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ellitaare"/><text:bookmark-start text:name="__RefHeading___cynod_yellitaare_1"/><text:bookmark-start text:name="cynod_yellitaare"/>CYNOD YELLITAARE<text:bookmark-end text:name="__RefHeading___cynod_yellitaare_1"/><text:bookmark-end text:name="cynod_yellitaare"/></text:h>
      <text:p text:style-name="Text_20_body">description de la solution</text:p>
      <text:h text:style-name="Heading_20_2" text:outline-level="2"><text:bookmark-start text:name="__RefHeading___le_manuel_de_l_utilisateur_2"/><text:bookmark-start text:name="le_manuel_de_l_utilisateur"/>Le manuel de l'utilisateur<text:bookmark-end text:name="__RefHeading___le_manuel_de_l_utilisateur_2"/><text:bookmark-end text:name="le_manuel_de_l_utilisateur"/></text:h>
      <text:h text:style-name="Heading_20_3" text:outline-level="3"><text:bookmark-start text:name="__RefHeading___bo_3"/><text:bookmark-start text:name="bo"/>BO<text:bookmark-end text:name="__RefHeading___bo_3"/><text:bookmark-end text:name="bo"/></text:h>
      <text:list text:style-name="Numbering_20_1" text:continue-numbering="false">
        <text:list-item>
          <text:p text:style-name="Numbering_20_1_Content_First"> <text:a xlink:type="simple" xlink:href="https://cynod.wiki.sensoft-next.com/doku.php?id=yellitaare:uguide:producteur" text:style-name="Internet_20_link" text:visited-style-name="Visited_20_Internet_20_Link"> Producteur</text:a></text:p>
          <text:list text:style-name="Numbering_20_1">
            <text:list-item>
              <text:p text:style-name="Numbering_20_1_Content"> <text:a xlink:type="simple" xlink:href="https://cynod.wiki.sensoft-next.com/doku.php?id=yellitaare:uguide:listepproducteur" text:style-name="Internet_20_link" text:visited-style-name="Visited_20_Internet_20_Link"> Liste producteurs</text:a></text:p>
            </text:list-item>
            <text:list-item>
              <text:p text:style-name="Numbering_20_1_Content"> <text:a xlink:type="simple" xlink:href="https://cynod.wiki.sensoft-next.com/doku.php?id=yellitaare:uguide:producteur_independant" text:style-name="Internet_20_link" text:visited-style-name="Visited_20_Internet_20_Link"> Producteur independant</text:a></text:p>
            </text:list-item>
            <text:list-item>
              <text:p text:style-name="Numbering_20_1_Content_Last"> <text:a xlink:type="simple" xlink:href="https://cynod.wiki.sensoft-next.com/doku.php?id=yellitaare:uguide:producteurgroupe" text:style-name="Internet_20_link" text:visited-style-name="Visited_20_Internet_20_Link"> Producteur groupe</text:a></text:p>
            </text:list-item>
          </text:list>
        </text:list-item>
      </text:list>
      <text:h text:style-name="Heading_20_4" text:outline-level="4"><text:bookmark-start text:name="__RefHeading___tpe_4"/><text:bookmark-start text:name="tpe"/>TPE<text:bookmark-end text:name="__RefHeading___tpe_4"/><text:bookmark-end text:name="tpe"/></text:h>
      <text:list text:style-name="List_20_1" text:continue-numbering="false">
        <text:list-item>
          <text:p text:style-name="LastListParagraph_List_20_1_Content_First"> [[yellitaare:uguide:initialisation | Initialis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ellitaare</dc:title>
  </office:meta>
</office:document-meta>
</file>