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yellitaare:uguide:producteurgroupe"/><text:bookmark-start text:name="__RefHeading___creation_d_un_nouveau_groupe_producteur_1"/><text:bookmark-start text:name="creation_d_un_nouveau_groupe_producteur"/>Création d'un nouveau groupe producteur<text:bookmark-end text:name="__RefHeading___creation_d_un_nouveau_groupe_producteur_1"/><text:bookmark-end text:name="creation_d_un_nouveau_groupe_producteur"/></text:h>
      <text:p text:style-name="Text_20_body">Pour créer un nouveau groupe producteur, l'utilisateur doit renseigner les informations réparties dans quatre sections : Identification du groupe, Coordonnées &amp; Contact, Localisation du Groupe, Paramètres de Gestion;</text:p>
      <text:p text:style-name="Text_20_body"><text:span text:style-name="Strong_20_Emphasis">1.Identification du groupe</text:span></text:p>
      <text:p text:style-name="Text_20_body">Renseigner les informations suivantes :</text:p>
      <text:list text:style-name="List_20_1" text:continue-numbering="false">
        <text:list-item>
          <text:p text:style-name="List_20_1_Content_First"> A. Nom du groupe</text:p>
        </text:list-item>
        <text:list-item>
          <text:p text:style-name="List_20_1_Content"> B. Statut juridique</text:p>
        </text:list-item>
        <text:list-item>
          <text:p text:style-name="List_20_1_Content"> C. NINEA</text:p>
        </text:list-item>
        <text:list-item>
          <text:p text:style-name="List_20_1_Content_Last"> D. Registre de commerce (Rc)</text:p>
        </text:list-item>
      </text:list>
      <text:p text:style-name="Text_20_body"><text:span text:style-name="Strong_20_Emphasis">2. Coordonnées &amp; Contact </text:span>
Renseigner les informations suivantes :</text:p>
      <text:list text:style-name="List_20_1" text:continue-numbering="false">
        <text:list-item>
          <text:p text:style-name="List_20_1_Content_First"> A. Telephone Mobile responsable</text:p>
        </text:list-item>
        <text:list-item>
          <text:p text:style-name="List_20_1_Content"> B. Numéro de téléphone bureau</text:p>
        </text:list-item>
        <text:list-item>
          <text:p text:style-name="List_20_1_Content"> C. Adresse e-mail</text:p>
        </text:list-item>
        <text:list-item>
          <text:p text:style-name="List_20_1_Content_Last"> D. Site internet</text:p>
        </text:list-item>
      </text:list>
      <text:p text:style-name="Text_20_body"><text:span text:style-name="Strong_20_Emphasis">3. Localisation du Groupe</text:span></text:p>
      <text:list text:style-name="List_20_1" text:continue-numbering="false">
        <text:list-item>
          <text:p text:style-name="List_20_1_Content_First"> A. Adresse complete</text:p>
        </text:list-item>
        <text:list-item>
          <text:p text:style-name="List_20_1_Content"> B. Ville </text:p>
        </text:list-item>
        <text:list-item>
          <text:p text:style-name="List_20_1_Content_Last"> C. Pays</text:p>
        </text:list-item>
      </text:list>
      <text:p text:style-name="Text_20_body"><text:span text:style-name="Strong_20_Emphasis">4. Paramètres de Gestion</text:span></text:p>
      <text:list text:style-name="List_20_1" text:continue-numbering="false">
        <text:list-item>
          <text:p text:style-name="List_20_1_Content_First"> A. Gestionnaire Producteur</text:p>
        </text:list-item>
        <text:list-item>
          <text:p text:style-name="List_20_1_Content_Last"> B.Reference Externe</text:p>
        </text:list-item>
      </text:list>
      <text:p text:style-name="Text_20_body">Une fois tous les champs obligatoires renseignés, cliquer sur le bouton « <text:span text:style-name="Strong_20_Emphasis">Enregistrer</text:span> »<text:span text:style-name="Strong_20_Emphasis"> afin de créer le nouveau producteur.



&gt; </text:span>Remarque** : Vérifiez l'exactitude des informations saisies avant de procéder à l'enregistrement, car elles seront utilisées pour identifier et contacter le produc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yellitaare:uguide:producteurgroupe</dc:title>
  </office:meta>
</office:document-meta>
</file>