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ellitaare:uguide:producteur_independant"/><text:bookmark-start text:name="__RefHeading___nouveau_producteur_1"/><text:bookmark-start text:name="nouveau_producteur"/>Nouveau producteur<text:bookmark-end text:name="__RefHeading___nouveau_producteur_1"/><text:bookmark-end text:name="nouveau_producteur"/></text:h>
      <text:h text:style-name="Heading_20_1" text:outline-level="1"><text:bookmark-start text:name="__RefHeading___creation_d_un_nouveau_producteur_2"/><text:bookmark-start text:name="creation_d_un_nouveau_producteur"/>Création d'un nouveau producteur<text:bookmark-end text:name="__RefHeading___creation_d_un_nouveau_producteur_2"/><text:bookmark-end text:name="creation_d_un_nouveau_producteur"/></text:h>
      <text:p text:style-name="Text_20_body">Pour créer un nouveau producteur, l'utilisateur doit renseigner les informations réparties dans deux sections : <text:span text:style-name="Strong_20_Emphasis">Identification</text:span> et <text:span text:style-name="Strong_20_Emphasis">Coordonnées</text:span>.</text:p>
      <text:p text:style-name="Text_20_body"><text:span text:style-name="Strong_20_Emphasis">1. Onglet Identification </text:span>
Renseigner les informations suivantes :</text:p>
      <text:list text:style-name="List_20_1" text:continue-numbering="false">
        <text:list-item>
          <text:p text:style-name="List_20_1_Content_First"> A. Civilité</text:p>
        </text:list-item>
        <text:list-item>
          <text:p text:style-name="List_20_1_Content"> B. Nom</text:p>
        </text:list-item>
        <text:list-item>
          <text:p text:style-name="List_20_1_Content"> C. Prénom</text:p>
        </text:list-item>
        <text:list-item>
          <text:p text:style-name="List_20_1_Content"> D. Code parcelle</text:p>
        </text:list-item>
        <text:list-item>
          <text:p text:style-name="List_20_1_Content"> E. Plantation</text:p>
        </text:list-item>
        <text:list-item>
          <text:p text:style-name="List_20_1_Content_Last"> F. Périmètre</text:p>
        </text:list-item>
      </text:list>
      <text:p text:style-name="Text_20_body"><text:span text:style-name="Strong_20_Emphasis">2. Onglet Coordonnées </text:span>
Renseigner les informations suivantes :</text:p>
      <text:list text:style-name="List_20_1" text:continue-numbering="false">
        <text:list-item>
          <text:p text:style-name="List_20_1_Content_First"> A. Adresse complète</text:p>
        </text:list-item>
        <text:list-item>
          <text:p text:style-name="List_20_1_Content"> B. Numéro de téléphone mobile</text:p>
        </text:list-item>
        <text:list-item>
          <text:p text:style-name="List_20_1_Content_Last"> C. Adresse e-mail</text:p>
        </text:list-item>
      </text:list>
      <text:p text:style-name="Text_20_body"><text:span text:style-name="Strong_20_Emphasis">3. Enregistrement</text:span>
Une fois tous les champs obligatoires renseignés, cliquer sur le bouton « <text:span text:style-name="Strong_20_Emphasis">Enregistrer</text:span> »** afin de créer le nouveau producteur.</text:p>
      <table:table table:style-name="Table_Quotation1">
        <table:table-column/>
        <table:table-row>
          <table:table-cell office:value-type="string" table:style-name="Cell_Quotation1">
            <text:p text:style-name="tablealignleft"> ======Remarque :====== Vérifiez l'exactitude des informations saisies avant de procéder à l'enregistrement, car elles seront utilisées pour identifier et contacter le producteur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ellitaare:uguide:producteur_independant</dc:title>
  </office:meta>
</office:document-meta>
</file>