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yellitaare:uguide:producteur"/>Ce volet pilote l'activité terrain liée aux récoltes et aux mouvements de fonds associ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ellitaare:uguide:producteur</dc:title>
  </office:meta>
</office:document-meta>
</file>