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ellitaare:uguide:importmassifproducteur"/><text:bookmark-start text:name="__RefHeading___import_massif_des_producteurs_1"/><text:bookmark-start text:name="import_massif_des_producteurs"/>Import Massif des Producteurs<text:bookmark-end text:name="__RefHeading___import_massif_des_producteurs_1"/><text:bookmark-end text:name="import_massif_des_producteurs"/></text:h>
      <text:p text:style-name="Text_20_body">Cette interface permet d'intégrer des milliers de fiches en un clic via un fichier Excel (.xlsx).
*L'utilisateur peut télécharger le modèle de structure attendu et consulter la liste existante.
*Une option post-importation permet de cocher la case “Générer automatiquement les cartes” pour automatiser la création des supports d'identification.</text:p>
      <text:p text:style-name="Text_20_body">*Suivi de l'importation : apres avoir <text:span text:style-name="Strong_20_Emphasis">lancer l'importation</text:span>, Un tableau de bord de traitement affiche en temps réel la progression (100% Terminé), le nombre de lignes traitées, le taux de succès et les erreurs constatées. Un bouton dédié permet de télécharger le rapport des erreurs au format CSV afin de corriger les anomalies de saisi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yellitaare:uguide:importmassifproducteur</dc:title>
  </office:meta>
</office:document-meta>
</file>