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6421a4793fee8665bb1c3dd497b943.jpg"/>
  <manifest:file-entry manifest:media-type="image/jpeg" manifest:full-path="Pictures/a8c76a3750ea615471f85945400d4a40.jpg"/>
  <manifest:file-entry manifest:media-type="image/jpeg" manifest:full-path="Pictures/a41f3c506d7185f7d30e0c230f05d535.jpg"/>
  <manifest:file-entry manifest:media-type="image/jpeg" manifest:full-path="Pictures/a40075636947a10caeebc5ad32d8515c.jpg"/>
  <manifest:file-entry manifest:media-type="image/jpeg" manifest:full-path="Pictures/1f7f998f0c47ce2dbad591587e742c3d.jpg"/>
  <manifest:file-entry manifest:media-type="image/jpeg" manifest:full-path="Pictures/10bb433742336e79d0b9c4fbdecfb1ab.jpg"/>
  <manifest:file-entry manifest:media-type="image/jpeg" manifest:full-path="Pictures/f57f92fb5cccf017e0713d309759ec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yellitaare:uguide:cartes"/>  1. GESTION &amp; ÉMISSION
</text:span></text:p>
      <text:p text:style-name="Text_20_body"><text:span text:style-name="PluginODTAutoStyle_Text_1">  *  Émission
</text:span></text:p>
      <text:p text:style-name="Text_20_body">Les commandes de support de carte
Cette page est un espace de suivi et de gestion des bons de commande de supports de cartes. Elle permet à l'utilisateur de centraliser, filtrer et analyser l'historique des demandes émises.</text:p>
      <text:p text:style-name="Text_20_body">L'interface se structure autour de deux fonctionnalités principales :</text:p>
      <text:p text:style-name="Text_20_body">Un outil de recherche multicritère : Situé en haut de page, il permet d'affiner l'affichage en ciblant une période précise (dates de début et de fin) ainsi que des critères spécifiques (statut de la commande, montant ou identité du client).</text:p>
      <text:p text:style-name="Text_20_body">Un tableau de suivi des données : Situé en bas de page, il liste les commandes correspondantes avec leurs détails clés (référence, producteur, statut, émetteur, dates de création et de validation). Des options d'export et de personnalisation d'affichage y sont intégrées pour faciliter l'extraction des données.</text:p>
      <text:p text:style-name="Text_20_body"><text:span text:style-name="PluginODTAutoStyle_Text_2">  * Liste des cartes
</text:span></text:p>
      <text:p text:style-name="Text_20_body">Cette interface est dédiée à la <text:span text:style-name="Strong_20_Emphasis">gestion et à la consultation des cartes</text:span> de la plateforme. Elle permet aux administrateurs de suivre l'état des cartes des utilisateurs, de rechercher des profils spécifiques et d'exporter les données.</text:p>
      <text:p text:style-name="Text_20_body">* <text:span text:style-name="Strong_20_Emphasis">Export de données :</text:span> Un bouton <text:span text:style-name="Strong_20_Emphasis">[Export Excel]</text:span> situé en haut à droite permet de télécharger l'intégralité ou une sélection de la liste des cartes au format tableur.</text:p>
      <text:p text:style-name="Text_20_body">* <text:span text:style-name="Strong_20_Emphasis">Barre de recherche :</text:span> Le champ *“Rechercher une carte...“* vous permet de filtrer rapidement la liste en saisissant un numéro de carte ou le nom d'un porteur.</text:p>
      <text:p text:style-name="Text_20_body">* <text:span text:style-name="Strong_20_Emphasis">Bouton Actualiser :</text:span> Situé à droite de la barre de recherche, le bouton avec l'icône de flèche rotative ( $\circlearrowright$ ) permet de mettre à jour instantanément les données du tableau sans recharger toute la page.</text:p>
      <text:p text:style-name="Text_20_body">### Tableau de Suivi des Cartes</text:p>
      <text:p text:style-name="Text_20_body">Le tableau principal organise les informations des cartes selon plusieurs colonnes clés :</text:p>
      <table:table table:style-name="Table">
        <table:table-column/>
        <table:table-column/>
        <table:table-row>
          <table:table-cell office:value-type="string" table:style-name="tablecell">
            <text:p text:style-name="tablealignleft"> Nom de la Colonne </text:p>
          </table:table-cell>
          <table:table-cell office:value-type="string" table:style-name="tablecell">
            <text:p text:style-name="tablealignleft"> Description </text:p>
          </table:table-cell>
        </table:table-row>
      </table:table>
      <table:table table:style-name="Table">
        <table:table-column/>
        <table:table-column/>
        <table:table-row>
          <table:table-cell office:value-type="string" table:style-name="tablecell">
            <text:p text:style-name="tablealignleft"> <text:span text:style-name="Strong_20_Emphasis">CARTE</text:span> </text:p>
          </table:table-cell>
          <table:table-cell office:value-type="string" table:style-name="tablecell">
            <text:p text:style-name="tablealignleft"> Affiche le numéro unique de la carte. Ce numéro est un lien cliquable permettant d'accéder aux détails spécifiques de la carte. </text:p>
          </table:table-cell>
        </table:table-row>
        <table:table-row>
          <table:table-cell office:value-type="string" table:style-name="tablecell">
            <text:p text:style-name="tablealignleft"> <text:span text:style-name="Strong_20_Emphasis">PORTEUR</text:span> </text:p>
          </table:table-cell>
          <table:table-cell office:value-type="string" table:style-name="tablecell">
            <text:p text:style-name="tablealignleft"> Nom et prénom de la personne à qui la carte est attribuée (ex: *Diallo Alassane*). </text:p>
          </table:table-cell>
        </table:table-row>
        <table:table-row>
          <table:table-cell office:value-type="string" table:style-name="tablecell">
            <text:p text:style-name="tablealignleft"> <text:span text:style-name="Strong_20_Emphasis">PROFIL</text:span> </text:p>
          </table:table-cell>
          <table:table-cell office:value-type="string" table:style-name="tablecell">
            <text:p text:style-name="tablealignleft"> Type ou catégorie de la carte (ex: *CARTE CLIENT B2C NORMAL PRÉPAYÉ*). </text:p>
          </table:table-cell>
        </table:table-row>
        <table:table-row>
          <table:table-cell office:value-type="string" table:style-name="tablecell">
            <text:p text:style-name="tablealignleft"> <text:span text:style-name="Strong_20_Emphasis">STATUT</text:span> </text:p>
          </table:table-cell>
          <table:table-cell office:value-type="string" table:style-name="tablecell">
            <text:p text:style-name="tablealignleft"> État actuel de la carte, matérialisé par un badge de couleur (ex: <text:span text:style-name="Strong_20_Emphasis">VALIDÉE</text:span>). </text:p>
          </table:table-cell>
        </table:table-row>
        <table:table-row>
          <table:table-cell office:value-type="string" table:style-name="tablecell">
            <text:p text:style-name="tablealignleft"> <text:span text:style-name="Strong_20_Emphasis">VALIDITÉ</text:span> </text:p>
          </table:table-cell>
          <table:table-cell office:value-type="string" table:style-name="tablecell">
            <text:p text:style-name="tablealignleft"> Période de validité de la carte (date de début et date d'expiration). </text:p>
          </table:table-cell>
        </table:table-row>
        <table:table-row>
          <table:table-cell office:value-type="string" table:style-name="tablecell">
            <text:p text:style-name="tablealignleft"> <text:span text:style-name="Strong_20_Emphasis">SOLDE</text:span> </text:p>
          </table:table-cell>
          <table:table-cell office:value-type="string" table:style-name="tablecell">
            <text:p text:style-name="tablealignleft"> Le montant actuellement disponible sur la carte. </text:p>
          </table:table-cell>
        </table:table-row>
        <table:table-row>
          <table:table-cell office:value-type="string" table:style-name="tablecell">
            <text:p text:style-name="tablealignleft"> <text:span text:style-name="Strong_20_Emphasis">ACTION</text:span> </text:p>
          </table:table-cell>
          <table:table-cell office:value-type="string" table:style-name="tablecell">
            <text:p text:style-name="tablealignleft"> À l'extrême droite, une icône en forme d'œil ( 👁 ) permet de consulter rapidement les détails ou l'historique lié à la carte. </text:p>
          </table:table-cell>
        </table:table-row>
      </table:table>
      <text:p text:style-name="Text_20_body">---</text:p>
      <text:p text:style-name="Text_20_body"><text:span text:style-name="PluginODTAutoStyle_Text_3">  * Profils &amp; Plafonds
</text:span></text:p>
      <text:p text:style-name="Text_20_body">Accessible depuis le menu Cartes, cette page permet de paramétrer les catégories de cartes et leurs limites financières.</text:p>
      <text:p text:style-name="Text_20_body"><text:span text:style-name="Strong_20_Emphasis">- Fonctionnalités principales
</text:span></text:p>
      <text:p text:style-name="Text_20_body">[+ Nouveau profil de carte] : Permet de créer et configurer une nouvelle catégorie de carte.</text:p>
      <text:p text:style-name="Text_20_body">Recherche : Filtre les profils existants par nom ou code.</text:p>
      <text:p text:style-name="Text_20_body"><text:span text:style-name="Strong_20_Emphasis">- Données de configuration
</text:span></text:p>
      <text:p text:style-name="Text_20_body">ETABLISSEMENT &amp; CODE : Structure associée et identifiant unique du profil.</text:p>
      <text:p text:style-name="Text_20_body">INTITULÉ : Nom commercial de la carte (ex: Carte client B2B).</text:p>
      <text:p text:style-name="Text_20_body">PARTIR D'UN TERMINAL ? : Indique si la carte est gérable sur TPE.</text:p>
      <text:p text:style-name="Text_20_body">VALIDITÉ (MOIS) : Durée de vie par défaut de la carte.</text:p>
      <text:p text:style-name="Text_20_body">TYPE DE RECHARGE : Mode d'alimentation autorisé.</text:p>
      <text:p text:style-name="Text_20_body">PLAFOND OFFLINE MOIS : Limite mensuelle maximale autorisée sans connexion au serveur.</text:p>
      <text:p text:style-name="Text_20_body"><text:span text:style-name="PluginODTAutoStyle_Text_4">  * Consulter Solde
</text:span></text:p>
      <text:p text:style-name="Text_20_body">Accessible via le sous-menu Consulter Solde (dans la section Cartes), cette interface permet de vérifier les soldes globaux et par campagne liés à un producteur ou à sa carte.</text:p>
      <text:p text:style-name="Text_20_body"><text:span text:style-name="Strong_20_Emphasis">- Fonctionnalités principales
</text:span>
Consultation Carte / Producteur : Interface dédiée à l'interrogation financière directe.</text:p>
      <text:p text:style-name="Text_20_body">Recherche Rapide : Un module centralisé et épuré pour trouver rapidement les informations souhaitées.</text:p>
      <text:p text:style-name="Text_20_body">🔎 Critères de recherche</text:p>
      <text:p text:style-name="Text_20_body">Pour afficher les soldes, saisissez l'une des informations suivantes puis cliquez sur le bouton bleu [Rechercher] :</text:p>
      <text:p text:style-name="Text_20_body">*Le Numéro de carte.</text:p>
      <text:p text:style-name="Text_20_body">*Le Code parcelle associé au producteur.</text:p>
      <text:p text:style-name="Text_20_body"><text:span text:style-name="PluginODTAutoStyle_Text_5">* Cartes virtuelles
</text:span></text:p>
      <text:p text:style-name="Text_20_body">Accessible depuis le menu Cartes (sous-menu Cartes virtuelles), cette interface permet de consulter et suivre l'ensemble des cartes virtuelles enregistrées sur la plateforme.</text:p>
      <text:p text:style-name="Text_20_body">📌 Fonctionnalités principales</text:p>
      <text:p text:style-name="Text_20_body">Barre de recherche : Le champ “Rechercher une carte virtuelle...” filtre rapidement la liste par numéro ou nom de porteur.Bouton Actualiser ( $\circlearrowright$ ) : Met à jour instantanément les données du tableau sans recharger la page.</text:p>
      <text:p text:style-name="Text_20_body">📊 Colonnes du tableauCARTE :</text:p>
      <text:p text:style-name="Text_20_body"> Numéro unique de la carte virtuelle (cliquable pour accéder aux détails).</text:p>
      <text:p text:style-name="Text_20_body">PORTEUR : Identifiant ou nom associé (ex: CARTE_CORP_01).</text:p>
      <text:p text:style-name="Text_20_body">PROFIL : Type de profil de la carte (indiqué ici par le badge VIRTUELLE).</text:p>
      <text:p text:style-name="Text_20_body">STATUT : État d'activation de la carte (ex: VALIDÉE).</text:p>
      <text:p text:style-name="Text_20_body">VALIDITÉ &amp; SOLDE : Période de validité à long terme et fonds actuellement disponibles.</text:p>
      <text:p text:style-name="Text_20_body">Action ( 👁 ) : Bouton d'accès rapide pour consulter le détail de la carte virtuelle.</text:p>
      <text:p text:style-name="Text_20_body"><text:span text:style-name="PluginODTAutoStyle_Text_6">  * Réaffectation de Carte
</text:span></text:p>
      <text:p text:style-name="Text_20_body">Accessible depuis le menu Cartes (sous-menu Réaffectation de Carte), cette interface permet de transférer une carte active vers un autre producteur.</text:p>
      <text:p text:style-name="Text_20_body">📌 Fonctionnalités générales</text:p>
      <text:p text:style-name="Text_20_body">[Historique] : Permet de consulter l'historique des transferts et réaffectations déjà effectués.</text:p>
      <text:p text:style-name="Text_20_body">[← Retour] : Permet de revenir à la page précédente.</text:p>
      <text:p text:style-name="Text_20_body">📥 1. Carte Source</text:p>
      <text:p text:style-name="Text_20_body">Cette section sert à identifier la carte à transférer :</text:p>
      <text:p text:style-name="Text_20_body">Sélectionner la carte à réaffecter : Un menu déroulant permettant de rechercher et sélectionner la carte concernée en saisissant son Numéro de carte ou le Nom du porteur actuel.</text:p>
      <text:p text:style-name="Text_20_body">📤 2. Producteur de Destination</text:p>
      <text:p text:style-name="Text_20_body">Cette section permet de configurer le nouveau bénéficiaire de la carte. Vous devez d'abord choisir l'une des deux options :</text:p>
      <text:p text:style-name="Text_20_body">Nouveau producteur (sélectionné par défaut) : Nécessite de remplir les formulaires d'information :</text:p>
      <text:p text:style-name="Text_20_body">Identification : Civilité, Nom, Prénom, Code parcelle, Plantation et Périmètre.</text:p>
      <text:p text:style-name="Text_20_body">Coordonnées : Adresse complète du nouveau producteur.</text:p>
      <text:p text:style-name="Text_20_body">Producteur existant : Permet de rechercher et de sélectionner un profil de producteur déjà enregistré dans le système.</text:p>
      <text:p text:style-name="Text_20_body"><text:span text:style-name="Strong_20_Emphasis">2. PRODUCTION ET LOGISTIQUE
</text:span></text:p>
      <text:p text:style-name="Text_20_body"><text:span text:style-name="PluginODTAutoStyle_Text_7"> * Génération de carte
</text:span></text:p>
      <text:p text:style-name="Text_20_body">Création de cartes à imprimer: 
Accessible depuis la section PRODUCTION &amp; LOGISTIQUE (sous-menu Génération de carte), cette interface permet de générer des cartes à partir d'un bon de commande validé et réglé.</text:p>
      <text:p text:style-name="Text_20_body">- Fonctionnalités principales
Sélection du Bon de commande : Un menu déroulant “Sélectionnez un bon de commande” permet de choisir la commande validée pour laquelle les cartes doivent être générées.</text:p>
      <text:p text:style-name="Text_20_body">Bouton Créer : Le bouton bleu [Créer] (avec l'icône de baguette magique) permet de lancer le processus de génération des cartes une fois le bon sélectionné.</text:p>
      <text:p text:style-name="Text_20_body"><draw:frame draw:style-name="mediacenter" draw:name="0" text:anchor-type="paragraph" draw:z-index="0" svg:width="10.583333333333cm" svg:height="7.1354082457559cm"><draw:image xlink:href="Pictures/c96421a4793fee8665bb1c3dd497b943.jpg" xlink:type="simple" xlink:show="embed" xlink:actuate="onLoad"/></draw:frame></text:p>
      <text:p text:style-name="Text_20_body"><text:span text:style-name="PluginODTAutoStyle_Text_8"> *Lot Impression / Encodage
</text:span></text:p>
      <text:p text:style-name="Text_20_body">Accessible depuis la section PRODUCTION &amp; LOGISTIQUE (sous-menu Lot Impression / Encodage), cette interface vous permet de sélectionner les cartes à imprimer pour constituer un lot.</text:p>
      <text:p text:style-name="Text_20_body">- Fonctionnalités générales</text:p>
      <text:p text:style-name="Text_20_body">[← Retour] : Permet de revenir à la page précédente de gestion des lots.</text:p>
      <text:p text:style-name="Text_20_body">Section Lot : Affiche les métadonnées du lot en cours, notamment sa Date de génération.</text:p>
      <text:p text:style-name="Text_20_body">🛠 Constitution du lot de cartes</text:p>
      <text:p text:style-name="Text_20_body">[+ Choix de cartes] : Bouton vert permettant d'ouvrir le module de sélection des cartes individuelles à ajouter à ce lot d'impression.</text:p>
      <text:p text:style-name="Text_20_body">Tableau des Cartes choisies pour impression : Répertorie toutes les cartes ajoutées au lot avec les colonnes de suivi classiques :</text:p>
      <text:p text:style-name="Text_20_body">CARTE (numéro unique).</text:p>
      <text:p text:style-name="Text_20_body">PORTEUR (nom du bénéficiaire).</text:p>
      <text:p text:style-name="Text_20_body">PROFIL CARTE (type de produit).</text:p>
      <text:p text:style-name="Text_20_body">VALIDITÉ.</text:p>
      <text:p text:style-name="Text_20_body">[✓ Enregistrer le lot de carte] : Bouton bleu principal permettant de valider et de sauvegarder définitivement le lot ainsi constitué pour l'envoyer à l'étape suivante (impression/encodage).</text:p>
      <text:p text:style-name="Text_20_body"><draw:frame draw:style-name="mediacenter" draw:name="1" text:anchor-type="paragraph" draw:z-index="1" svg:width="10.583333333333cm" svg:height="5.9071461344345cm"><draw:image xlink:href="Pictures/a8c76a3750ea615471f85945400d4a40.jpg" xlink:type="simple" xlink:show="embed" xlink:actuate="onLoad"/></draw:frame></text:p>
      <text:p text:style-name="Text_20_body"><text:span text:style-name="PluginODTAutoStyle_Text_9"> *Recherche lot de cartes
</text:span></text:p>
      <text:p text:style-name="Text_20_body">Accessible depuis la section PRODUCTION &amp; LOGISTIQUE (sous-menu Recherche lot de cartes), cette interface vous permet de filtrer et retrouver facilement vos lots de cartes générés.</text:p>
      <text:p text:style-name="Text_20_body">Critères de recherche
Pour cibler un ou plusieurs lots spécifiques, vous pouvez renseigner les filtres suivants :</text:p>
      <text:p text:style-name="Text_20_body">N° : Permet de saisir le numéro unique du lot recherché (ex: 1024).</text:p>
      <text:p text:style-name="Text_20_body">Période (DU / AU) : Permet de restreindre la recherche selon la date de génération du lot à l'aide de sélecteurs de calendrier.</text:p>
      <text:p text:style-name="Text_20_body">IDENTIFIANT UTILISATEUR : Permet de filtrer les lots créés par un utilisateur spécifique en saisissant son identifiant.</text:p>
      <text:p text:style-name="Text_20_body">STATUT LOT : Menu déroulant permettant de filtrer les résultats selon l'état d'avancement du lot (Tous les statuts par défaut).</text:p>
      <text:p text:style-name="Text_20_body"><draw:frame draw:style-name="mediacenter" draw:name="2" text:anchor-type="paragraph" draw:z-index="2" svg:width="10.583333333333cm" svg:height="6.1657527987206cm"><draw:image xlink:href="Pictures/a41f3c506d7185f7d30e0c230f05d535.jpg" xlink:type="simple" xlink:show="embed" xlink:actuate="onLoad"/></draw:frame></text:p>
      <text:p text:style-name="Text_20_body"><text:span text:style-name="PluginODTAutoStyle_Text_10"> *Livraison de lots</text:span></text:p>
      <text:p text:style-name="Text_20_body">Accessible depuis la section PRODUCTION &amp; LOGISTIQUE (sous-menu Livraison de lots), cette interface liste les lots de cartes prêts à être livrés.</text:p>
      <text:p text:style-name="Text_20_body">📌 Fonctionnalités générales
[← Retour] : Permet de revenir à la section précédente.</text:p>
      <text:p text:style-name="Text_20_body">[📊 Excel] : Bouton pour exporter les données du tableau actuel vers un fichier tableur.</text:p>
      <text:p text:style-name="Text_20_body">[☰ Afficher ▾] : Menu déroulant pour configurer le nombre de lignes à afficher par page.</text:p>
      <text:p text:style-name="Text_20_body">Champ “Recherche :” : Permet de filtrer en temps réel les lots affichés dans le tableau.</text:p>
      <text:p text:style-name="Text_20_body">📊 Colonnes du tableau de livraison
Le tableau répertorie les lots disponibles avec les informations suivantes :</text:p>
      <text:p text:style-name="Text_20_body">N° LOT : Numéro d'identification unique du lot.</text:p>
      <text:p text:style-name="Text_20_body">DATE GÉNÉRATION : Date et heure de création du lot.</text:p>
      <text:p text:style-name="Text_20_body">GÉNÉRÉ PAR ? : Identifiant ou nom de l'utilisateur ayant créé le lot.</text:p>
      <text:p text:style-name="Text_20_body">VALIDÉ PAR ? : Identifiant ou nom du responsable ayant validé le lot.</text:p>
      <text:p text:style-name="Text_20_body">ACTIONS : Options disponibles pour procéder à la livraison ou consulter le suivi.</text:p>
      <text:p text:style-name="Text_20_body">💡 Note : Si aucun lot n'est en attente, la mention “Aucune donnée disponible dans la table” apparaît au centre du tableau. Les boutons de pagination (Début, Précédent, Suivant, Fin) en bas à droite permettent de naviguer lorsque la liste comporte plusieurs pages.</text:p>
      <text:p text:style-name="Text_20_body"><draw:frame draw:style-name="mediacenter" draw:name="3" text:anchor-type="paragraph" draw:z-index="3" svg:width="10.583333333333cm" svg:height="5.3983534946237cm"><draw:image xlink:href="Pictures/a40075636947a10caeebc5ad32d8515c.jpg" xlink:type="simple" xlink:show="embed" xlink:actuate="onLoad"/></draw:frame></text:p>
      <text:p text:style-name="Text_20_body">* BLOCAGE</text:p>
      <text:p text:style-name="Text_20_body">📄 Page : Opposition carte
Cette interface permet de rechercher et bloquer une carte suspecte ou signalée perdue par un client.</text:p>
      <text:p text:style-name="Text_20_body">📌 Fonctionnalités générales
[← Retour] : Permet de revenir à la page précédente.</text:p>
      <text:p text:style-name="Text_20_body">🔎 Module de blocage
Pour effectuer l'opposition d'une carte, la recherche s'effectue via un champ unique obligatoire :</text:p>
      <text:p text:style-name="Text_20_body">*Champ “Carte ” : Permet d'identifier la carte à bloquer en saisissant un numéro de carte, un intitulé ou un code parcelle.</text:p>
      <text:p text:style-name="Text_20_body"><draw:frame draw:style-name="mediacenter" draw:name="4" text:anchor-type="paragraph" draw:z-index="4" svg:width="10.583333333333cm" svg:height="4.3080054274084cm"><draw:image xlink:href="Pictures/1f7f998f0c47ce2dbad591587e742c3d.jpg" xlink:type="simple" xlink:show="embed" xlink:actuate="onLoad"/></draw:frame></text:p>
      <text:p text:style-name="Text_20_body">* DEBLOCAGE</text:p>
      <text:p text:style-name="Text_20_body">Les mises en opposition</text:p>
      <text:p text:style-name="Text_20_body">Cette page permet de consulter la liste des cartes faisant l'objet d'une mise en opposition, de rechercher une opposition, d'exporter les données et de lever une opposition lorsqu'elle n'est plus nécessaire.</text:p>
      <text:p text:style-name="Text_20_body">Éléments de la page
Bouton Export : permet d'exporter la liste des mises en opposition au format Excel.
Champ Recherche : permet de rechercher rapidement une opposition à partir des informations affichées dans le tableau.
Informations affichées</text:p>
      <text:p text:style-name="Text_20_body">Le tableau présente les informations suivantes :</text:p>
      <text:p text:style-name="Text_20_body">Établissement : nom de l'établissement auquel est rattachée la carte.
Carte : numéro de la carte mise en opposition.
Bénéficiaire : nom et prénom du bénéficiaire de la carte.
Type d'opposition : motif ou origine de la mise en opposition (par exemple : opposition sur demande du client).
Date : date de création de la mise en opposition.
Motif : raison renseignée lors de la mise en opposition.
Actions : permet de lever l'opposition en cliquant sur le bouton « Lever opposition ».
Navigation
La pagination située en bas de la page permet de naviguer entre les différentes pages de résultats lorsque plusieurs mises en opposition sont enregistrées.</text:p>
      <text:p text:style-name="Text_20_body"><draw:frame draw:style-name="mediacenter" draw:name="5" text:anchor-type="paragraph" draw:z-index="5" svg:width="10.583333333333cm" svg:height="4.5367767627079cm"><draw:image xlink:href="Pictures/10bb433742336e79d0b9c4fbdecfb1ab.jpg" xlink:type="simple" xlink:show="embed" xlink:actuate="onLoad"/></draw:frame></text:p>
      <text:p text:style-name="Text_20_body">* CARTE ANNULEE</text:p>
      <text:p text:style-name="Text_20_body">📄 Page : Les cartes annulées
Cette interface permet de consulter la liste des cartes qui ont été annulées dans le système.</text:p>
      <text:p text:style-name="Text_20_body">📌 Fonctionnalités principales
Barre de recherche : Le champ “Rechercher une carte...” vous permet de filtrer la liste des cartes annulées par numéro de carte ou nom de porteur.</text:p>
      <text:p text:style-name="Text_20_body">Affichage des résultats : Présente la liste des cartes désactivées/annulées (indique “Aucune carte annulée trouvée” lorsqu'aucun élément ne correspond ou qu'aucune annulation n'est enregistrée).</text:p>
      <text:p text:style-name="Text_20_body"><draw:frame draw:style-name="mediacenter" draw:name="6" text:anchor-type="paragraph" draw:z-index="6" svg:width="10.583333333333cm" svg:height="14.807582260372cm"><draw:image xlink:href="Pictures/f57f92fb5cccf017e0713d309759ec94.jpg" xlink:type="simple" xlink:show="embed" xlink:actuate="onLoad"/></draw:frame></text:p>
      <text:p text:style-name="Text_20_body">*Audits/ Anomalie</text:p>
      <text:p text:style-name="Text_20_body">Cette interface permet de consulter la liste des anomalies enregistrées sur les terminaux et les cartes.</text:p>
      <text:p text:style-name="Text_20_body">📌 Fonctionnalités principales
Compteur d'anomalies : Un badge en haut à droite (ex: 0 anomalie(s)) indique le nombre total de dysfonctionnements détectés.</text:p>
      <text:p text:style-name="Text_20_body">Menu “Afficher X éléments” : Permet de choisir le nombre de lignes affichées par page (ex: 25).</text:p>
      <text:p text:style-name="Text_20_body">Champ “Rechercher :” : Permet de filtrer les résultats en saisissant un code, une carte ou un point de service.</text:p>
      <text:p text:style-name="Text_20_body">📊 Colonnes du tableau d'audit
Point de service : Emplacement ou agence concernée.</text:p>
      <text:p text:style-name="Text_20_body">Terminal : Identifiant du TPE/équipement impacté.</text:p>
      <text:p text:style-name="Text_20_body">Carte : Numéro de la carte liée à l'anomalie.</text:p>
      <text:p text:style-name="Text_20_body">Code anomalie &amp; Intitulé anomalie : Code technique et description du problème rencontré.</text:p>
      <text:p text:style-name="Text_20_body">Date anomalie : Date et heure de l'incid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yellitaare:uguide:cartes</dc:title>
  </office:meta>
</office:document-meta>
</file>