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8fb3467994bc97dbae2886106cf0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flowreporting"/><text:bookmark-start text:name="__RefHeading___workflow_prise_en_charge_nouvelle_demande_conception_reporting_1"/><text:bookmark-start text:name="workflow_prise_en_charge_nouvelle_demande_conception_reporting"/>WORKFLOW prise en charge nouvelle demande conception reporting<text:bookmark-end text:name="__RefHeading___workflow_prise_en_charge_nouvelle_demande_conception_reporting_1"/><text:bookmark-end text:name="workflow_prise_en_charge_nouvelle_demande_conception_reporting"/></text:h>
      <text:p text:style-name="Text_20_body">L'objet de ce ticket est de décrire les différentes phases qu'une nouvelle demande de conception de rapport doit suivre pour un meilleur contrôle de qualité. (voir Schéma ci-joint)</text:p>
      <text:p text:style-name="Text_20_body"><draw:frame draw:style-name="media" draw:name="0" text:anchor-type="as-char" draw:z-index="0" svg:width="10.583333333333cm" svg:height="10.402374784111cm"><draw:image xlink:href="Pictures/a28fb3467994bc97dbae2886106cf082.png" xlink:type="simple" xlink:show="embed" xlink:actuate="onLoad"/></draw:frame></text:p>
      <text:p text:style-name="Text_20_body"><text:span text:style-name="underline"><text:span text:style-name="Strong_20_Emphasis">Description :</text:span></text:span></text:p>
      <text:list text:style-name="Numbering_20_1" text:continue-numbering="false">
        <text:list-item>
          <text:p text:style-name="Numbering_20_1_Content_First"> Soumettre demande : Création ticket avec les détails du besoin souligné =&gt; Acteur (Client/Support)</text:p>
        </text:list-item>
        <text:list-item>
          <text:p text:style-name="Numbering_20_1_Content"> Joindre le modèle de report : Joindre le prototype ou un croquis du modèle de rapport =&gt; Acteur (Client/Support)</text:p>
        </text:list-item>
        <text:list-item>
          <text:p text:style-name="Numbering_20_1_Content_Last"> Vérifier modèle de report : Vérifier si le ticket contient toute les informations requises avant prise en charge =&gt; Acteur (Support/PO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flowreporting</dc:title>
  </office:meta>
</office:document-meta>
</file>