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6a6c3e36fc2be6a347aa3c00ec2bb2.png"/>
  <manifest:file-entry manifest:media-type="image/gif" manifest:full-path="Pictures/3aee9946469df9d932206e4eb1fe7a18.gif"/>
  <manifest:file-entry manifest:media-type="image/gif" manifest:full-path="Pictures/36bcd87b3e6f1940a6f2a7d4429b5ca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456a6c3e36fc2be6a347aa3c00ec2bb2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cynod.wiki.sensoft-next.com/doku.php?id=wiki:syntax" text:style-name="Internet_20_link" text:visited-style-name="Visited_20_Internet_20_Link">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cynod.wiki.sensoft-next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6bcd87b3e6f1940a6f2a7d4429b5cae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