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9b32a5e0213476f8c46742db986ef6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cdoc:schemas:cynod:transactiondebitcarte"/><text:bookmark-start text:name="__RefHeading___api_paiement_1"/><text:bookmark-start text:name="api_paiement"/>API PAIEMENT<text:bookmark-end text:name="__RefHeading___api_paiement_1"/><text:bookmark-end text:name="api_paiement"/></text:h>
      <text:p text:style-name="Text_20_body">Description du processus de paiement de carte cynod via API sans traitement des exceptions, qui seront traités en détail lors de la phase d'implémentation.</text:p>
      <text:p text:style-name="Text_20_body"><draw:frame draw:style-name="mediacenter" draw:name="0" text:anchor-type="paragraph" draw:z-index="0" svg:width="26.299583333333cm" style:rel-width="100%" svg:height="38.205833333333cm" style:rel-height="scale"><draw:image xlink:href="Pictures/c9b32a5e0213476f8c46742db986ef6b.jpg" xlink:type="simple" xlink:show="embed" xlink:actuate="onLoad"/></draw:frame></text:p>
      <text:list text:style-name="Numbering_20_1" text:continue-numbering="false">
        <text:list-item>
          <text:p text:style-name="Numbering_20_1_Content_First"> <text:span text:style-name="Strong_20_Emphasis">Début processus de paiement:</text:span> L’application mobile/client génère sa facture et demande la liste des moyens de paiement</text:p>
        </text:list-item>
        <text:list-item>
          <text:p text:style-name="Numbering_20_1_Content"> <text:span text:style-name="Strong_20_Emphasis">Vérification du marchand:</text:span> Le partenaire vérifie l'identité du marchand et envoie la liste des moyens de paiement</text:p>
        </text:list-item>
        <text:list-item>
          <text:p text:style-name="Numbering_20_1_Content"> <text:span text:style-name="Strong_20_Emphasis">Choix du moyen de paiement:</text:span> Le moyen de paiement du client est transmis avec les informations de la facture : référence de la transaction, numéro de la carte, montant de la transaction</text:p>
        </text:list-item>
        <text:list-item>
          <text:p text:style-name="Numbering_20_1_Content"> <text:span text:style-name="Strong_20_Emphasis">Demande d'autorisation:</text:span> Le partenaire soumet la demande d'autorisation avec les informations de la transaction</text:p>
        </text:list-item>
        <text:list-item>
          <text:p text:style-name="Numbering_20_1_Content"> <text:span text:style-name="Strong_20_Emphasis">Vérification compte client:</text:span> Le back-end CYNOD procède aux vérifications sur l'existence du compte du client et du solde</text:p>
        </text:list-item>
        <text:list-item>
          <text:p text:style-name="Numbering_20_1_Content"> <text:span text:style-name="Strong_20_Emphasis">Demande de confirmation wallet:</text:span> </text:p>
          <text:list text:style-name="Numbering_20_1">
            <text:list-item>
              <text:p text:style-name="Numbering_20_1_Content"> Une demande de confirmation de la transaction initiée par le client est envoyée sur son wallet</text:p>
            </text:list-item>
            <text:list-item>
              <text:p text:style-name="Numbering_20_1_Content"> Les informations de la demande d'autorisation est cours de traitement sont envoyées au partenaire avec la référence de la transaction partenaire, le numéro de la carte, le montant de la transaction </text:p>
            </text:list-item>
          </text:list>
        </text:list-item>
        <text:list-item>
          <text:p text:style-name="Numbering_20_1_Content"> <text:span text:style-name="Strong_20_Emphasis">Confirmation client:</text:span> Le client confirme sa transaction pour que la réponse soit transmise au back-end CYNOD</text:p>
        </text:list-item>
        <text:list-item>
          <text:p text:style-name="Numbering_20_1_Content"> <text:span text:style-name="Strong_20_Emphasis">Comptabilisation de la transaction:</text:span> </text:p>
          <text:list text:style-name="Numbering_20_1">
            <text:list-item>
              <text:p text:style-name="Numbering_20_1_Content"> Le back-end procède à la comptabilisation de la transaction en débitant la carte du client du montant de l'opération</text:p>
            </text:list-item>
            <text:list-item>
              <text:p text:style-name="Numbering_20_1_Content"> Une confirmation de la demande d'autorisation est transmise au partenaire avec la référence de la transaction partenaire, le numéro de la carte, le montant de transaction, le numéro d'autorisation de la transaction, le statut de la transaction cynod</text:p>
            </text:list-item>
          </text:list>
        </text:list-item>
        <text:list-item>
          <text:p text:style-name="Numbering_20_1_Content"> <text:span text:style-name="Strong_20_Emphasis">Vérification du statut de la demande d'autorisation:</text:span> L’application mobile/client vérifie et confirme que la demande d'autorisation est validée</text:p>
        </text:list-item>
        <text:list-item>
          <text:p text:style-name="Numbering_20_1_Content"> <text:span text:style-name="Strong_20_Emphasis">Acquittement de la transaction:</text:span> Le back-end du partenaire transmet le statut de la transaction cynod</text:p>
        </text:list-item>
        <text:list-item>
          <text:p text:style-name="Numbering_20_1_Content"> <text:span text:style-name="Strong_20_Emphasis">Confirmation de la transaction:</text:span> La transaction est confirmée au niveau du client à la suite de la réponse</text:p>
        </text:list-item>
        <text:list-item>
          <text:p text:style-name="Numbering_20_1_Content_Last"> <text:span text:style-name="Strong_20_Emphasis">Fin du processus</text:spa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tecdoc:schemas:cynod:transactiondebitcarte</dc:title>
  </office:meta>
</office:document-meta>
</file>