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e0f16c02722604553bd67400842b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8431492842536cm"><draw:image xlink:href="Pictures/e5e0f16c02722604553bd67400842be4.png" xlink:type="simple" xlink:show="embed" xlink:actuate="onLoad"/></draw:frame></text:p>
      <text:p text:style-name="Text_20_body"><text:span text:style-name="Strong_20_Emphasis"><text:bookmark text:name="tecdoc:schemas:cynod:transactioncarteonlinenonpassanttimeoudemandeautorisation"/>Traitement d'une transaction carte en online non passant time out</text:span></text:p>
      <text:p text:style-name="Text_20_body">Le partenaire envoie une demande d'autorisation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Le solde online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Pas de retour du serveur (La connexion est coupée)</text:p>
        </text:list-item>
      </text:list>
      <text:p text:style-name="Text_20_body">Tous les messages échangés seront au format xml</text:p>
      <text:p text:style-name="Text_20_body">Règles de gestion : </text:p>
      <text:list text:style-name="List_20_1" text:continue-numbering="false">
        <text:list-item>
          <text:p text:style-name="LastListParagraph_List_20_1_Content_First"> En cas de time out la transaction carte ONLINE passe en off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:transactioncarteonlinenonpassanttimeoudemandeautorisation</dc:title>
  </office:meta>
</office:document-meta>
</file>