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cae3d0f3a6bfd587028f7251996663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9.9827658680118cm"><draw:image xlink:href="Pictures/1cae3d0f3a6bfd587028f72519966633.png" xlink:type="simple" xlink:show="embed" xlink:actuate="onLoad"/></draw:frame></text:p>
      <text:p text:style-name="Text_20_body"><text:span text:style-name="Strong_20_Emphasis"><text:bookmark text:name="tecdoc:schemas:cynod:transactioncarteonlinenonpassantsoldeinsuffisant"/>Traitement d'une transaction carte en online non passant solde insuffisant</text:span></text:p>
      <text:p text:style-name="Text_20_body">Le partenaire envoie une demande d'autorisation. La demande est identifiée par le numéro de la transaction.</text:p>
      <text:p text:style-name="Text_20_body">Les principaux attributs de la demande sont : </text:p>
      <text:list text:style-name="List_20_1" text:continue-numbering="false">
        <text:list-item>
          <text:p text:style-name="List_20_1_Content_First"> Le numéro de la transaction</text:p>
        </text:list-item>
        <text:list-item>
          <text:p text:style-name="List_20_1_Content"> Le numéro de la carte</text:p>
        </text:list-item>
        <text:list-item>
          <text:p text:style-name="List_20_1_Content"> Le numéro du terminal</text:p>
        </text:list-item>
        <text:list-item>
          <text:p text:style-name="List_20_1_Content"> Le montant de la transaction</text:p>
        </text:list-item>
        <text:list-item>
          <text:p text:style-name="List_20_1_Content"> Le userGenerated</text:p>
        </text:list-item>
        <text:list-item>
          <text:p text:style-name="List_20_1_Content_Last"> Le solde online</text:p>
        </text:list-item>
      </text:list>
      <text:p text:style-name="Text_20_body">En réponse :</text:p>
      <text:list text:style-name="List_20_1" text:continue-numbering="false">
        <text:list-item>
          <text:p text:style-name="LastListParagraph_List_20_1_Content_First"> Solde disponible insuffisant</text:p>
        </text:list-item>
      </text:list>
      <text:p text:style-name="Text_20_body">Tous les messages échangés seront au format xm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ecdoc:schemas:cynod:transactioncarteonlinenonpassantsoldeinsuffisant</dc:title>
  </office:meta>
</office:document-meta>
</file>