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4a1cdd6e172d1cf8beed6ec71834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7158469945355cm"><draw:image xlink:href="Pictures/dd4a1cdd6e172d1cf8beed6ec718341b.png" xlink:type="simple" xlink:show="embed" xlink:actuate="onLoad"/></draw:frame></text:p>
      <text:p text:style-name="Text_20_body"><text:span text:style-name="Strong_20_Emphasis"><text:bookmark text:name="tecdoc:schemas:cynod:transactioncarteonlinenonpassantmontantransactionmaxdepasse"/>Traitement d'une transaction carte en online non passant montant transaction max dépassé</text:span></text:p>
      <text:p text:style-name="Text_20_body">Le partenaire envoie une demande d'autorisation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Le solde online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Le message d'erreur “La transaction est en offline , le montant de la transaction ne doit pas être supérieur au solde disponible qui est :  ##### !!”</text:p>
        </text:list-item>
      </text:list>
      <text:p text:style-name="Text_20_body">Tous les messages échangés seront au format x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:transactioncarteonlinenonpassantmontantransactionmaxdepasse</dc:title>
  </office:meta>
</office:document-meta>
</file>