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15326b7c62a884049ca08376feca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10.058873358746cm"><draw:image xlink:href="Pictures/6015326b7c62a884049ca08376feca08.png" xlink:type="simple" xlink:show="embed" xlink:actuate="onLoad"/></draw:frame></text:p>
      <text:p text:style-name="Text_20_body"><text:span text:style-name="Strong_20_Emphasis"><text:bookmark text:name="tecdoc:schemas:cynod:transactioncarteonline"/>Traitement d'une transaction normale en online sans exception</text:span></text:p>
      <text:p text:style-name="Text_20_body">Le partenaire envoie une demande d'autorisation de transaction carte. La demande est identifiée par le numéro de la transaction, le numero de carte.  </text:p>
      <text:p text:style-name="Text_20_body">Les principaux attributs de la demande sont : </text:p>
      <text:list text:style-name="List_20_1" text:continue-numbering="false">
        <text:list-item>
          <text:p text:style-name="List_20_1_Content_First"> Le numéro de la transaction</text:p>
        </text:list-item>
        <text:list-item>
          <text:p text:style-name="List_20_1_Content"> Le numéro de la carte</text:p>
        </text:list-item>
        <text:list-item>
          <text:p text:style-name="List_20_1_Content"> Le numéro du terminal</text:p>
        </text:list-item>
        <text:list-item>
          <text:p text:style-name="List_20_1_Content"> Le montant de la transaction</text:p>
        </text:list-item>
        <text:list-item>
          <text:p text:style-name="List_20_1_Content"> Le userGenerated</text:p>
        </text:list-item>
        <text:list-item>
          <text:p text:style-name="List_20_1_Content_Last"> Le solde online</text:p>
        </text:list-item>
      </text:list>
      <text:p text:style-name="Text_20_body">En réponse :</text:p>
      <text:list text:style-name="List_20_1" text:continue-numbering="false">
        <text:list-item>
          <text:p text:style-name="LastListParagraph_List_20_1_Content_First"> Liste à puceMessage confirmant la validation de la demande d'autorisation online (Numero trx, numero carte..)</text:p>
        </text:list-item>
      </text:list>
      <text:p text:style-name="Text_20_body">Tous les messages échangés seront au format xml
Règles de gestion : </text:p>
      <text:list text:style-name="List_20_1" text:continue-numbering="false">
        <text:list-item>
          <text:p text:style-name="LastListParagraph_List_20_1_Content_First"> Liste à puceUne transaction carte peut passer en online ou en offlin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ecdoc:schemas:cynod:transactioncarteonline</dc:title>
  </office:meta>
</office:document-meta>
</file>