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doc:requetesql"/><text:bookmark-start text:name="__RefHeading___liste_et_description_des_requetes_sql_les_plus_utilises_sur_cynod_1"/><text:bookmark-start text:name="liste_et_description_des_requetes_sql_les_plus_utilises_sur_cynod"/>Liste et description des requêtes SQL les plus utilisés sur CYNOD<text:bookmark-end text:name="__RefHeading___liste_et_description_des_requetes_sql_les_plus_utilises_sur_cynod_1"/><text:bookmark-end text:name="liste_et_description_des_requetes_sql_les_plus_utilises_sur_cynod"/></text:h>
      <text:p text:style-name="Text_20_body">Le but de cette documentation est de lister puis de commenter les différentes requêtes SQL qui sont les plus utilisés au sein sur CYNOD.<text:line-break/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-- Récupérer le code Pin d'un client Wallet**</text:span><text:line-break/> <text:line-break/><text:span text:style-name="highlight_kw1">SELECT</text:span> pin<text:line-break/><text:span text:style-name="highlight_kw1">FROM</text:span> wallet<text:line-break/><text:span text:style-name="highlight_kw1">WHERE</text:span> wallet_id<text:span text:style-name="highlight_sy0">=</text:span><text:span text:style-name="highlight_nu0">22791746657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1">-- Augmenter la durée de validité des cartes sur X années**</text:span><text:line-break/> <text:line-break/><text:span text:style-name="highlight_kw1">UPDATE</text:span> carte c <text:span text:style-name="highlight_kw1">SET</text:span><text:line-break/>user_update <text:span text:style-name="highlight_sy0">=</text:span> <text:span text:style-name="highlight_st0">"sensoft_arame"</text:span><text:span text:style-name="highlight_sy0">,</text:span><text:line-break/>last_updated <text:span text:style-name="highlight_sy0">=</text:span> Now<text:span text:style-name="highlight_br0">(</text:span><text:span text:style-name="highlight_br0">)</text:span><text:span text:style-name="highlight_sy0">,</text:span><text:line-break/>version <text:span text:style-name="highlight_sy0">=</text:span> version <text:span text:style-name="highlight_sy0">+</text:span> <text:span text:style-name="highlight_nu0">1</text:span><text:span text:style-name="highlight_sy0">,</text:span><text:line-break/>fin_validite <text:span text:style-name="highlight_sy0">=</text:span> date_add<text:span text:style-name="highlight_br0">(</text:span>c<text:span text:style-name="highlight_sy0">.</text:span>fin_validite <text:span text:style-name="highlight_sy0">,</text:span> <text:span text:style-name="highlight_kw1">INTERVAL</text:span> <text:span text:style-name="highlight_nu0">2</text:span> <text:span text:style-name="highlight_kw1">YEAR</text:span><text:span text:style-name="highlight_br0">)</text:span><text:line-break/><text:span text:style-name="highlight_kw1">WHERE</text:span><text:line-break/>c<text:span text:style-name="highlight_sy0">.</text:span>statut <text:span text:style-name="highlight_sy0">=</text:span> <text:span text:style-name="highlight_st0">"VA"</text:span><text:line-break/><text:span text:style-name="highlight_kw1">AND</text:span> c<text:span text:style-name="highlight_sy0">.</text:span>is_genere <text:span text:style-name="highlight_sy0">=</text:span> <text:span text:style-name="highlight_kw1">FALSE</text:span><text:line-break/><text:span text:style-name="highlight_kw1">AND</text:span> ind_corporate <text:span text:style-name="highlight_sy0">=</text:span> <text:span text:style-name="highlight_kw1">FALSE</text:span>;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co1">-- Remettre le statut de bon de commande ticket a généré pour impression de la maquette PDF</text:span><text:line-break/> <text:line-break/><text:span text:style-name="highlight_kw1">UPDATE</text:span> bon_commande<text:s text:c="2"/>b<text:line-break/><text:span text:style-name="highlight_kw1">SET</text:span> b<text:span text:style-name="highlight_sy0">.</text:span>statut <text:span text:style-name="highlight_sy0">=</text:span> <text:span text:style-name="highlight_st0">"G"</text:span><text:span text:style-name="highlight_sy0">,</text:span><text:line-break/>b<text:span text:style-name="highlight_sy0">.</text:span>version<text:s text:c="2"/><text:span text:style-name="highlight_sy0">=</text:span> b<text:span text:style-name="highlight_sy0">.</text:span>version <text:span text:style-name="highlight_sy0">+</text:span> <text:span text:style-name="highlight_nu0">1</text:span><text:span text:style-name="highlight_sy0">,</text:span><text:line-break/>b<text:span text:style-name="highlight_sy0">.</text:span>user_update <text:span text:style-name="highlight_sy0">=</text:span> <text:span text:style-name="highlight_st0">"sensoft_mamadou"</text:span><text:span text:style-name="highlight_sy0">,</text:span><text:line-break/>b<text:span text:style-name="highlight_sy0">.</text:span>last_updated <text:span text:style-name="highlight_sy0">=</text:span>now<text:span text:style-name="highlight_br0">(</text:span><text:span text:style-name="highlight_br0">)</text:span><text:line-break/><text:span text:style-name="highlight_kw1">WHERE</text:span> <text:line-break/>b<text:span text:style-name="highlight_sy0">.</text:span>reference <text:span text:style-name="highlight_kw1">LIKE</text:span> <text:span text:style-name="highlight_st0">"%2104112023070223%"</text:span>;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co1">-- Listes des notifications non délivrées par SMSGW</text:span><text:line-break/> <text:line-break/><text:span text:style-name="highlight_kw1">SELECT</text:span><text:line-break/>c<text:span text:style-name="highlight_sy0">.</text:span>version<text:span text:style-name="highlight_sy0">,</text:span> c<text:span text:style-name="highlight_sy0">.</text:span>code_etatsms<text:span text:style-name="highlight_sy0">,</text:span>c<text:span text:style-name="highlight_sy0">.</text:span>cout_service_sms<text:span text:style-name="highlight_sy0">,</text:span> c<text:span text:style-name="highlight_sy0">.</text:span>com_message_indiv_source_id<text:span text:style-name="highlight_sy0">,</text:span>c<text:span text:style-name="highlight_sy0">.</text:span>date_envoi_sms<text:span text:style-name="highlight_sy0">,</text:span> date_message<text:span text:style-name="highlight_sy0">,</text:span>c<text:span text:style-name="highlight_sy0">.</text:span>cout_service_sms<text:span text:style-name="highlight_sy0">,</text:span> c<text:span text:style-name="highlight_sy0">.</text:span>date_created<text:span text:style-name="highlight_sy0">,</text:span>last_updated <text:span text:style-name="highlight_sy0">,</text:span>c<text:span text:style-name="highlight_sy0">.</text:span>libelle_service<text:span text:style-name="highlight_sy0">,</text:span>c<text:span text:style-name="highlight_sy0">.</text:span>numero_destinataire<text:span text:style-name="highlight_sy0">,</text:span>c<text:span text:style-name="highlight_sy0">.</text:span>sender_etablissement_code<text:span text:style-name="highlight_sy0">,</text:span>c<text:span text:style-name="highlight_sy0">.</text:span>source<text:span text:style-name="highlight_sy0">,</text:span>c<text:span text:style-name="highlight_sy0">.</text:span>type_service<text:span text:style-name="highlight_sy0">,</text:span> c<text:span text:style-name="highlight_sy0">.</text:span>max_sms_resend_retry<text:span text:style-name="highlight_sy0">,</text:span>country_code <text:span text:style-name="highlight_sy0">,</text:span>c<text:span text:style-name="highlight_sy0">.</text:span>flag_envoi_sms <text:span text:style-name="highlight_sy0">+</text:span><text:span text:style-name="highlight_st0">"0"</text:span><text:span text:style-name="highlight_sy0">,</text:span>c<text:span text:style-name="highlight_sy0">.</text:span>flag_traitement_sms <text:span text:style-name="highlight_sy0">+</text:span><text:span text:style-name="highlight_st0">"0"</text:span><text:span text:style-name="highlight_sy0">,</text:span> c<text:span text:style-name="highlight_sy0">.</text:span>ind_service_sms_facture <text:span text:style-name="highlight_sy0">+</text:span><text:span text:style-name="highlight_st0">"0"</text:span><text:span text:style-name="highlight_sy0">,</text:span>c<text:span text:style-name="highlight_sy0">.</text:span>ind_service_sms_paye <text:span text:style-name="highlight_sy0">+</text:span><text:span text:style-name="highlight_st0">"0"</text:span><text:span text:style-name="highlight_sy0">,</text:span> c<text:span text:style-name="highlight_sy0">.</text:span>sms_resend_retry <text:span text:style-name="highlight_sy0">+</text:span><text:span text:style-name="highlight_st0">"0"</text:span><text:line-break/><text:span text:style-name="highlight_kw1">FROM</text:span><text:line-break/>com_message_indiv_web_service c<text:line-break/><text:span text:style-name="highlight_kw1">WHERE</text:span> <text:line-break/>date_created <text:span text:style-name="highlight_sy0">&gt;=</text:span><text:span text:style-name="highlight_st0">"2022-11-18 18:00:00"</text:span><text:line-break/><text:span text:style-name="highlight_kw1">AND</text:span> flag_envoi_sms <text:span text:style-name="highlight_sy0">=</text:span> <text:span text:style-name="highlight_nu0">0</text:span>;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co1">-- Lever l'opposition ticket carburant expiré</text:span><text:line-break/> <text:line-break/><text:span text:style-name="highlight_kw1">UPDATE</text:span><text:line-break/>ticket_carburant<text:line-break/><text:span text:style-name="highlight_kw1">SET</text:span><text:line-break/>last_updated <text:span text:style-name="highlight_sy0">=</text:span> now<text:span text:style-name="highlight_br0">(</text:span><text:span text:style-name="highlight_br0">)</text:span><text:span text:style-name="highlight_sy0">,</text:span><text:line-break/>comptabilise <text:span text:style-name="highlight_sy0">=</text:span> <text:span text:style-name="highlight_nu0">0</text:span><text:span text:style-name="highlight_sy0">,</text:span><text:line-break/>fin_validation <text:span text:style-name="highlight_sy0">=</text:span> <text:span text:style-name="highlight_st0">"2023-02-15 23:59:59"</text:span><text:span text:style-name="highlight_sy0">,</text:span><text:line-break/>user_update <text:span text:style-name="highlight_sy0">=</text:span> <text:span text:style-name="highlight_st0">"m.wade"</text:span><text:span text:style-name="highlight_sy0">,</text:span><text:line-break/>version <text:span text:style-name="highlight_sy0">=</text:span> version <text:span text:style-name="highlight_sy0">+</text:span> <text:span text:style-name="highlight_nu0">1</text:span><text:line-break/><text:span text:style-name="highlight_kw1">WHERE</text:span><text:line-break/>numero <text:span text:style-name="highlight_kw1">BETWEEN</text:span> <text:span text:style-name="highlight_st0">"2000640000000001"</text:span> <text:span text:style-name="highlight_kw1">AND</text:span> <text:span text:style-name="highlight_st0">"2000640000001846"</text:span><text:line-break/><text:span text:style-name="highlight_kw1">AND</text:span> statut <text:span text:style-name="highlight_sy0">=</text:span> <text:span text:style-name="highlight_st0">"V"</text:span>;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co1">-- Lever l'opposition des tickets carburant valides et archivés</text:span><text:line-break/> <text:line-break/>Etape <text:span text:style-name="highlight_nu0">1</text:span><text:span text:style-name="highlight_sy0">-</text:span> Transférer les tickets archivés depuis la <text:span text:style-name="highlight_kw1">TABLE</text:span> historique vers la <text:span text:style-name="highlight_kw1">TABLE</text:span> principale ticket carburant<text:line-break/> <text:line-break/><text:span text:style-name="highlight_kw1">INSERT</text:span> <text:span text:style-name="highlight_kw1">INTO</text:span> ticket_carburant<text:line-break/><text:span text:style-name="highlight_br0">(</text:span>id<text:span text:style-name="highlight_sy0">,</text:span><text:line-break/>version<text:span text:style-name="highlight_sy0">,</text:span><text:line-break/>comptabilise<text:span text:style-name="highlight_sy0">,</text:span><text:line-break/>date_created<text:span text:style-name="highlight_sy0">,</text:span><text:line-break/>date_validation<text:span text:style-name="highlight_sy0">,</text:span><text:line-break/>deleted<text:span text:style-name="highlight_sy0">,</text:span><text:line-break/>etablissement_id<text:span text:style-name="highlight_sy0">,</text:span><text:line-break/>fin_validation<text:span text:style-name="highlight_sy0">,</text:span><text:line-break/>last_updated<text:span text:style-name="highlight_sy0">,</text:span><text:line-break/>lot_ticket_detail_id<text:span text:style-name="highlight_sy0">,</text:span><text:line-break/>montant<text:span text:style-name="highlight_sy0">,</text:span><text:line-break/>numero<text:span text:style-name="highlight_sy0">,</text:span><text:line-break/>qr_code<text:span text:style-name="highlight_sy0">,</text:span><text:line-break/>service_point_consommation<text:span text:style-name="highlight_sy0">,</text:span><text:line-break/>statut<text:span text:style-name="highlight_sy0">,</text:span><text:line-break/>user_consommation<text:span text:style-name="highlight_sy0">,</text:span><text:line-break/>user_create<text:span text:style-name="highlight_sy0">,</text:span><text:line-break/>user_update<text:span text:style-name="highlight_sy0">,</text:span><text:line-break/>user_validation<text:span text:style-name="highlight_sy0">,</text:span><text:line-break/>volume<text:span text:style-name="highlight_sy0">,</text:span><text:line-break/>code_secret<text:span text:style-name="highlight_sy0">,</text:span><text:line-break/>opposition_ticket_id<text:span text:style-name="highlight_br0">)</text:span><text:line-break/><text:span text:style-name="highlight_br0">(</text:span><text:span text:style-name="highlight_kw1">SELECT</text:span><text:line-break/>id<text:span text:style-name="highlight_sy0">,</text:span><text:line-break/>version<text:span text:style-name="highlight_sy0">,</text:span><text:line-break/>comptabilise<text:span text:style-name="highlight_sy0">,</text:span><text:line-break/>date_created<text:span text:style-name="highlight_sy0">,</text:span><text:line-break/>date_validation<text:span text:style-name="highlight_sy0">,</text:span><text:line-break/>deleted<text:span text:style-name="highlight_sy0">,</text:span><text:line-break/>etablissement_id<text:span text:style-name="highlight_sy0">,</text:span><text:line-break/>fin_validation<text:span text:style-name="highlight_sy0">,</text:span><text:line-break/>last_updated<text:span text:style-name="highlight_sy0">,</text:span><text:line-break/>lot_ticket_detail_id<text:span text:style-name="highlight_sy0">,</text:span><text:line-break/>montant<text:span text:style-name="highlight_sy0">,</text:span><text:line-break/>numero<text:span text:style-name="highlight_sy0">,</text:span><text:line-break/>qr_code<text:span text:style-name="highlight_sy0">,</text:span><text:line-break/>service_point_consommation<text:span text:style-name="highlight_sy0">,</text:span><text:line-break/>statut<text:span text:style-name="highlight_sy0">,</text:span><text:line-break/>user_consommation<text:span text:style-name="highlight_sy0">,</text:span><text:line-break/>user_create<text:span text:style-name="highlight_sy0">,</text:span><text:line-break/>user_update<text:span text:style-name="highlight_sy0">,</text:span><text:line-break/>user_validation<text:span text:style-name="highlight_sy0">,</text:span><text:line-break/>volume<text:span text:style-name="highlight_sy0">,</text:span><text:line-break/>code_secret<text:span text:style-name="highlight_sy0">,</text:span><text:line-break/>opposition_ticket_id<text:line-break/><text:span text:style-name="highlight_kw1">FROM</text:span> historique_ticket_carburant<text:line-break/><text:span text:style-name="highlight_kw1">WHERE</text:span> numero <text:span text:style-name="highlight_kw1">BETWEEN</text:span> <text:span text:style-name="highlight_st0">"822001960000048586"</text:span><text:line-break/><text:span text:style-name="highlight_kw1">AND</text:span> <text:span text:style-name="highlight_st0">"822001960000048785"</text:span>;<text:line-break/> <text:line-break/>Etape <text:span text:style-name="highlight_nu0">2</text:span><text:span text:style-name="highlight_sy0">-</text:span> Suppression des tickets carburant sur la <text:span text:style-name="highlight_kw1">TABLE</text:span> historique<text:line-break/> <text:line-break/><text:span text:style-name="highlight_kw1">DELETE</text:span> <text:span text:style-name="highlight_kw1">FROM</text:span> <text:line-break/>historique_ticket_carburant<text:line-break/><text:span text:style-name="highlight_kw1">WHERE</text:span><text:line-break/>numero <text:span text:style-name="highlight_kw1">BETWEEN</text:span> <text:span text:style-name="highlight_st0">"822001960000048586"</text:span><text:line-break/><text:span text:style-name="highlight_kw1">AND</text:span> <text:span text:style-name="highlight_st0">"822001960000048785"</text:span>;<text:line-break/> <text:line-break/>Etape <text:span text:style-name="highlight_nu0">3</text:span><text:span text:style-name="highlight_sy0">-</text:span> Lever l<text:span text:style-name="highlight_st0">'opposition des tickets carburant<text:line-break/> <text:line-break/>update ticket_carburant set<text:line-break/>statut = "V",<text:line-break/>last_updated = now(),<text:line-break/>comptabilise = 0,<text:line-break/>user_update = "mindinga",<text:line-break/>fin_validation = "2023-02-15 23:59:59",<text:line-break/>version = version + 1<text:line-break/>where<text:line-break/>numero between "822001960000048586" and "822001960000048785"<text:line-break/>and statut = "X"<text:line-break/>and opposition_ticket_id is not NULL;</text:span></text:p>
          </table:table-cell>
        </table:table-row>
      </table:table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co1">-- Mettre à jour la matrice de version</text:span><text:line-break/> <text:line-break/><text:span text:style-name="highlight_kw1">INSERT</text:span> <text:span text:style-name="highlight_kw1">INTO</text:span> matrice_version<text:line-break/><text:span text:style-name="highlight_br0">(</text:span>version<text:span text:style-name="highlight_sy0">,</text:span><text:line-break/>action<text:span text:style-name="highlight_sy0">,</text:span><text:line-break/>date_created<text:span text:style-name="highlight_sy0">,</text:span><text:line-break/>date_version_mobile<text:span text:style-name="highlight_sy0">,</text:span><text:line-break/>date_version_serveur<text:span text:style-name="highlight_sy0">,</text:span><text:line-break/>deleted<text:span text:style-name="highlight_sy0">,</text:span><text:line-break/>etablissement_id<text:span text:style-name="highlight_sy0">,</text:span><text:line-break/>last_updated<text:span text:style-name="highlight_sy0">,</text:span><text:line-break/>user_create<text:span text:style-name="highlight_sy0">,</text:span><text:line-break/>user_update<text:span text:style-name="highlight_sy0">,</text:span><text:line-break/>version_mobile<text:span text:style-name="highlight_sy0">,</text:span><text:line-break/>version_serveur<text:span text:style-name="highlight_br0">)</text:span><text:line-break/><text:span text:style-name="highlight_kw1">VALUES</text:span><text:line-break/><text:span text:style-name="highlight_br0">(</text:span><text:span text:style-name="highlight_nu0">1</text:span><text:span text:style-name="highlight_sy0">,</text:span><text:line-break/><text:span text:style-name="highlight_st0">"OK"</text:span><text:span text:style-name="highlight_sy0">,</text:span><text:line-break/>now<text:span text:style-name="highlight_br0">(</text:span><text:span text:style-name="highlight_br0">)</text:span><text:span text:style-name="highlight_sy0">,</text:span><text:line-break/>now<text:span text:style-name="highlight_br0">(</text:span><text:span text:style-name="highlight_br0">)</text:span><text:span text:style-name="highlight_sy0">,</text:span><text:line-break/>now<text:span text:style-name="highlight_br0">(</text:span><text:span text:style-name="highlight_br0">)</text:span><text:span text:style-name="highlight_sy0">,</text:span><text:line-break/><text:span text:style-name="highlight_kw1">FALSE</text:span><text:span text:style-name="highlight_sy0">,</text:span><text:line-break/><text:span text:style-name="highlight_nu0">1</text:span><text:span text:style-name="highlight_sy0">,</text:span><text:line-break/>now<text:span text:style-name="highlight_br0">(</text:span><text:span text:style-name="highlight_br0">)</text:span><text:span text:style-name="highlight_sy0">,</text:span><text:line-break/><text:span text:style-name="highlight_st0">"amadou.diop"</text:span><text:span text:style-name="highlight_sy0">,</text:span><text:line-break/><text:span text:style-name="highlight_st0">"amadou.diop"</text:span><text:span text:style-name="highlight_sy0">,</text:span><text:line-break/><text:span text:style-name="highlight_st0">"3.1.16"</text:span><text:span text:style-name="highlight_sy0">,</text:span><text:line-break/><text:span text:style-name="highlight_st0">"3.6.2_4"</text:span><text:span text:style-name="highlight_br0">)</text:span>;</text:p>
          </table:table-cell>
        </table:table-row>
      </table:table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<text:span text:style-name="highlight_co1">-- Afficher la liste des notifications PIN générés côté BO sur une période</text:span><text:line-break/> <text:line-break/><text:span text:style-name="highlight_kw1">SELECT</text:span><text:line-break/>c<text:span text:style-name="highlight_sy0">.</text:span>date_depot<text:span text:style-name="highlight_sy0">,</text:span> c<text:span text:style-name="highlight_sy0">.</text:span>date_traitement<text:span text:style-name="highlight_sy0">,</text:span> c<text:span text:style-name="highlight_sy0">.</text:span>ind_msg_email<text:span text:style-name="highlight_sy0">+</text:span><text:span text:style-name="highlight_st0">"0"</text:span><text:span text:style-name="highlight_sy0">,</text:span> c<text:span text:style-name="highlight_sy0">.</text:span>ind_msg_releve<text:span text:style-name="highlight_sy0">+</text:span><text:span text:style-name="highlight_st0">"0"</text:span><text:span text:style-name="highlight_sy0">,</text:span> c<text:span text:style-name="highlight_sy0">.</text:span>ind_msg_valide<text:span text:style-name="highlight_sy0">+</text:span><text:span text:style-name="highlight_st0">"0"</text:span><text:span text:style-name="highlight_sy0">,</text:span> c<text:span text:style-name="highlight_sy0">.</text:span>ind_traitement<text:span text:style-name="highlight_sy0">+</text:span><text:span text:style-name="highlight_st0">"0"</text:span><text:span text:style-name="highlight_sy0">,</text:span>cm<text:span text:style-name="highlight_sy0">.</text:span>is_email_sent<text:span text:style-name="highlight_sy0">+</text:span><text:span text:style-name="highlight_st0">"0"</text:span><text:span text:style-name="highlight_sy0">,</text:span>cm<text:span text:style-name="highlight_sy0">.</text:span>date_envoi<text:span text:style-name="highlight_sy0">,</text:span>cm<text:span text:style-name="highlight_sy0">.</text:span>is_sms_sent<text:span text:style-name="highlight_sy0">+</text:span><text:span text:style-name="highlight_st0">"0"</text:span><text:span text:style-name="highlight_sy0">,</text:span>cm<text:span text:style-name="highlight_sy0">.</text:span>date_created<text:span text:style-name="highlight_sy0">,</text:span>cm<text:span text:style-name="highlight_sy0">.</text:span>date_envoi_sms<text:span text:style-name="highlight_sy0">,</text:span>cm<text:span text:style-name="highlight_sy0">.</text:span>flag_envoi_sms<text:span text:style-name="highlight_sy0">+</text:span><text:span text:style-name="highlight_st0">"0"</text:span><text:span text:style-name="highlight_sy0">,</text:span> flag_envoi_email<text:span text:style-name="highlight_sy0">+</text:span><text:span text:style-name="highlight_st0">"0"</text:span><text:span text:style-name="highlight_sy0">,</text:span>cm<text:span text:style-name="highlight_sy0">.</text:span>ws_error_code<text:span text:style-name="highlight_sy0">,</text:span>cm<text:span text:style-name="highlight_sy0">.</text:span>ws_error_code_sms<text:span text:style-name="highlight_sy0">,</text:span>cm<text:span text:style-name="highlight_sy0">.</text:span>ws_error_code_mail<text:span text:style-name="highlight_sy0">,</text:span><text:line-break/>cm<text:span text:style-name="highlight_sy0">.</text:span>code_etatsms<text:span text:style-name="highlight_sy0">,</text:span>c<text:span text:style-name="highlight_sy0">.</text:span>objet<text:span text:style-name="highlight_sy0">,</text:span> u<text:span text:style-name="highlight_sy0">.</text:span>email<text:span text:style-name="highlight_sy0">,</text:span> u<text:span text:style-name="highlight_sy0">.</text:span>tel_mobile<text:line-break/><text:span text:style-name="highlight_kw1">FROM</text:span><text:line-break/>com_message c<text:span text:style-name="highlight_sy0">,</text:span> com_message_indiv cm<text:span text:style-name="highlight_sy0">,</text:span> <text:span text:style-name="highlight_kw1">USER</text:span> u<text:line-break/><text:span text:style-name="highlight_kw1">WHERE</text:span><text:line-break/>c<text:span text:style-name="highlight_sy0">.</text:span>date_created <text:span text:style-name="highlight_kw1">BETWEEN</text:span> <text:span text:style-name="highlight_st0">'2022-10-24'</text:span> <text:span text:style-name="highlight_kw1">AND</text:span> <text:span text:style-name="highlight_st0">'2022-10-29'</text:span><text:line-break/><text:span text:style-name="highlight_kw1">AND</text:span> cm<text:span text:style-name="highlight_sy0">.</text:span>com_message_id <text:span text:style-name="highlight_sy0">=</text:span> c<text:span text:style-name="highlight_sy0">.</text:span>id<text:line-break/><text:span text:style-name="highlight_kw1">AND</text:span> cm<text:span text:style-name="highlight_sy0">.</text:span>destinataire_individuel_id <text:span text:style-name="highlight_sy0">=</text:span> u<text:span text:style-name="highlight_sy0">.</text:span>id<text:line-break/><text:span text:style-name="highlight_kw1">AND</text:span> c<text:span text:style-name="highlight_sy0">.</text:span>objet <text:span text:style-name="highlight_kw1">LIKE</text:span> <text:span text:style-name="highlight_st0">"%pin%"</text:span>;</text:p>
          </table:table-cell>
        </table:table-row>
      </table:table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<text:span text:style-name="highlight_co1">-- Prolonger la date de fin de validité d'une carte</text:span><text:line-break/> <text:line-break/>Etape <text:span text:style-name="highlight_nu0">1</text:span><text:span text:style-name="highlight_sy0">-</text:span> Lister des cartes expirant sur une période <text:line-break/> <text:line-break/><text:span text:style-name="highlight_kw1">SELECT</text:span> c<text:span text:style-name="highlight_sy0">.</text:span>intitule<text:span text:style-name="highlight_sy0">,</text:span> c<text:span text:style-name="highlight_sy0">.</text:span>num_carte<text:span text:style-name="highlight_sy0">,</text:span> c<text:span text:style-name="highlight_sy0">.</text:span>solde_online<text:span text:style-name="highlight_sy0">,</text:span> c<text:span text:style-name="highlight_sy0">.</text:span>debut_validite<text:span text:style-name="highlight_sy0">,</text:span> c<text:span text:style-name="highlight_sy0">.</text:span>fin_validite<text:line-break/><text:span text:style-name="highlight_kw1">FROM</text:span> carte c<text:line-break/><text:span text:style-name="highlight_kw1">WHERE</text:span> <text:line-break/>c<text:span text:style-name="highlight_sy0">.</text:span>fin_validite <text:span text:style-name="highlight_sy0">&gt;=</text:span> STR_TO_DATE<text:span text:style-name="highlight_br0">(</text:span><text:span text:style-name="highlight_st0">'01/01/2021 00:00'</text:span><text:span text:style-name="highlight_sy0">,</text:span> <text:span text:style-name="highlight_st0">'%d/%m/%Y %H:%i'</text:span><text:span text:style-name="highlight_br0">)</text:span> <text:span text:style-name="highlight_kw1">AND</text:span> c<text:span text:style-name="highlight_sy0">.</text:span>fin_validite <text:span text:style-name="highlight_sy0">&lt;=</text:span> STR_TO_DATE<text:span text:style-name="highlight_br0">(</text:span><text:span text:style-name="highlight_st0">'31/12/2021 23:59'</text:span><text:span text:style-name="highlight_sy0">,</text:span> <text:span text:style-name="highlight_st0">'%d/%m/%Y %H:%i'</text:span><text:span text:style-name="highlight_br0">)</text:span><text:line-break/> <text:span text:style-name="highlight_kw1">AND</text:span> c<text:span text:style-name="highlight_sy0">.</text:span>ind_annulation <text:span text:style-name="highlight_sy0">=</text:span> <text:span text:style-name="highlight_kw1">FALSE</text:span><text:line-break/> <text:span text:style-name="highlight_kw1">AND</text:span> c<text:span text:style-name="highlight_sy0">.</text:span>statut <text:span text:style-name="highlight_sy0">=</text:span> <text:span text:style-name="highlight_st0">"VA"</text:span><text:line-break/> <text:span text:style-name="highlight_kw1">AND</text:span> c<text:span text:style-name="highlight_sy0">.</text:span>is_genere <text:span text:style-name="highlight_sy0">=</text:span> <text:span text:style-name="highlight_kw1">FALSE</text:span><text:line-break/> <text:span text:style-name="highlight_kw1">AND</text:span> c<text:span text:style-name="highlight_sy0">.</text:span>ind_corporate <text:span text:style-name="highlight_sy0">=</text:span> <text:span text:style-name="highlight_kw1">FALSE</text:span> <text:span text:style-name="highlight_kw1">ORDER</text:span> <text:span text:style-name="highlight_kw1">BY</text:span> c<text:span text:style-name="highlight_sy0">.</text:span>fin_validite<text:span text:style-name="highlight_sy0">,</text:span>c<text:span text:style-name="highlight_sy0">.</text:span>intitule <text:span text:style-name="highlight_kw1">DESC</text:span>;<text:line-break/> <text:line-break/>Etape <text:span text:style-name="highlight_nu0">2</text:span><text:span text:style-name="highlight_sy0">-</text:span> Mettre à jour les cartes expirant sur une période<text:line-break/> <text:line-break/><text:span text:style-name="highlight_kw1">UPDATE</text:span> carte c <text:span text:style-name="highlight_kw1">SET</text:span> user_update <text:span text:style-name="highlight_sy0">=</text:span> <text:span text:style-name="highlight_st0">"sensoft_mamadou"</text:span><text:span text:style-name="highlight_sy0">,</text:span><text:line-break/>last_updated <text:span text:style-name="highlight_sy0">=</text:span> Now<text:span text:style-name="highlight_br0">(</text:span><text:span text:style-name="highlight_br0">)</text:span><text:span text:style-name="highlight_sy0">,</text:span><text:line-break/>version <text:span text:style-name="highlight_sy0">=</text:span> version <text:span text:style-name="highlight_sy0">+</text:span> <text:span text:style-name="highlight_nu0">1</text:span><text:span text:style-name="highlight_sy0">,</text:span><text:line-break/>fin_validite <text:span text:style-name="highlight_sy0">=</text:span> <text:span text:style-name="highlight_st0">'2022-12-31 23:59:59'</text:span><text:span text:style-name="highlight_sy0">,</text:span><text:line-break/>ind_annulation <text:span text:style-name="highlight_sy0">=</text:span> <text:span text:style-name="highlight_kw1">FALSE</text:span><text:line-break/><text:span text:style-name="highlight_kw1">WHERE</text:span> fin_validite <text:span text:style-name="highlight_sy0">&gt;=</text:span> STR_TO_DATE<text:span text:style-name="highlight_br0">(</text:span><text:span text:style-name="highlight_st0">'01/01/2022 00:00'</text:span><text:span text:style-name="highlight_sy0">,</text:span> <text:span text:style-name="highlight_st0">'%d/%m/%Y %H:%i'</text:span><text:span text:style-name="highlight_br0">)</text:span> <text:span text:style-name="highlight_kw1">AND</text:span> fin_validite <text:span text:style-name="highlight_sy0">&lt;=</text:span> STR_TO_DATE<text:span text:style-name="highlight_br0">(</text:span><text:span text:style-name="highlight_st0">'30/06/2022 23:59'</text:span><text:span text:style-name="highlight_sy0">,</text:span> <text:span text:style-name="highlight_st0">'%d/%m/%Y %H:%i'</text:span><text:span text:style-name="highlight_br0">)</text:span><text:line-break/><text:span text:style-name="highlight_kw1">AND</text:span> c<text:span text:style-name="highlight_sy0">.</text:span>statut <text:span text:style-name="highlight_sy0">=</text:span> <text:span text:style-name="highlight_st0">"VA"</text:span><text:line-break/><text:span text:style-name="highlight_kw1">AND</text:span> c<text:span text:style-name="highlight_sy0">.</text:span>is_genere <text:span text:style-name="highlight_sy0">=</text:span> <text:span text:style-name="highlight_kw1">FALSE</text:span><text:line-break/><text:span text:style-name="highlight_kw1">AND</text:span> ind_corporate <text:span text:style-name="highlight_sy0">=</text:span> <text:span text:style-name="highlight_kw1">FALSE</text:span>;</text:p>
          </table:table-cell>
        </table:table-row>
      </table:table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<text:span text:style-name="highlight_co1">-- Lever opposition des cartes mises en opposition automatiquement et prolonger la date de fin de validité</text:span><text:line-break/> <text:line-break/>Etape <text:span text:style-name="highlight_nu0">1</text:span><text:span text:style-name="highlight_sy0">-</text:span> Lister des cartes expirées sur la période<text:line-break/> <text:line-break/><text:span text:style-name="highlight_kw1">CREATE</text:span> <text:span text:style-name="highlight_kw1">TABLE</text:span> tmp_carte_levee_opposition <text:span text:style-name="highlight_kw1">AS</text:span><text:line-break/><text:span text:style-name="highlight_kw1">SELECT</text:span> <text:span text:style-name="highlight_sy0">*</text:span><text:line-break/><text:span text:style-name="highlight_kw1">FROM</text:span> carte c<text:line-break/><text:span text:style-name="highlight_kw1">WHERE</text:span> fin_validite <text:span text:style-name="highlight_sy0">&gt;=</text:span> <text:span text:style-name="highlight_st0">"2021-01-01 00:00:00"</text:span> <text:span text:style-name="highlight_kw1">AND</text:span> fin_validite <text:span text:style-name="highlight_sy0">&lt;=</text:span> <text:span text:style-name="highlight_st0">"2021-12-31 23:59:59"</text:span> <text:span text:style-name="highlight_kw1">AND</text:span> is_point_service <text:span text:style-name="highlight_sy0">=</text:span> <text:span text:style-name="highlight_kw1">FALSE</text:span><text:line-break/><text:span text:style-name="highlight_kw1">AND</text:span> c<text:span text:style-name="highlight_sy0">.</text:span>deleted <text:span text:style-name="highlight_sy0">=</text:span> <text:span text:style-name="highlight_kw1">FALSE</text:span><text:line-break/><text:span text:style-name="highlight_kw1">AND</text:span> c<text:span text:style-name="highlight_sy0">.</text:span>is_genere <text:span text:style-name="highlight_sy0">=</text:span> <text:span text:style-name="highlight_kw1">FALSE</text:span><text:line-break/><text:span text:style-name="highlight_kw1">AND</text:span> c<text:span text:style-name="highlight_sy0">.</text:span>ind_annulation <text:span text:style-name="highlight_sy0">=</text:span> <text:span text:style-name="highlight_kw1">TRUE</text:span><text:line-break/><text:span text:style-name="highlight_kw1">AND</text:span> c<text:span text:style-name="highlight_sy0">.</text:span>ind_corporate <text:span text:style-name="highlight_sy0">=</text:span> <text:span text:style-name="highlight_kw1">FALSE</text:span>;<text:line-break/> <text:line-break/>Etape <text:span text:style-name="highlight_nu0">2</text:span><text:span text:style-name="highlight_sy0">-</text:span> Mettre à jour les cartes expirées<text:line-break/> <text:line-break/><text:span text:style-name="highlight_kw1">UPDATE</text:span> tmp_carte_levee_opposition tmp<text:span text:style-name="highlight_sy0">,</text:span> carte c<text:line-break/><text:span text:style-name="highlight_kw1">SET</text:span> c<text:span text:style-name="highlight_sy0">.</text:span>user_update <text:span text:style-name="highlight_sy0">=</text:span> <text:span text:style-name="highlight_st0">"sensoft_mamadou"</text:span><text:span text:style-name="highlight_sy0">,</text:span><text:line-break/>c<text:span text:style-name="highlight_sy0">.</text:span>last_updated <text:span text:style-name="highlight_sy0">=</text:span> Now<text:span text:style-name="highlight_br0">(</text:span><text:span text:style-name="highlight_br0">)</text:span><text:span text:style-name="highlight_sy0">,</text:span><text:line-break/>c<text:span text:style-name="highlight_sy0">.</text:span>version <text:span text:style-name="highlight_sy0">=</text:span> c<text:span text:style-name="highlight_sy0">.</text:span>version <text:span text:style-name="highlight_sy0">+</text:span><text:span text:style-name="highlight_nu0">1</text:span><text:span text:style-name="highlight_sy0">,</text:span><text:line-break/>c<text:span text:style-name="highlight_sy0">.</text:span>fin_validite <text:span text:style-name="highlight_sy0">=</text:span> <text:span text:style-name="highlight_st0">'2024-12-31 23:59:59'</text:span><text:span text:style-name="highlight_sy0">,</text:span><text:line-break/>c<text:span text:style-name="highlight_sy0">.</text:span>statut<text:span text:style-name="highlight_sy0">=</text:span><text:span text:style-name="highlight_st0">"VA"</text:span><text:span text:style-name="highlight_sy0">,</text:span><text:line-break/>c<text:span text:style-name="highlight_sy0">.</text:span>ind_annulation <text:span text:style-name="highlight_sy0">=</text:span> <text:span text:style-name="highlight_kw1">FALSE</text:span><text:line-break/><text:span text:style-name="highlight_kw1">WHERE</text:span> c<text:span text:style-name="highlight_sy0">.</text:span>id <text:span text:style-name="highlight_sy0">=</text:span> tmp<text:span text:style-name="highlight_sy0">.</text:span>id;<text:line-break/> <text:line-break/>Etape <text:span text:style-name="highlight_nu0">3</text:span><text:span text:style-name="highlight_sy0">-</text:span> Transférer les cartes depuis la <text:span text:style-name="highlight_kw1">TABLE</text:span> historique vers la <text:span text:style-name="highlight_kw1">TABLE</text:span> carte<text:line-break/> <text:line-break/><text:span text:style-name="highlight_kw1">INSERT</text:span> <text:span text:style-name="highlight_kw1">INTO</text:span> opposition_carte<text:line-break/><text:span text:style-name="highlight_br0">(</text:span><text:span text:style-name="highlight_st0">`version`</text:span><text:span text:style-name="highlight_sy0">,</text:span><text:line-break/><text:span text:style-name="highlight_st0">`carte_id`</text:span><text:span text:style-name="highlight_sy0">,</text:span><text:line-break/><text:span text:style-name="highlight_st0">`date_created`</text:span><text:span text:style-name="highlight_sy0">,</text:span><text:line-break/><text:span text:style-name="highlight_st0">`date_opposition`</text:span><text:span text:style-name="highlight_sy0">,</text:span><text:line-break/><text:span text:style-name="highlight_st0">`deleted`</text:span><text:span text:style-name="highlight_sy0">,</text:span><text:line-break/><text:span text:style-name="highlight_st0">`etablissement_id`</text:span><text:span text:style-name="highlight_sy0">,</text:span><text:line-break/><text:span text:style-name="highlight_st0">`ind_opposition`</text:span><text:span text:style-name="highlight_sy0">,</text:span><text:line-break/><text:span text:style-name="highlight_st0">`last_updated`</text:span><text:span text:style-name="highlight_sy0">,</text:span><text:line-break/><text:span text:style-name="highlight_st0">`motif`</text:span><text:span text:style-name="highlight_sy0">,</text:span><text:line-break/><text:span text:style-name="highlight_st0">`opposition`</text:span><text:span text:style-name="highlight_sy0">,</text:span><text:line-break/><text:span text:style-name="highlight_st0">`user_create`</text:span><text:span text:style-name="highlight_sy0">,</text:span><text:line-break/><text:span text:style-name="highlight_st0">`utilisateur_saisi`</text:span><text:span text:style-name="highlight_sy0">,</text:span><text:line-break/><text:span text:style-name="highlight_st0">`from_portal`</text:span><text:span text:style-name="highlight_br0">)</text:span><text:line-break/> <text:line-break/><text:span text:style-name="highlight_kw1">SELECT</text:span> <text:line-break/>op<text:span text:style-name="highlight_sy0">.</text:span><text:span text:style-name="highlight_st0">`version`</text:span><text:span text:style-name="highlight_sy0">,</text:span><text:line-break/>op<text:span text:style-name="highlight_sy0">.</text:span><text:span text:style-name="highlight_st0">`carte_id`</text:span><text:span text:style-name="highlight_sy0">,</text:span><text:line-break/>NOW<text:span text:style-name="highlight_br0">(</text:span><text:span text:style-name="highlight_br0">)</text:span><text:span text:style-name="highlight_sy0">,</text:span><text:line-break/>NOW<text:span text:style-name="highlight_br0">(</text:span><text:span text:style-name="highlight_br0">)</text:span><text:span text:style-name="highlight_sy0">,</text:span><text:line-break/>op<text:span text:style-name="highlight_sy0">.</text:span><text:span text:style-name="highlight_st0">`deleted`</text:span><text:span text:style-name="highlight_sy0">,</text:span><text:line-break/>op<text:span text:style-name="highlight_sy0">.</text:span><text:span text:style-name="highlight_st0">`etablissement_id`</text:span><text:span text:style-name="highlight_sy0">,</text:span><text:line-break/><text:span text:style-name="highlight_nu0">0</text:span><text:span text:style-name="highlight_sy0">,</text:span><text:line-break/>NOW<text:span text:style-name="highlight_br0">(</text:span><text:span text:style-name="highlight_br0">)</text:span><text:span text:style-name="highlight_sy0">,</text:span><text:line-break/>op<text:span text:style-name="highlight_sy0">.</text:span><text:span text:style-name="highlight_st0">`motif`</text:span><text:span text:style-name="highlight_sy0">,</text:span><text:line-break/>op<text:span text:style-name="highlight_sy0">.</text:span><text:span text:style-name="highlight_st0">`opposition`</text:span><text:span text:style-name="highlight_sy0">,</text:span><text:line-break/><text:span text:style-name="highlight_st0">"sensoft_mamadou"</text:span><text:span text:style-name="highlight_sy0">,</text:span><text:line-break/><text:span text:style-name="highlight_st0">"sensoft_mamadou"</text:span><text:span text:style-name="highlight_sy0">,</text:span><text:line-break/>op<text:span text:style-name="highlight_sy0">.</text:span><text:span text:style-name="highlight_st0">`from_portal`</text:span><text:line-break/><text:span text:style-name="highlight_kw1">FROM</text:span><text:line-break/><text:tab/>opposition_carte op<text:span text:style-name="highlight_sy0">,</text:span><text:line-break/><text:tab/>tmp_carte_levee_opposition tmp<text:line-break/><text:span text:style-name="highlight_kw1">WHERE</text:span> op<text:span text:style-name="highlight_sy0">.</text:span>carte_id <text:span text:style-name="highlight_sy0">=</text:span> tmp<text:span text:style-name="highlight_sy0">.</text:span>id;<text:line-break/> <text:line-break/>Etape <text:span text:style-name="highlight_nu0">4</text:span><text:span text:style-name="highlight_sy0">-</text:span> Mettre à jour la colonne opposition_carte_id de la <text:span text:style-name="highlight_kw1">TABLE</text:span> carte<text:line-break/> <text:line-break/><text:span text:style-name="highlight_kw1">SET</text:span> SQL_SAFE_UPDATES <text:span text:style-name="highlight_sy0">=</text:span> <text:span text:style-name="highlight_nu0">0</text:span>;<text:line-break/><text:span text:style-name="highlight_kw1">UPDATE</text:span> carte c<text:line-break/><text:span text:style-name="highlight_kw1">SET</text:span> c<text:span text:style-name="highlight_sy0">.</text:span>opposition_carte_id <text:span text:style-name="highlight_sy0">=</text:span> <text:span text:style-name="highlight_br0">(</text:span><text:span text:style-name="highlight_kw1">SELECT</text:span> o<text:span text:style-name="highlight_sy0">.</text:span>id <text:span text:style-name="highlight_kw1">FROM</text:span> opposition_carte o <text:span text:style-name="highlight_kw1">WHERE</text:span> o<text:span text:style-name="highlight_sy0">.</text:span>carte_id <text:span text:style-name="highlight_sy0">=</text:span> c<text:span text:style-name="highlight_sy0">.</text:span>id <text:span text:style-name="highlight_kw1">ORDER</text:span> <text:span text:style-name="highlight_kw1">BY</text:span> o<text:span text:style-name="highlight_sy0">.</text:span>date_created <text:span text:style-name="highlight_kw1">DESC</text:span> <text:span text:style-name="highlight_kw1">LIMIT</text:span> <text:span text:style-name="highlight_nu0">1</text:span><text:span text:style-name="highlight_br0">)</text:span><text:line-break/><text:span text:style-name="highlight_kw1">WHERE</text:span> c<text:span text:style-name="highlight_sy0">.</text:span>deleted <text:span text:style-name="highlight_sy0">=</text:span> <text:span text:style-name="highlight_kw1">FALSE</text:span>;<text:line-break/> <text:line-break/>Etape <text:span text:style-name="highlight_nu0">5</text:span><text:span text:style-name="highlight_sy0">-</text:span> Supprimer la <text:span text:style-name="highlight_kw1">TABLE</text:span> temporaire<text:line-break/> <text:line-break/><text:span text:style-name="highlight_kw1">DROP</text:span> <text:span text:style-name="highlight_kw1">TABLE</text:span> tmp_carte_levee_opposition;</text:p>
          </table:table-cell>
        </table:table-row>
      </table:table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<text:span text:style-name="highlight_co1">-- Rendre une carte mise en opposition automatiquement visible sur la fonctionnalité levée opposition</text:span><text:line-break/> <text:line-break/><text:span text:style-name="highlight_kw1">UPDATE</text:span> carte<text:line-break/><text:span text:style-name="highlight_kw1">SET</text:span><text:line-break/>version <text:span text:style-name="highlight_sy0">=</text:span> version <text:span text:style-name="highlight_sy0">+</text:span> <text:span text:style-name="highlight_nu0">1</text:span><text:span text:style-name="highlight_sy0">,</text:span><text:line-break/>last_updated <text:span text:style-name="highlight_sy0">=</text:span> NOW<text:span text:style-name="highlight_br0">(</text:span><text:span text:style-name="highlight_br0">)</text:span><text:span text:style-name="highlight_sy0">,</text:span><text:line-break/>user_update <text:span text:style-name="highlight_sy0">=</text:span> <text:span text:style-name="highlight_st0">"sensoft_mamadou"</text:span><text:span text:style-name="highlight_sy0">,</text:span><text:line-break/>ind_annulation <text:span text:style-name="highlight_sy0">=</text:span> <text:span text:style-name="highlight_kw1">FALSE</text:span><text:span text:style-name="highlight_sy0">,</text:span><text:line-break/>fin_validite <text:span text:style-name="highlight_sy0">=</text:span> <text:span text:style-name="highlight_st0">"2025-01-13"</text:span><text:line-break/><text:span text:style-name="highlight_kw1">WHERE</text:span> num_carte <text:span text:style-name="highlight_kw1">IN</text:span> <text:span text:style-name="highlight_br0">(</text:span><text:span text:style-name="highlight_st0">"5812340100034468"</text:span><text:span text:style-name="highlight_sy0">,</text:span><text:span text:style-name="highlight_st0">"5812340100034088"</text:span><text:span text:style-name="highlight_br0">)</text:span>;</text:p>
          </table:table-cell>
        </table:table-row>
      </table:table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<text:span text:style-name="highlight_co1">-- Lever opposition d'une carte mise en opposition automatiquement et prolonger la date de fin de validité</text:span><text:line-break/> <text:line-break/>Etape <text:span text:style-name="highlight_nu0">1</text:span><text:span text:style-name="highlight_sy0">-</text:span> Mettre à jour les cartes expirant sur une période<text:line-break/> <text:line-break/><text:span text:style-name="highlight_kw1">UPDATE</text:span> carte c<text:line-break/><text:span text:style-name="highlight_kw1">SET</text:span> c<text:span text:style-name="highlight_sy0">.</text:span>user_update <text:span text:style-name="highlight_sy0">=</text:span> <text:span text:style-name="highlight_st0">"GUELADIO BA"</text:span><text:span text:style-name="highlight_sy0">,</text:span><text:line-break/>c<text:span text:style-name="highlight_sy0">.</text:span>last_updated <text:span text:style-name="highlight_sy0">=</text:span> Now<text:span text:style-name="highlight_br0">(</text:span><text:span text:style-name="highlight_br0">)</text:span><text:span text:style-name="highlight_sy0">,</text:span><text:line-break/>c<text:span text:style-name="highlight_sy0">.</text:span>version <text:span text:style-name="highlight_sy0">=</text:span> c<text:span text:style-name="highlight_sy0">.</text:span>version <text:span text:style-name="highlight_sy0">+</text:span> <text:span text:style-name="highlight_nu0">1</text:span><text:span text:style-name="highlight_sy0">,</text:span><text:line-break/>c<text:span text:style-name="highlight_sy0">.</text:span>fin_validite <text:span text:style-name="highlight_sy0">=</text:span> <text:span text:style-name="highlight_st0">'2029-12-31 23:59:59'</text:span><text:span text:style-name="highlight_sy0">,</text:span><text:line-break/>c<text:span text:style-name="highlight_sy0">.</text:span>statut<text:span text:style-name="highlight_sy0">=</text:span><text:span text:style-name="highlight_st0">"VA"</text:span><text:span text:style-name="highlight_sy0">,</text:span><text:line-break/>c<text:span text:style-name="highlight_sy0">.</text:span>ind_annulation <text:span text:style-name="highlight_sy0">=</text:span> <text:span text:style-name="highlight_kw1">FALSE</text:span><text:line-break/><text:span text:style-name="highlight_kw1">WHERE</text:span><text:line-break/>c<text:span text:style-name="highlight_sy0">.</text:span>num_carte <text:span text:style-name="highlight_sy0">=</text:span><text:span text:style-name="highlight_st0">"5812340100041448"</text:span>;<text:line-break/> <text:line-break/>Etape <text:span text:style-name="highlight_nu0">2</text:span><text:span text:style-name="highlight_sy0">-</text:span> Transférer la carte depuis la <text:span text:style-name="highlight_kw1">TABLE</text:span> historique vers la <text:span text:style-name="highlight_kw1">TABLE</text:span> carte<text:line-break/> <text:line-break/><text:span text:style-name="highlight_kw1">INSERT</text:span> <text:span text:style-name="highlight_kw1">INTO</text:span> opposition_carte<text:span text:style-name="highlight_br0">(</text:span><text:line-break/>version<text:span text:style-name="highlight_sy0">,</text:span><text:line-break/>carte_id<text:span text:style-name="highlight_sy0">,</text:span><text:line-break/>date_created<text:span text:style-name="highlight_sy0">,</text:span><text:line-break/>date_opposition<text:span text:style-name="highlight_sy0">,</text:span><text:line-break/>deleted<text:span text:style-name="highlight_sy0">,</text:span><text:line-break/>etablissement_id<text:span text:style-name="highlight_sy0">,</text:span><text:line-break/>ind_opposition<text:span text:style-name="highlight_sy0">,</text:span><text:line-break/>last_updated<text:span text:style-name="highlight_sy0">,</text:span><text:line-break/>motif<text:span text:style-name="highlight_sy0">,</text:span><text:line-break/>opposition<text:span text:style-name="highlight_sy0">,</text:span><text:line-break/>user_create<text:span text:style-name="highlight_sy0">,</text:span><text:line-break/>utilisateur_saisi<text:span text:style-name="highlight_sy0">,</text:span><text:line-break/>from_portal<text:span text:style-name="highlight_br0">)</text:span><text:line-break/> <text:line-break/><text:span text:style-name="highlight_kw1">SELECT</text:span><text:line-break/>op<text:span text:style-name="highlight_sy0">.</text:span>version<text:span text:style-name="highlight_sy0">,</text:span><text:line-break/>op<text:span text:style-name="highlight_sy0">.</text:span>carte_id<text:span text:style-name="highlight_sy0">,</text:span><text:line-break/>NOW<text:span text:style-name="highlight_br0">(</text:span><text:span text:style-name="highlight_br0">)</text:span><text:span text:style-name="highlight_sy0">,</text:span><text:line-break/>NOW<text:span text:style-name="highlight_br0">(</text:span><text:span text:style-name="highlight_br0">)</text:span><text:span text:style-name="highlight_sy0">,</text:span><text:line-break/>op<text:span text:style-name="highlight_sy0">.</text:span>deleted<text:span text:style-name="highlight_sy0">,</text:span><text:line-break/>op<text:span text:style-name="highlight_sy0">.</text:span>etablissement_id<text:span text:style-name="highlight_sy0">,</text:span><text:line-break/><text:span text:style-name="highlight_nu0">0</text:span><text:span text:style-name="highlight_sy0">,</text:span><text:line-break/>NOW<text:span text:style-name="highlight_br0">(</text:span><text:span text:style-name="highlight_br0">)</text:span><text:span text:style-name="highlight_sy0">,</text:span><text:line-break/>op<text:span text:style-name="highlight_sy0">.</text:span>motif<text:span text:style-name="highlight_sy0">,</text:span><text:line-break/>op<text:span text:style-name="highlight_sy0">.</text:span>opposition<text:span text:style-name="highlight_sy0">,</text:span><text:line-break/><text:span text:style-name="highlight_st0">"GUELADIO BA"</text:span><text:span text:style-name="highlight_sy0">,</text:span><text:line-break/><text:span text:style-name="highlight_st0">"GUELADIO BA"</text:span><text:span text:style-name="highlight_sy0">,</text:span><text:line-break/>op<text:span text:style-name="highlight_sy0">.</text:span>from_portal <text:line-break/><text:span text:style-name="highlight_kw1">FROM</text:span><text:line-break/><text:s text:c="4"/>opposition_carte op<text:span text:style-name="highlight_sy0">,</text:span><text:line-break/><text:s text:c="4"/>carte c<text:line-break/><text:span text:style-name="highlight_kw1">WHERE</text:span> op<text:span text:style-name="highlight_sy0">.</text:span>carte_id <text:span text:style-name="highlight_sy0">=</text:span> c<text:span text:style-name="highlight_sy0">.</text:span>id <text:line-break/><text:span text:style-name="highlight_kw1">AND</text:span> c<text:span text:style-name="highlight_sy0">.</text:span>num_carte <text:span text:style-name="highlight_sy0">=</text:span><text:span text:style-name="highlight_st0">"5812340100041448"</text:span>;<text:line-break/> <text:line-break/>Etape <text:span text:style-name="highlight_nu0">3</text:span><text:span text:style-name="highlight_sy0">-</text:span> Mettre à jour la colonne opposition_carte_id de la <text:span text:style-name="highlight_kw1">TABLE</text:span> carte<text:line-break/> <text:line-break/><text:span text:style-name="highlight_kw1">UPDATE</text:span> carte c<text:line-break/><text:span text:style-name="highlight_kw1">SET</text:span> c<text:span text:style-name="highlight_sy0">.</text:span>opposition_carte_id <text:span text:style-name="highlight_sy0">=</text:span> <text:span text:style-name="highlight_br0">(</text:span><text:span text:style-name="highlight_kw1">SELECT</text:span> o<text:span text:style-name="highlight_sy0">.</text:span>id <text:span text:style-name="highlight_kw1">FROM</text:span> opposition_carte o <text:span text:style-name="highlight_kw1">WHERE</text:span> o<text:span text:style-name="highlight_sy0">.</text:span>carte_id <text:span text:style-name="highlight_sy0">=</text:span> c<text:span text:style-name="highlight_sy0">.</text:span>id <text:span text:style-name="highlight_kw1">ORDER</text:span> <text:span text:style-name="highlight_kw1">BY</text:span> o<text:span text:style-name="highlight_sy0">.</text:span>date_created <text:span text:style-name="highlight_kw1">DESC</text:span> <text:span text:style-name="highlight_kw1">LIMIT</text:span> <text:span text:style-name="highlight_nu0">1</text:span><text:span text:style-name="highlight_br0">)</text:span><text:line-break/><text:span text:style-name="highlight_kw1">WHERE</text:span> <text:line-break/>c<text:span text:style-name="highlight_sy0">.</text:span>num_carte <text:span text:style-name="highlight_sy0">=</text:span><text:span text:style-name="highlight_st0">"5812340100041448"</text:span>;</text:p>
          </table:table-cell>
        </table:table-row>
      </table:table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<text:span text:style-name="highlight_co1">-- Lister les opérations n'ayant pas générées d'écriture</text:span><text:line-break/> <text:line-break/><text:span text:style-name="highlight_kw1">SELECT</text:span><text:line-break/>o<text:span text:style-name="highlight_sy0">.</text:span>numero_operation<text:span text:style-name="highlight_sy0">,</text:span><text:line-break/>o<text:span text:style-name="highlight_sy0">.</text:span>date_transaction<text:span text:style-name="highlight_sy0">,</text:span><text:line-break/>o<text:span text:style-name="highlight_sy0">.</text:span>date_created<text:span text:style-name="highlight_sy0">,</text:span><text:line-break/>o<text:span text:style-name="highlight_sy0">.</text:span>code_evenement<text:span text:style-name="highlight_sy0">,</text:span><text:line-break/>o<text:span text:style-name="highlight_sy0">.</text:span>montantttc<text:span text:style-name="highlight_sy0">,</text:span><text:line-break/>o<text:span text:style-name="highlight_sy0">.</text:span>solde_avant_emission<text:span text:style-name="highlight_sy0">,</text:span><text:line-break/>o<text:span text:style-name="highlight_sy0">.</text:span>solde_apres_emmission<text:span text:style-name="highlight_sy0">,</text:span><text:line-break/>o<text:span text:style-name="highlight_sy0">.</text:span>solde_avant_reception<text:span text:style-name="highlight_sy0">,</text:span><text:line-break/>o<text:span text:style-name="highlight_sy0">.</text:span>solde_apres_reception<text:span text:style-name="highlight_sy0">,</text:span><text:line-break/>o<text:span text:style-name="highlight_sy0">.</text:span>motif<text:span text:style-name="highlight_sy0">,</text:span><text:line-break/>o<text:span text:style-name="highlight_sy0">.</text:span>ind_annulation<text:span text:style-name="highlight_sy0">+</text:span><text:span text:style-name="highlight_st0">"0"</text:span><text:span text:style-name="highlight_sy0">,</text:span><text:line-break/>o<text:span text:style-name="highlight_sy0">.</text:span>is_online <text:span text:style-name="highlight_sy0">+</text:span> <text:span text:style-name="highlight_st0">"0"</text:span><text:span text:style-name="highlight_sy0">,</text:span><text:line-break/>c<text:span text:style-name="highlight_sy0">.</text:span>num_carte<text:span text:style-name="highlight_sy0">,</text:span><text:line-break/>c<text:span text:style-name="highlight_sy0">.</text:span>intitule<text:span text:style-name="highlight_sy0">,</text:span><text:line-break/>c<text:span text:style-name="highlight_sy0">.</text:span>fin_validite <text:span text:style-name="highlight_kw1">AS</text:span> <text:span text:style-name="highlight_st0">"fin valite carte"</text:span><text:line-break/><text:span text:style-name="highlight_kw1">FROM</text:span> operation o<text:span text:style-name="highlight_sy0">,</text:span> carte c<text:line-break/><text:span text:style-name="highlight_kw1">WHERE</text:span> o<text:span text:style-name="highlight_sy0">.</text:span>numero_operation<text:line-break/><text:span text:style-name="highlight_kw1">AND</text:span> o<text:span text:style-name="highlight_sy0">.</text:span>statut <text:span text:style-name="highlight_sy0">=</text:span> <text:span text:style-name="highlight_st0">'VA'</text:span><text:line-break/><text:span text:style-name="highlight_kw1">AND</text:span> o<text:span text:style-name="highlight_sy0">.</text:span>deleted <text:span text:style-name="highlight_sy0">=</text:span> <text:span text:style-name="highlight_kw1">FALSE</text:span><text:line-break/><text:span text:style-name="highlight_kw1">AND</text:span> o<text:span text:style-name="highlight_sy0">.</text:span>carte_emettrice_id <text:span text:style-name="highlight_sy0">=</text:span> c<text:span text:style-name="highlight_sy0">.</text:span>id<text:line-break/><text:span text:style-name="highlight_kw1">AND</text:span> c<text:span text:style-name="highlight_sy0">.</text:span>statut <text:span text:style-name="highlight_sy0">=</text:span> <text:span text:style-name="highlight_st0">'VA'</text:span><text:line-break/><text:span text:style-name="highlight_kw1">AND</text:span> o<text:span text:style-name="highlight_sy0">.</text:span>id <text:span text:style-name="highlight_kw1">NOT</text:span> <text:span text:style-name="highlight_kw1">IN</text:span> <text:span text:style-name="highlight_br0">(</text:span><text:span text:style-name="highlight_kw1">SELECT</text:span> ecriture<text:span text:style-name="highlight_sy0">.</text:span>operation_id <text:span text:style-name="highlight_kw1">FROM</text:span> ecriture<text:span text:style-name="highlight_br0">)</text:span><text:line-break/><text:span text:style-name="highlight_kw1">ORDER</text:span> <text:span text:style-name="highlight_kw1">BY</text:span> o<text:span text:style-name="highlight_sy0">.</text:span>date_created <text:span text:style-name="highlight_kw1">DESC</text:span><text:span text:style-name="highlight_sy0">,</text:span> c<text:span text:style-name="highlight_sy0">.</text:span>intitule;</text:p>
          </table:table-cell>
        </table:table-row>
      </table:table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<text:span text:style-name="highlight_co1">-- Virtualiser une carte</text:span><text:line-break/> <text:line-break/><text:s text:c="2"/><text:span text:style-name="highlight_sy0">*</text:span> <text:span text:style-name="highlight_kw1">UPDATE</text:span> carte<text:s text:c="2"/><text:span text:style-name="highlight_kw1">SET</text:span> statut <text:span text:style-name="highlight_sy0">=</text:span> <text:span text:style-name="highlight_st0">'VA'</text:span> <text:span text:style-name="highlight_kw1">WHERE</text:span> num_carte <text:span text:style-name="highlight_sy0">=</text:span> ‘<text:span text:style-name="highlight_nu0">5812340101000260</text:span>’;<text:line-break/><text:s text:c="2"/><text:span text:style-name="highlight_sy0">*</text:span> <text:span text:style-name="highlight_kw1">UPDATE</text:span> lot_carte <text:span text:style-name="highlight_kw1">SET</text:span> statut <text:span text:style-name="highlight_sy0">=</text:span> <text:span text:style-name="highlight_st0">'LV'</text:span> <text:span text:style-name="highlight_kw1">WHERE</text:span> numero_lot <text:span text:style-name="highlight_sy0">=</text:span>’<text:span text:style-name="highlight_nu0">3510</text:span>’;</text:p>
          </table:table-cell>
        </table:table-row>
      </table:table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<text:span text:style-name="highlight_co1">-- Connaître le numéro de lot d'une carte</text:span><text:line-break/><text:span text:style-name="highlight_kw1">SELECT</text:span> l<text:span text:style-name="highlight_sy0">.</text:span>numero_lot<text:line-break/><text:span text:style-name="highlight_kw1">FROM</text:span> lot_carte l<text:span text:style-name="highlight_sy0">,</text:span> carte c<text:line-break/><text:span text:style-name="highlight_kw1">WHERE</text:span> c<text:span text:style-name="highlight_sy0">.</text:span>num_carte <text:span text:style-name="highlight_sy0">=</text:span><text:span text:style-name="highlight_st0">"5812340100006805"</text:span> <text:span text:style-name="highlight_kw1">AND</text:span> c<text:span text:style-name="highlight_sy0">.</text:span>lot_carte_id<text:span text:style-name="highlight_sy0">=</text:span>l<text:span text:style-name="highlight_sy0">.</text:span>id;</text:p>
          </table:table-cell>
        </table:table-row>
      </table:table>
      <table:table table:style-name="Table">
        <table:table-column table:style-name="odt_auto_style_table_column_16_1"/>
        <table:table-row>
          <table:table-cell office:value-type="string" table:style-name="PluginODTAutoStyle_TableCell_31">
            <text:p text:style-name="Preformatted_20_Text"><text:span text:style-name="highlight_co1">-- Permettre d'encoder à nouveau une carte</text:span><text:line-break/> <text:line-break/><text:s text:c="2"/><text:span text:style-name="highlight_sy0">*</text:span> <text:span text:style-name="highlight_kw1">UPDATE</text:span> carte<text:s text:c="2"/><text:span text:style-name="highlight_kw1">SET</text:span> statut <text:span text:style-name="highlight_sy0">=</text:span> <text:span text:style-name="highlight_st0">'IM'</text:span> <text:span text:style-name="highlight_kw1">WHERE</text:span> num_carte<text:span text:style-name="highlight_sy0">=</text:span><text:span text:style-name="highlight_st0">"5812340100049854"</text:span>;<text:line-break/><text:s text:c="2"/><text:span text:style-name="highlight_sy0">*</text:span> <text:span text:style-name="highlight_kw1">UPDATE</text:span> lot_carte <text:span text:style-name="highlight_kw1">SET</text:span> statut <text:span text:style-name="highlight_sy0">=</text:span> <text:span text:style-name="highlight_st0">'IM'</text:span> <text:span text:style-name="highlight_kw1">WHERE</text:span> numero_lot <text:span text:style-name="highlight_sy0">=</text:span> <text:span text:style-name="highlight_st0">"1810"</text:span>;</text:p>
          </table:table-cell>
        </table:table-row>
      </table:table>
      <table:table table:style-name="Table">
        <table:table-column table:style-name="odt_auto_style_table_column_17_1"/>
        <table:table-row>
          <table:table-cell office:value-type="string" table:style-name="PluginODTAutoStyle_TableCell_33">
            <text:p text:style-name="Preformatted_20_Text"><text:span text:style-name="highlight_co1">-- Permettre d'imprimer à nouveau une carte</text:span><text:line-break/> <text:line-break/><text:s text:c="2"/><text:span text:style-name="highlight_sy0">*</text:span> <text:span text:style-name="highlight_kw1">UPDATE</text:span> carte<text:s text:c="2"/><text:span text:style-name="highlight_kw1">SET</text:span> statut <text:span text:style-name="highlight_sy0">=</text:span> <text:span text:style-name="highlight_st0">'SA'</text:span> <text:span text:style-name="highlight_kw1">WHERE</text:span> num_carte<text:span text:style-name="highlight_sy0">=</text:span><text:span text:style-name="highlight_st0">"5812340100049854"</text:span>;<text:line-break/><text:s text:c="2"/><text:span text:style-name="highlight_sy0">*</text:span> <text:span text:style-name="highlight_kw1">UPDATE</text:span> lot_carte <text:span text:style-name="highlight_kw1">SET</text:span> statut <text:span text:style-name="highlight_sy0">=</text:span> <text:span text:style-name="highlight_st0">'VA'</text:span> <text:span text:style-name="highlight_kw1">WHERE</text:span> numero_lot <text:span text:style-name="highlight_sy0">=</text:span> <text:span text:style-name="highlight_st0">"1810"</text:span>;</text:p>
          </table:table-cell>
        </table:table-row>
      </table:table>
      <table:table table:style-name="Table">
        <table:table-column table:style-name="odt_auto_style_table_column_18_1"/>
        <table:table-row>
          <table:table-cell office:value-type="string" table:style-name="PluginODTAutoStyle_TableCell_35">
            <text:p text:style-name="Preformatted_20_Text"><text:span text:style-name="highlight_co1">-- Affecter une carte prépayée à un autre point de service</text:span><text:line-break/> <text:line-break/><text:span text:style-name="highlight_kw1">UPDATE</text:span><text:line-break/><text:s text:c="4"/>miseadisposition_carte_carte mcc<text:span text:style-name="highlight_sy0">,</text:span><text:line-break/><text:s text:c="4"/>miseadisposition_carte mc<text:span text:style-name="highlight_sy0">,</text:span><text:line-break/><text:s text:c="4"/>carte c<text:line-break/><text:s text:c="4"/><text:span text:style-name="highlight_kw1">SET</text:span><text:s text:c="4"/>mc<text:span text:style-name="highlight_sy0">.</text:span>point_service_id<text:span text:style-name="highlight_sy0">=</text:span><text:span text:style-name="highlight_nu0">34</text:span><text:line-break/><text:span text:style-name="highlight_kw1">WHERE</text:span><text:line-break/><text:s text:c="4"/>mcc<text:span text:style-name="highlight_sy0">.</text:span>miseadisposition_carte_cartes_id <text:span text:style-name="highlight_sy0">=</text:span> mc<text:span text:style-name="highlight_sy0">.</text:span>id<text:line-break/><text:s text:c="8"/><text:span text:style-name="highlight_kw1">AND</text:span> mcc<text:span text:style-name="highlight_sy0">.</text:span>carte_id <text:span text:style-name="highlight_sy0">=</text:span> c<text:span text:style-name="highlight_sy0">.</text:span>id<text:line-break/><text:s text:c="8"/><text:span text:style-name="highlight_kw1">AND</text:span> c<text:span text:style-name="highlight_sy0">.</text:span>id <text:span text:style-name="highlight_kw1">IN</text:span> <text:span text:style-name="highlight_br0">(</text:span><text:span text:style-name="highlight_kw1">SELECT</text:span><text:line-break/><text:s text:c="12"/>id<text:line-break/><text:s text:c="8"/><text:span text:style-name="highlight_kw1">FROM</text:span><text:line-break/><text:s text:c="12"/>carte<text:line-break/><text:s text:c="8"/><text:span text:style-name="highlight_kw1">WHERE</text:span><text:line-break/><text:s text:c="12"/>num_carte <text:span text:style-name="highlight_sy0">=</text:span> <text:span text:style-name="highlight_st0">"3538000000000000"</text:span><text:span text:style-name="highlight_br0">)</text:span>;</text:p>
          </table:table-cell>
        </table:table-row>
      </table:table>
      <table:table table:style-name="Table">
        <table:table-column table:style-name="odt_auto_style_table_column_19_1"/>
        <table:table-row>
          <table:table-cell office:value-type="string" table:style-name="PluginODTAutoStyle_TableCell_37">
            <text:p text:style-name="Preformatted_20_Text"><text:span text:style-name="highlight_co1">-- Supprimer tous les rapports jasper de CYNOD pour faire une nouvelle MAJ</text:span><text:line-break/> <text:line-break/><text:s text:c="2"/><text:span text:style-name="highlight_sy0">*</text:span> <text:span text:style-name="highlight_kw1">SET</text:span> foreign_key_checks<text:span text:style-name="highlight_sy0">=</text:span><text:span text:style-name="highlight_nu0">0</text:span>;<text:line-break/><text:s text:c="2"/><text:span text:style-name="highlight_sy0">*</text:span> <text:span text:style-name="highlight_kw1">TRUNCATE</text:span> jasper_report_unit_resource;<text:line-break/><text:s text:c="2"/><text:span text:style-name="highlight_sy0">*</text:span> <text:span text:style-name="highlight_kw1">TRUNCATE</text:span> jasper_report_unit_resource_role;<text:line-break/><text:s text:c="2"/><text:span text:style-name="highlight_sy0">*</text:span> <text:span text:style-name="highlight_kw1">SET</text:span> foreign_key_checks<text:span text:style-name="highlight_sy0">=</text:span><text:span text:style-name="highlight_nu0">1</text:span>;</text:p>
          </table:table-cell>
        </table:table-row>
      </table:table>
      <table:table table:style-name="Table">
        <table:table-column table:style-name="odt_auto_style_table_column_20_1"/>
        <table:table-row>
          <table:table-cell office:value-type="string" table:style-name="PluginODTAutoStyle_TableCell_39">
            <text:p text:style-name="Preformatted_20_Text"><text:span text:style-name="highlight_co1">-- Supprimer l'enrôlement Wallet d'un client sur Cynod</text:span><text:line-break/> <text:line-break/>Etape <text:span text:style-name="highlight_nu0">1</text:span><text:span text:style-name="highlight_sy0">-</text:span> Récupération de l<text:span text:style-name="highlight_st0">'ID du compte Wallet avant suppression<text:line-break/> <text:line-break/>select id from wallet w where wallet_id = "221775784470";<text:line-break/> <text:line-break/>**__NB__ : Il est important de bien noté cet id qui va servir à l'</text:span>étape <text:span text:style-name="highlight_nu0">7</text:span><text:line-break/> <text:line-break/>Etape <text:span text:style-name="highlight_nu0">2</text:span><text:span text:style-name="highlight_sy0">-</text:span> Désactivation contrainte<text:line-break/><text:span text:style-name="highlight_kw1">SET</text:span> FOREIGN_KEY_CHECKS<text:span text:style-name="highlight_sy0">=</text:span><text:span text:style-name="highlight_nu0">0</text:span>;<text:line-break/> <text:line-break/>Etape <text:span text:style-name="highlight_nu0">3</text:span><text:span text:style-name="highlight_sy0">-</text:span> Suppression du wallet_terminal<text:line-break/><text:span text:style-name="highlight_kw1">DELETE</text:span> wallet_terminal<text:line-break/><text:span text:style-name="highlight_kw1">FROM</text:span> wallet_terminal<text:line-break/><text:span text:style-name="highlight_kw1">INNER</text:span> <text:span text:style-name="highlight_kw1">JOIN</text:span> wallet <text:span text:style-name="highlight_kw1">ON</text:span> wallet<text:span text:style-name="highlight_sy0">.</text:span>id <text:span text:style-name="highlight_sy0">=</text:span> wallet_terminal<text:span text:style-name="highlight_sy0">.</text:span>wallet_id<text:line-break/><text:span text:style-name="highlight_kw1">WHERE</text:span> wallet<text:span text:style-name="highlight_sy0">.</text:span>id <text:span text:style-name="highlight_kw1">IN</text:span> <text:span text:style-name="highlight_br0">(</text:span><text:span text:style-name="highlight_kw1">SELECT</text:span> id <text:span text:style-name="highlight_kw1">FROM</text:span> wallet <text:span text:style-name="highlight_kw1">WHERE</text:span> wallet_id <text:span text:style-name="highlight_sy0">=</text:span><text:span text:style-name="highlight_st0">"22792544040"</text:span><text:span text:style-name="highlight_br0">)</text:span>;<text:line-break/> <text:line-break/>Etape <text:span text:style-name="highlight_nu0">4</text:span><text:span text:style-name="highlight_sy0">-</text:span> Suppression du wallet_carte<text:line-break/><text:span text:style-name="highlight_kw1">DELETE</text:span> wallet_carte<text:line-break/><text:span text:style-name="highlight_kw1">FROM</text:span> wallet_carte<text:line-break/><text:span text:style-name="highlight_kw1">INNER</text:span> <text:span text:style-name="highlight_kw1">JOIN</text:span> wallet <text:span text:style-name="highlight_kw1">ON</text:span> wallet<text:span text:style-name="highlight_sy0">.</text:span>id <text:span text:style-name="highlight_sy0">=</text:span> wallet_carte<text:span text:style-name="highlight_sy0">.</text:span>wallet_id<text:line-break/><text:span text:style-name="highlight_kw1">WHERE</text:span> wallet<text:span text:style-name="highlight_sy0">.</text:span>wallet_id <text:span text:style-name="highlight_kw1">IN</text:span> <text:span text:style-name="highlight_br0">(</text:span><text:span text:style-name="highlight_kw1">SELECT</text:span> id <text:span text:style-name="highlight_kw1">FROM</text:span> wallet <text:span text:style-name="highlight_kw1">WHERE</text:span> wallet_id <text:span text:style-name="highlight_sy0">=</text:span><text:span text:style-name="highlight_st0">"22792544040"</text:span><text:span text:style-name="highlight_br0">)</text:span>;<text:line-break/> <text:line-break/>Etape <text:span text:style-name="highlight_nu0">5</text:span><text:span text:style-name="highlight_sy0">-</text:span> Suppression du compte wallet<text:line-break/><text:span text:style-name="highlight_kw1">DELETE</text:span> <text:span text:style-name="highlight_kw1">FROM</text:span> wallet <text:span text:style-name="highlight_kw1">WHERE</text:span> wallet_id<text:span text:style-name="highlight_sy0">=</text:span><text:span text:style-name="highlight_st0">"22792544040"</text:span>;<text:line-break/> <text:line-break/>Etape <text:span text:style-name="highlight_nu0">6</text:span><text:span text:style-name="highlight_sy0">-</text:span> Activation contrainte<text:line-break/><text:span text:style-name="highlight_kw1">SET</text:span> FOREIGN_KEY_CHECKS<text:span text:style-name="highlight_sy0">=</text:span><text:span text:style-name="highlight_nu0">1</text:span>;<text:line-break/> <text:line-break/>Etape <text:span text:style-name="highlight_nu0">7</text:span><text:span text:style-name="highlight_sy0">-</text:span> Mise à jour des opérations wallet suite à la nouvelle activation du client<text:line-break/> <text:line-break/># <text:span text:style-name="highlight_nu0">1</text:span><text:line-break/><text:span text:style-name="highlight_kw1">UPDATE</text:span> historique_operation <text:span text:style-name="highlight_kw1">SET</text:span><text:line-break/>wallet_id <text:span text:style-name="highlight_sy0">=</text:span> <text:span text:style-name="highlight_br0">(</text:span><text:span text:style-name="highlight_kw1">SELECT</text:span> id <text:span text:style-name="highlight_kw1">FROM</text:span> wallet w <text:span text:style-name="highlight_kw1">WHERE</text:span> wallet_id <text:span text:style-name="highlight_sy0">=</text:span> <text:span text:style-name="highlight_st0">"221775784470"</text:span><text:span text:style-name="highlight_br0">)</text:span><text:line-break/><text:span text:style-name="highlight_kw1">WHERE</text:span> wallet_id <text:span text:style-name="highlight_sy0">=</text:span> <text:span text:style-name="highlight_nu0">4</text:span> <text:span text:style-name="highlight_kw1">OR</text:span> wallet_receiver_id <text:span text:style-name="highlight_sy0">=</text:span> <text:span text:style-name="highlight_nu0">4</text:span>;<text:line-break/> <text:line-break/>#<text:span text:style-name="highlight_nu0">2</text:span><text:line-break/><text:span text:style-name="highlight_kw1">UPDATE</text:span> operation <text:span text:style-name="highlight_kw1">SET</text:span><text:line-break/>wallet_id <text:span text:style-name="highlight_sy0">=</text:span> <text:span text:style-name="highlight_br0">(</text:span><text:span text:style-name="highlight_kw1">SELECT</text:span> id <text:span text:style-name="highlight_kw1">FROM</text:span> wallet w <text:span text:style-name="highlight_kw1">WHERE</text:span> wallet_id <text:span text:style-name="highlight_sy0">=</text:span> <text:span text:style-name="highlight_st0">"221775784470"</text:span><text:span text:style-name="highlight_br0">)</text:span><text:line-break/><text:span text:style-name="highlight_kw1">WHERE</text:span> wallet_id <text:span text:style-name="highlight_sy0">=</text:span> <text:span text:style-name="highlight_nu0">4</text:span> <text:span text:style-name="highlight_kw1">OR</text:span> wallet_receiver_id <text:span text:style-name="highlight_sy0">=</text:span> <text:span text:style-name="highlight_nu0">4</text:span>;<text:line-break/> <text:line-break/><text:span text:style-name="highlight_sy0">**</text:span>__NB__ : Merci de remplacer les valeurs du wallet_id et du wallet_receiver_id par l<text:span text:style-name="highlight_st0">'id récupéré à l'</text:span>étape <text:span text:style-name="highlight_nu0">1</text:span><text:span text:style-name="highlight_sy0">**</text:span></text:p>
          </table:table-cell>
        </table:table-row>
      </table:table>
      <table:table table:style-name="Table">
        <table:table-column table:style-name="odt_auto_style_table_column_21_1"/>
        <table:table-row>
          <table:table-cell office:value-type="string" table:style-name="PluginODTAutoStyle_TableCell_41">
            <text:p text:style-name="Preformatted_20_Text"><text:span text:style-name="highlight_co1">-- Rechercher l'existence d'une transaction sur Cynod</text:span><text:line-break/><text:span text:style-name="highlight_kw1">SELECT</text:span> numero_operation_offline <text:span text:style-name="highlight_kw1">AS</text:span> <text:span text:style-name="highlight_st0">"numero"</text:span><text:span text:style-name="highlight_sy0">,</text:span> <text:span text:style-name="highlight_st0">"Request Synchro Trx Offline"</text:span> <text:span text:style-name="highlight_kw1">FROM</text:span> request_synchro_trx_offline <text:span text:style-name="highlight_kw1">WHERE</text:span> numero_operation_offline <text:span text:style-name="highlight_kw1">IN</text:span> <text:span text:style-name="highlight_br0">(</text:span><text:span text:style-name="highlight_st0">'6201-0006-220807230912'</text:span><text:span text:style-name="highlight_sy0">,</text:span> <text:span text:style-name="highlight_st0">'6201-0006-220807230720'</text:span><text:span text:style-name="highlight_br0">)</text:span><text:line-break/><text:span text:style-name="highlight_kw1">UNION</text:span><text:line-break/><text:span text:style-name="highlight_kw1">SELECT</text:span> numero_operation_offline <text:span text:style-name="highlight_kw1">AS</text:span> <text:span text:style-name="highlight_st0">"numero"</text:span><text:span text:style-name="highlight_sy0">,</text:span> <text:span text:style-name="highlight_st0">"Operation_Offline_Synchronised"</text:span> <text:span text:style-name="highlight_kw1">AS</text:span> tablename <text:span text:style-name="highlight_kw1">FROM</text:span> operation_offline_synchronized <text:span text:style-name="highlight_kw1">WHERE</text:span> numero_operation_offline <text:span text:style-name="highlight_kw1">IN</text:span> <text:span text:style-name="highlight_br0">(</text:span><text:span text:style-name="highlight_st0">'6201-0006-220807230912'</text:span><text:span text:style-name="highlight_sy0">,</text:span> <text:span text:style-name="highlight_st0">'6201-0006-220807230720'</text:span><text:span text:style-name="highlight_br0">)</text:span><text:line-break/><text:span text:style-name="highlight_kw1">UNION</text:span><text:line-break/><text:span text:style-name="highlight_kw1">SELECT</text:span> numero_operation_offline <text:span text:style-name="highlight_kw1">AS</text:span> <text:span text:style-name="highlight_st0">"numero"</text:span><text:span text:style-name="highlight_sy0">,</text:span> <text:span text:style-name="highlight_st0">"Numero_Operation_Offline"</text:span> <text:span text:style-name="highlight_kw1">AS</text:span> <text:span text:style-name="highlight_st0">"tablename"</text:span> <text:span text:style-name="highlight_kw1">FROM</text:span> operation_offline_synchronized_history <text:span text:style-name="highlight_kw1">WHERE</text:span> numero_operation_offline <text:span text:style-name="highlight_kw1">IN</text:span> <text:span text:style-name="highlight_br0">(</text:span><text:span text:style-name="highlight_st0">'6201-0006-220807230912'</text:span><text:span text:style-name="highlight_sy0">,</text:span> <text:span text:style-name="highlight_st0">'6201-0006-220807230720'</text:span><text:span text:style-name="highlight_br0">)</text:span><text:line-break/><text:span text:style-name="highlight_kw1">UNION</text:span><text:line-break/><text:span text:style-name="highlight_kw1">SELECT</text:span> numero_operation_offline <text:span text:style-name="highlight_kw1">AS</text:span> <text:span text:style-name="highlight_st0">"numero"</text:span><text:span text:style-name="highlight_sy0">,</text:span> <text:span text:style-name="highlight_st0">"Operation Offline Failed Synchronized"</text:span> <text:span text:style-name="highlight_kw1">AS</text:span> <text:span text:style-name="highlight_st0">"tablename"</text:span> <text:span text:style-name="highlight_kw1">FROM</text:span> operation_offline_failed_synchronized <text:span text:style-name="highlight_kw1">WHERE</text:span> numero_operation_offline <text:span text:style-name="highlight_kw1">IN</text:span> <text:span text:style-name="highlight_br0">(</text:span><text:span text:style-name="highlight_st0">'6201-0006-220807230912'</text:span><text:span text:style-name="highlight_sy0">,</text:span> <text:span text:style-name="highlight_st0">'6201-0006-220807230720'</text:span><text:span text:style-name="highlight_br0">)</text:span><text:line-break/><text:span text:style-name="highlight_kw1">UNION</text:span><text:line-break/><text:span text:style-name="highlight_kw1">SELECT</text:span> numero_operation<text:s text:c="2"/><text:span text:style-name="highlight_kw1">AS</text:span> <text:span text:style-name="highlight_st0">"numero"</text:span><text:span text:style-name="highlight_sy0">,</text:span> <text:span text:style-name="highlight_st0">"Anomalie Carte"</text:span> <text:span text:style-name="highlight_kw1">AS</text:span> <text:span text:style-name="highlight_st0">"tablename"</text:span> <text:span text:style-name="highlight_kw1">FROM</text:span> anomalies_carte <text:span text:style-name="highlight_kw1">WHERE</text:span> numero_operation <text:span text:style-name="highlight_kw1">IN</text:span> <text:span text:style-name="highlight_br0">(</text:span><text:span text:style-name="highlight_st0">'6201-0006-220807230912'</text:span><text:span text:style-name="highlight_sy0">,</text:span> <text:span text:style-name="highlight_st0">'6201-0006-220807230720'</text:span><text:span text:style-name="highlight_br0">)</text:span><text:line-break/><text:span text:style-name="highlight_kw1">UNION</text:span><text:line-break/><text:span text:style-name="highlight_kw1">SELECT</text:span> numero_operation <text:span text:style-name="highlight_kw1">AS</text:span> <text:span text:style-name="highlight_st0">"numero"</text:span><text:span text:style-name="highlight_sy0">,</text:span> <text:span text:style-name="highlight_st0">"Historique Oepration"</text:span> <text:span text:style-name="highlight_kw1">AS</text:span> <text:span text:style-name="highlight_st0">"tablename"</text:span> <text:span text:style-name="highlight_kw1">FROM</text:span> historique_operation <text:span text:style-name="highlight_kw1">WHERE</text:span> numero_operation <text:span text:style-name="highlight_kw1">IN</text:span> <text:span text:style-name="highlight_br0">(</text:span><text:span text:style-name="highlight_st0">'6201-0006-220807230912'</text:span><text:span text:style-name="highlight_sy0">,</text:span> <text:span text:style-name="highlight_st0">'6201-0006-220807230720'</text:span><text:span text:style-name="highlight_br0">)</text:span><text:line-break/><text:span text:style-name="highlight_kw1">UNION</text:span><text:line-break/><text:span text:style-name="highlight_kw1">SELECT</text:span> numero_operation <text:span text:style-name="highlight_kw1">AS</text:span> <text:span text:style-name="highlight_st0">"numero"</text:span><text:span text:style-name="highlight_sy0">,</text:span> <text:span text:style-name="highlight_st0">"Operation"</text:span> <text:span text:style-name="highlight_kw1">AS</text:span> <text:span text:style-name="highlight_st0">"tablename"</text:span> <text:span text:style-name="highlight_kw1">FROM</text:span> operation <text:span text:style-name="highlight_kw1">WHERE</text:span> numero_operation <text:span text:style-name="highlight_kw1">IN</text:span> <text:span text:style-name="highlight_br0">(</text:span><text:span text:style-name="highlight_st0">'6201-0006-220807230912'</text:span><text:span text:style-name="highlight_sy0">,</text:span> <text:span text:style-name="highlight_st0">'6201-0006-220807230720'</text:span><text:span text:style-name="highlight_br0">)</text:span>;</text:p>
          </table:table-cell>
        </table:table-row>
      </table:table>
      <table:table table:style-name="Table">
        <table:table-column table:style-name="odt_auto_style_table_column_22_1"/>
        <table:table-row>
          <table:table-cell office:value-type="string" table:style-name="PluginODTAutoStyle_TableCell_43">
            <text:p text:style-name="Preformatted_20_Text"><text:span text:style-name="highlight_co1">-- Désactiver restriction Mot de passe expiré</text:span><text:line-break/><text:span text:style-name="highlight_kw1">UPDATE</text:span> <text:span text:style-name="highlight_kw1">USER</text:span> u <text:span text:style-name="highlight_kw1">SET</text:span><text:line-break/>password_expired <text:span text:style-name="highlight_sy0">=</text:span> <text:span text:style-name="highlight_kw1">FALSE</text:span><text:span text:style-name="highlight_sy0">,</text:span><text:line-break/>u<text:span text:style-name="highlight_sy0">.</text:span>user_update <text:span text:style-name="highlight_sy0">=</text:span> <text:span text:style-name="highlight_st0">"sensoft_arame"</text:span><text:span text:style-name="highlight_sy0">,</text:span><text:line-break/>u<text:span text:style-name="highlight_sy0">.</text:span>last_updated <text:span text:style-name="highlight_sy0">=</text:span> now<text:span text:style-name="highlight_br0">(</text:span><text:span text:style-name="highlight_br0">)</text:span><text:span text:style-name="highlight_sy0">,</text:span><text:line-break/>u<text:span text:style-name="highlight_sy0">.</text:span>version <text:span text:style-name="highlight_sy0">=</text:span> u<text:span text:style-name="highlight_sy0">.</text:span>version <text:span text:style-name="highlight_sy0">+</text:span> <text:span text:style-name="highlight_nu0">1</text:span><text:line-break/><text:span text:style-name="highlight_kw1">WHERE</text:span><text:line-break/>u<text:span text:style-name="highlight_sy0">.</text:span>username <text:span text:style-name="highlight_sy0">=</text:span> <text:span text:style-name="highlight_st0">"sensoft_ibrahima"</text:span>;</text:p>
          </table:table-cell>
        </table:table-row>
      </table:table>
      <table:table table:style-name="Table">
        <table:table-column table:style-name="odt_auto_style_table_column_23_1"/>
        <table:table-row>
          <table:table-cell office:value-type="string" table:style-name="PluginODTAutoStyle_TableCell_45">
            <text:p text:style-name="Preformatted_20_Text"><text:span text:style-name="highlight_co1">-- Mise à jour date erronée des transactions</text:span><text:line-break/> <text:line-break/>### Transactions archivées<text:line-break/><text:span text:style-name="highlight_kw1">UPDATE</text:span> historique_ecriture e<text:span text:style-name="highlight_sy0">,</text:span> historique_operation o<text:line-break/><text:span text:style-name="highlight_kw1">SET</text:span> e<text:span text:style-name="highlight_sy0">.</text:span>date_ecriture <text:span text:style-name="highlight_sy0">=</text:span> <text:span text:style-name="highlight_st0">"2024-02-08 22:40:00"</text:span><text:span text:style-name="highlight_sy0">,</text:span><text:line-break/>e<text:span text:style-name="highlight_sy0">.</text:span>last_updated <text:span text:style-name="highlight_sy0">=</text:span> NOW<text:span text:style-name="highlight_br0">(</text:span><text:span text:style-name="highlight_br0">)</text:span><text:span text:style-name="highlight_sy0">,</text:span><text:line-break/>e<text:span text:style-name="highlight_sy0">.</text:span>user_update <text:span text:style-name="highlight_sy0">=</text:span> <text:span text:style-name="highlight_st0">"djibril.traore"</text:span><text:span text:style-name="highlight_sy0">,</text:span><text:line-break/>e<text:span text:style-name="highlight_sy0">.</text:span>version <text:span text:style-name="highlight_sy0">=</text:span> e<text:span text:style-name="highlight_sy0">.</text:span>version <text:span text:style-name="highlight_sy0">+</text:span><text:span text:style-name="highlight_nu0">1</text:span><text:line-break/><text:span text:style-name="highlight_kw1">WHERE</text:span> e<text:span text:style-name="highlight_sy0">.</text:span>numero_operation<text:span text:style-name="highlight_sy0">=</text:span>o<text:span text:style-name="highlight_sy0">.</text:span>numero_operation<text:line-break/><text:span text:style-name="highlight_kw1">AND</text:span> o<text:span text:style-name="highlight_sy0">.</text:span>numero_operation <text:span text:style-name="highlight_kw1">IN</text:span><text:line-break/><text:span text:style-name="highlight_br0">(</text:span><text:span text:style-name="highlight_st0">'5806-0043-700102202211'</text:span><text:span text:style-name="highlight_sy0">,</text:span><text:span text:style-name="highlight_st0">'5806-0043-700102202530'</text:span><text:span text:style-name="highlight_br0">)</text:span>;<text:line-break/> <text:line-break/><text:span text:style-name="highlight_kw1">UPDATE</text:span> historique_operation o<text:span text:style-name="highlight_sy0">,</text:span> historique_ecriture e<text:line-break/><text:span text:style-name="highlight_kw1">SET</text:span> o<text:span text:style-name="highlight_sy0">.</text:span>date_transaction <text:span text:style-name="highlight_sy0">=</text:span> e<text:span text:style-name="highlight_sy0">.</text:span>date_ecriture<text:span text:style-name="highlight_sy0">,</text:span><text:line-break/>o<text:span text:style-name="highlight_sy0">.</text:span>last_updated <text:span text:style-name="highlight_sy0">=</text:span> NOW<text:span text:style-name="highlight_br0">(</text:span><text:span text:style-name="highlight_br0">)</text:span><text:span text:style-name="highlight_sy0">,</text:span><text:line-break/>o<text:span text:style-name="highlight_sy0">.</text:span>user_update <text:span text:style-name="highlight_sy0">=</text:span> <text:span text:style-name="highlight_st0">"djibril.traore"</text:span><text:span text:style-name="highlight_sy0">,</text:span><text:line-break/>o<text:span text:style-name="highlight_sy0">.</text:span>version <text:span text:style-name="highlight_sy0">=</text:span> o<text:span text:style-name="highlight_sy0">.</text:span>version <text:span text:style-name="highlight_sy0">+</text:span><text:span text:style-name="highlight_nu0">1</text:span><text:line-break/><text:span text:style-name="highlight_kw1">WHERE</text:span> o<text:span text:style-name="highlight_sy0">.</text:span>numero_operation <text:span text:style-name="highlight_sy0">=</text:span> e<text:span text:style-name="highlight_sy0">.</text:span>numero_operation<text:line-break/><text:span text:style-name="highlight_kw1">AND</text:span> o<text:span text:style-name="highlight_sy0">.</text:span>numero_operation <text:span text:style-name="highlight_kw1">IN</text:span><text:line-break/><text:span text:style-name="highlight_br0">(</text:span><text:span text:style-name="highlight_st0">'5806-0043-700102202211'</text:span><text:span text:style-name="highlight_sy0">,</text:span><text:span text:style-name="highlight_st0">'5806-0043-700102202530'</text:span><text:span text:style-name="highlight_br0">)</text:span>;<text:line-break/> <text:line-break/>### Transactions non archivées<text:line-break/><text:span text:style-name="highlight_kw1">UPDATE</text:span> ecriture e<text:span text:style-name="highlight_sy0">,</text:span> operation o<text:line-break/><text:span text:style-name="highlight_kw1">SET</text:span> e<text:span text:style-name="highlight_sy0">.</text:span>date_ecriture <text:span text:style-name="highlight_sy0">=</text:span> <text:span text:style-name="highlight_st0">"2024-02-08 22:40:00"</text:span><text:span text:style-name="highlight_sy0">,</text:span><text:line-break/>e<text:span text:style-name="highlight_sy0">.</text:span>last_updated <text:span text:style-name="highlight_sy0">=</text:span> NOW<text:span text:style-name="highlight_br0">(</text:span><text:span text:style-name="highlight_br0">)</text:span><text:span text:style-name="highlight_sy0">,</text:span><text:line-break/>e<text:span text:style-name="highlight_sy0">.</text:span>user_update <text:span text:style-name="highlight_sy0">=</text:span> <text:span text:style-name="highlight_st0">"djibril.traore"</text:span><text:span text:style-name="highlight_sy0">,</text:span><text:line-break/>e<text:span text:style-name="highlight_sy0">.</text:span>version <text:span text:style-name="highlight_sy0">=</text:span> e<text:span text:style-name="highlight_sy0">.</text:span>version <text:span text:style-name="highlight_sy0">+</text:span><text:span text:style-name="highlight_nu0">1</text:span><text:line-break/><text:span text:style-name="highlight_kw1">WHERE</text:span> e<text:span text:style-name="highlight_sy0">.</text:span>operation_id <text:span text:style-name="highlight_sy0">=</text:span>o<text:span text:style-name="highlight_sy0">.</text:span>id<text:line-break/><text:span text:style-name="highlight_kw1">AND</text:span> o<text:span text:style-name="highlight_sy0">.</text:span>numero_operation <text:span text:style-name="highlight_kw1">IN</text:span><text:line-break/><text:span text:style-name="highlight_br0">(</text:span><text:span text:style-name="highlight_st0">'5806-0043-700102202211'</text:span><text:span text:style-name="highlight_sy0">,</text:span><text:span text:style-name="highlight_st0">'5806-0043-700102202530'</text:span><text:span text:style-name="highlight_br0">)</text:span>;<text:line-break/> <text:line-break/><text:span text:style-name="highlight_kw1">UPDATE</text:span> operation o<text:span text:style-name="highlight_sy0">,</text:span> ecriture e<text:line-break/><text:span text:style-name="highlight_kw1">SET</text:span> o<text:span text:style-name="highlight_sy0">.</text:span>date_transaction <text:span text:style-name="highlight_sy0">=</text:span> e<text:span text:style-name="highlight_sy0">.</text:span>date_ecriture<text:span text:style-name="highlight_sy0">,</text:span><text:line-break/>o<text:span text:style-name="highlight_sy0">.</text:span>last_updated <text:span text:style-name="highlight_sy0">=</text:span> NOW<text:span text:style-name="highlight_br0">(</text:span><text:span text:style-name="highlight_br0">)</text:span><text:span text:style-name="highlight_sy0">,</text:span><text:line-break/>o<text:span text:style-name="highlight_sy0">.</text:span>user_update <text:span text:style-name="highlight_sy0">=</text:span> <text:span text:style-name="highlight_st0">"djibril.traore"</text:span><text:span text:style-name="highlight_sy0">,</text:span><text:line-break/>o<text:span text:style-name="highlight_sy0">.</text:span>version <text:span text:style-name="highlight_sy0">=</text:span> o<text:span text:style-name="highlight_sy0">.</text:span>version <text:span text:style-name="highlight_sy0">+</text:span><text:span text:style-name="highlight_nu0">1</text:span><text:line-break/><text:span text:style-name="highlight_kw1">WHERE</text:span> o<text:span text:style-name="highlight_sy0">.</text:span>id <text:span text:style-name="highlight_sy0">=</text:span> e<text:span text:style-name="highlight_sy0">.</text:span>operation_id<text:line-break/><text:span text:style-name="highlight_kw1">AND</text:span> o<text:span text:style-name="highlight_sy0">.</text:span>numero_operation <text:span text:style-name="highlight_kw1">IN</text:span><text:line-break/><text:span text:style-name="highlight_br0">(</text:span><text:span text:style-name="highlight_st0">'5806-0043-700102202211'</text:span><text:span text:style-name="highlight_sy0">,</text:span><text:span text:style-name="highlight_st0">'5806-0043-700102202530'</text:span><text:span text:style-name="highlight_br0">)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requetesql</dc:title>
  </office:meta>
</office:document-meta>
</file>