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aee9946469df9d932206e4eb1fe7a1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name="PluginODTAutoStyle_TableCell_2" style:family="table-cell">
      <style:table-cell-properties fo:border="0.06pt solid #8cacbb" fo:padding="0.049cm" fo:background-color="#f7f9fa"/>
    </style:style>
    <style:style style:name="PluginODTAutoStyle_Paragraph_3" style:family="paragraph">
      <style:paragraph-properties fo:padding="0.049cm"/>
    </style:style>
    <style:style style:name="odt_auto_style_table_column_1_1" style:family="table-column">
      <style:table-column-properties style:column-width="446.46pt"/>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Table2_Indentation_Level1" style:family="table">
      <style:table-properties fo:margin-top="0.25cm" fo:margin-bottom="0.25cm" table:border-model="collapsing" fo:margin-left="1.25cm" table:align="left" style:width="446.46pt" style:rel-width="93%"/>
    </style:style>
    <style:style style:name="PluginODTAutoStyle_TableCell_4" style:family="table-cell">
      <style:table-cell-properties fo:border="0.06pt solid #8cacbb" fo:padding="0.049cm" fo:background-color="#f7f9fa"/>
    </style:style>
    <style:style style:name="PluginODTAutoStyle_Paragraph_5" style:family="paragraph">
      <style:paragraph-properties fo:padding="0.049cm"/>
    </style:style>
    <style:style style:name="odt_auto_style_table_column_2_1" style:family="table-column">
      <style:table-column-properties style:column-width="446.46pt"/>
    </style:style>
    <style:style style:name="highlight_kw3" style:family="text">
      <style:text-properties fo:color="#000066" fo:font-family="Consolas" fo:font-size="10.5pt" fo:font-style="normal" fo:border="0pt none"/>
    </style:style>
    <style:style style:name="highlight_br0" style:family="text">
      <style:text-properties fo:color="#66cc66" fo:font-family="Consolas" fo:font-size="10.5pt" fo:font-style="normal" fo:border="0pt none"/>
    </style:style>
    <style:style style:name="Table3_Indentation_Level1" style:family="table">
      <style:table-properties fo:margin-top="0.25cm" fo:margin-bottom="0.25cm" table:border-model="collapsing" fo:margin-left="1.25cm" table:align="left" style:width="446.46pt" style:rel-width="93%"/>
    </style: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3_1" style:family="table-column">
      <style:table-column-properties style:column-width="446.4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doc:api"/><text:bookmark-start text:name="__RefHeading___api_cynod_1"/><text:bookmark-start text:name="api_cynod"/>API CYNOD<text:bookmark-end text:name="__RefHeading___api_cynod_1"/><text:bookmark-end text:name="api_cynod"/></text:h>
      <text:p text:style-name="Text_20_body">Ce document a pour objectif de présenter les API exposées par l’application CYNOD pour la gestion des fonctionnalités internes mais aussi de celles pour la mise en place de services à valeur ajouté de nos clients via les partenaires.</text:p>
      <text:h text:style-name="Heading_20_2" text:outline-level="2"><text:bookmark-start text:name="__RefHeading___vue_d_ensemble_2"/><text:bookmark-start text:name="vue_d_ensemble"/>Vue d'ensemble<text:bookmark-end text:name="__RefHeading___vue_d_ensemble_2"/><text:bookmark-end text:name="vue_d_ensemble"/></text:h>
      <text:p text:style-name="Text_20_body"><text:span text:style-name="PluginODTAutoStyle_Text_1">&lt;schéma de présentation des différents composantes et de leurs interactions via API&gt;</text:span> <text:span text:style-name="Strong_20_Emphasis">todo</text:span></text:p>
      <text:h text:style-name="Heading_20_2" text:outline-level="2"><text:bookmark-start text:name="__RefHeading___securite_3"/><text:bookmark-start text:name="securite"/>Sécurité<text:bookmark-end text:name="__RefHeading___securite_3"/><text:bookmark-end text:name="securite"/></text:h>
      <text:p text:style-name="Text_20_body">La sécurité de l’interface est principalement basée sur l’authentification <text:span text:style-name="Source_20_Text">oAuth2</text:span> combinée au protocole <text:span text:style-name="Source_20_Text">https</text:span> qui est le canal de communication par défaut des échanges. 
D’autres outils internes pourront être mis en place pour renforcer la sécurité tels que le filtrage d’adresse IP, les autorisations de ports et le VPN.</text:p>
      <text:h text:style-name="Heading_20_3" text:outline-level="3"><text:bookmark-start text:name="__RefHeading___identification_4"/><text:bookmark-start text:name="identification"/>Identification<text:bookmark-end text:name="__RefHeading___identification_4"/><text:bookmark-end text:name="identification"/></text:h>
      <text:p text:style-name="Text_20_body">Les informations suivantes sont mises à la disposition des partenaires autorisés à envoyer des requêtes:</text:p>
      <text:list text:style-name="Numbering_20_1" text:continue-numbering="false">
        <text:list-item>
          <text:p text:style-name="Numbering_20_1_Content_First"> <text:span text:style-name="Strong_20_Emphasis"><text:span text:style-name="Emphasis">consumer-key</text:span></text:span></text:p>
        </text:list-item>
        <text:list-item>
          <text:p text:style-name="Numbering_20_1_Content_Last"> <text:span text:style-name="Strong_20_Emphasis"><text:span text:style-name="Emphasis">consumer-secret</text:span></text:span></text:p>
        </text:list-item>
      </text:list>
      <text:p text:style-name="Text_20_body"><text:span text:style-name="Emphasis"><draw:frame draw:style-name="media" draw:name="0" text:anchor-type="as-char" draw:z-index="0" svg:width="0.396875cm" svg:height="0.396875cm"><draw:image xlink:href="Pictures/3aee9946469df9d932206e4eb1fe7a18.gif" xlink:type="simple" xlink:show="embed" xlink:actuate="onLoad"/></draw:frame> Ces informations permettront aux partenaires de pouvoir s’authentifier.</text:span></text:p>
      <text:h text:style-name="Heading_20_3" text:outline-level="3"><text:bookmark-start text:name="__RefHeading___authentification_5"/><text:bookmark-start text:name="authentification"/>Authentification<text:bookmark-end text:name="__RefHeading___authentification_5"/><text:bookmark-end text:name="authentification"/></text:h>
      <text:p text:style-name="Text_20_body">L’authentification est gérée via le protocole <text:span text:style-name="Source_20_Text">oAuth2</text:span>.</text:p>
      <text:p text:style-name="Text_20_body">Une fois connectés via l’API d’authentification, vous aurez un access_token qui vous permettra d’accéder aux autres ressources.
Les accès se feront en https.</text:p>
      <text:p text:style-name="Text_20_body"><text:span text:style-name="Emphasis"><draw:frame draw:style-name="media" draw:name="1" text:anchor-type="as-char" draw:z-index="1" svg:width="0.396875cm" svg:height="0.396875cm"><draw:image xlink:href="Pictures/3aee9946469df9d932206e4eb1fe7a18.gif" xlink:type="simple" xlink:show="embed" xlink:actuate="onLoad"/></draw:frame> Pour les partenaires qui le désirent, l'authentification peut être réalisée en <text:span text:style-name="Source_20_Text">Basic Authentication</text:span> <text:span text:style-name="Strong_20_Emphasis">que nous ne recommandons pas</text:span>.</text:span></text:p>
      <text:h text:style-name="Heading_20_2" text:outline-level="2"><text:bookmark-start text:name="__RefHeading___principe_general_des_echanges_6"/><text:bookmark-start text:name="principe_general_des_echanges"/>Principe général des échanges<text:bookmark-end text:name="__RefHeading___principe_general_des_echanges_6"/><text:bookmark-end text:name="principe_general_des_echanges"/></text:h>
      <text:p text:style-name="Text_20_body">Le format général des APIs respecte les principes ci-dessous :</text:p>
      <text:list text:style-name="List_20_1" text:continue-numbering="false">
        <text:list-item>
          <text:p text:style-name="List_20_1_Content_First"> Les données échangées sont au format <text:span text:style-name="Source_20_Text">JSON</text:span>.</text:p>
        </text:list-item>
        <text:list-item>
          <text:p text:style-name="List_20_1_Content_Last"> La gestion des erreurs se base sur les codes <text:span text:style-name="Source_20_Text">statuts http</text:span>, et un code d’erreur interne selon les principe ci-dessous :</text:p>
        </text:list-item>
      </text:list>
      <text:p text:style-name="Text_20_body"><text:span text:style-name="underline"><text:span text:style-name="Strong_20_Emphasis">En cas de succès</text:span></text:span></text:p>
      <text:list text:style-name="List_20_1" text:continue-numbering="false">
        <text:list-item/>
      </text:list>
      <table:table table:style-name="Table1_Indentation_Level1">
        <table:table-column table:style-name="odt_auto_style_table_column_1_1"/>
        <table:table-row>
          <table:table-cell office:value-type="string" table:style-name="PluginODTAutoStyle_TableCell_2">
            <text:p text:style-name="Preformatted_20_Text">http status <text:span text:style-name="highlight_sy0">:</text:span> <text:span text:style-name="highlight_nu0">200</text:span> <text:span text:style-name="highlight_sy0">-</text:span> OK</text:p>
          </table:table-cell>
        </table:table-row>
      </table:table>
      <text:list text:style-name="List_20_1" text:continue-numbering="true">
        <text:list-item/>
        <text:list-item>
          <text:p text:style-name="List_20_1_Content_First"> payload json de réponse </text:p>
          <text:p text:style-name="Preformatted_20_Text">{<text:line-break/><text:s text:c="4"/>"success": "true",<text:line-break/><text:s text:c="4"/>"code": "success code",<text:line-break/><text:s text:c="4"/>"message":"success message to the application user",<text:line-break/><text:s text:c="4"/>"data": "response data if necessary"<text:line-break/>}</text:p>
        </text:list-item>
      </text:list>
      <text:p text:style-name="Text_20_body"><text:span text:style-name="underline"><text:span text:style-name="Strong_20_Emphasis">En cas d'erreur fonctionnelle liée à la requête du client</text:span></text:span></text:p>
      <text:list text:style-name="List_20_1" text:continue-numbering="false">
        <text:list-item/>
      </text:list>
      <table:table table:style-name="Table2_Indentation_Level1">
        <table:table-column table:style-name="odt_auto_style_table_column_2_1"/>
        <table:table-row>
          <table:table-cell office:value-type="string" table:style-name="PluginODTAutoStyle_TableCell_4">
            <text:p text:style-name="Preformatted_20_Text">http status <text:span text:style-name="highlight_sy0">:</text:span> <text:span text:style-name="highlight_nu0">400</text:span> <text:span text:style-name="highlight_sy0">-</text:span> Bad <text:a xlink:type="simple" xlink:href="http://www.google.com/search?hl=en&amp;q=allinurl:docs.oracle.com+javase+docs+api+request" text:style-name="Internet_20_link" text:visited-style-name="Visited_20_Internet_20_Link"><text:span text:style-name="highlight_kw3">Request</text:span></text:a> <text:span text:style-name="highlight_br0">(</text:span>Client <text:a xlink:type="simple" xlink:href="http://www.google.com/search?hl=en&amp;q=allinurl:docs.oracle.com+javase+docs+api+error" text:style-name="Internet_20_link" text:visited-style-name="Visited_20_Internet_20_Link"><text:span text:style-name="highlight_kw3">Error</text:span></text:a><text:span text:style-name="highlight_br0">)</text:span></text:p>
          </table:table-cell>
        </table:table-row>
      </table:table>
      <text:list text:style-name="List_20_1" text:continue-numbering="true">
        <text:list-item/>
        <text:list-item>
          <text:p text:style-name="List_20_1_Content_First"> payload json avec le détail de l’erreur </text:p>
          <text:p text:style-name="Preformatted_20_Text">{<text:line-break/><text:s text:c="4"/>"success": "false",<text:line-break/><text:s text:c="4"/>"code": "error code message to the app user",<text:line-break/><text:s text:c="4"/>"debugMessage": "verbose message for debug purpose",<text:line-break/><text:s text:c="4"/>"moreInfo": "null"<text:line-break/>}</text:p>
        </text:list-item>
      </text:list>
      <text:p text:style-name="Text_20_body"><text:span text:style-name="underline"><text:span text:style-name="Strong_20_Emphasis">En cas d'erreur d'authentification</text:span></text:span></text:p>
      <text:p text:style-name="Preformatted_20_Text">* &lt;code java&gt;http status : 401 - Unauthorized&lt;/code&gt;</text:p>
      <text:p text:style-name="Text_20_body"><text:span text:style-name="underline"><text:span text:style-name="Strong_20_Emphasis">En cas d'erreur système lié à un problème serveur</text:span></text:span></text:p>
      <text:list text:style-name="List_20_1" text:continue-numbering="false">
        <text:list-item/>
      </text:list>
      <table:table table:style-name="Table3_Indentation_Level1">
        <table:table-column table:style-name="odt_auto_style_table_column_3_1"/>
        <table:table-row>
          <table:table-cell office:value-type="string" table:style-name="PluginODTAutoStyle_TableCell_6">
            <text:p text:style-name="Preformatted_20_Text">http status <text:span text:style-name="highlight_sy0">:</text:span> <text:span text:style-name="highlight_nu0">500</text:span> <text:span text:style-name="highlight_sy0">-</text:span> Internal Server <text:a xlink:type="simple" xlink:href="http://www.google.com/search?hl=en&amp;q=allinurl:docs.oracle.com+javase+docs+api+error" text:style-name="Internet_20_link" text:visited-style-name="Visited_20_Internet_20_Link"><text:span text:style-name="highlight_kw3">Error</text:span></text:a> </text:p>
          </table:table-cell>
        </table:table-row>
      </table:table>
      <text:list text:style-name="List_20_1" text:continue-numbering="true">
        <text:list-item/>
        <text:list-item>
          <text:p text:style-name="List_20_1_Content_First"> payload json avec le détail de l’erreur </text:p>
          <text:p text:style-name="Preformatted_20_Text">{<text:line-break/><text:s text:c="4"/>"success": "false"<text:line-break/><text:s text:c="4"/>"code": "9999",<text:line-break/><text:s text:c="4"/>"message": "message to the app user",<text:line-break/><text:s text:c="4"/>"debugMessage": "verbose message for debug purpose"<text:line-break/>}</text:p>
        </text:list-item>
      </text:list>
      <text:p text:style-name="Text_20_body"><text:span text:style-name="Emphasis"><draw:frame draw:style-name="media" draw:name="2" text:anchor-type="as-char" draw:z-index="2" svg:width="0.396875cm" svg:height="0.396875cm"><draw:image xlink:href="Pictures/3aee9946469df9d932206e4eb1fe7a18.gif" xlink:type="simple" xlink:show="embed" xlink:actuate="onLoad"/></draw:frame> La description des données échangées est au format <text:span text:style-name="Source_20_Text">swagger</text:span>. Voir en annexe les différents codes d’erreur.</text:span></text:p>
      <text:h text:style-name="Heading_20_2" text:outline-level="2"><text:bookmark-start text:name="__RefHeading___base_core_api_7"/><text:bookmark-start text:name="base_core_api"/>Base Core API<text:bookmark-end text:name="__RefHeading___base_core_api_7"/><text:bookmark-end text:name="base_core_api"/></text:h>
      <text:h text:style-name="Heading_20_2" text:outline-level="2"><text:bookmark-start text:name="__RefHeading___rd_party_api_8"/><text:bookmark-start text:name="rd_party_api"/>3rd Party API<text:bookmark-end text:name="__RefHeading___rd_party_api_8"/><text:bookmark-end text:name="rd_party_api"/></text:h>
      <text:p text:style-name="Text_20_body">Cette section référence les API CYNOD qui sont mises à la disposition des partenaires pour construire des services digitaux au service de tous.</text:p>
      <text:h text:style-name="Heading_20_2" text:outline-level="2"><text:bookmark-start text:name="__RefHeading___principe_general_des_echanges_9"/><text:bookmark-start text:name="principe_general_des_echanges1"/>Principe général des échanges<text:bookmark-end text:name="__RefHeading___principe_general_des_echanges_9"/><text:bookmark-end text:name="principe_general_des_echanges1"/></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7f27" fo:font-style="normal" fo:font-size="10.5pt" fo:font-family="Garamond"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name="PluginODTAutoStyle_TableCell_2" style:family="table-cell">
      <style:table-cell-properties fo:border="0.06pt solid #8cacbb" fo:padding="0.049cm" fo:background-color="#f7f9fa"/>
    </style:style>
    <style:style style:name="PluginODTAutoStyle_Paragraph_3" style:family="paragraph">
      <style:paragraph-properties fo:padding="0.049cm"/>
    </style:style>
    <style:style style:name="odt_auto_style_table_column_1_1" style:family="table-column">
      <style:table-column-properties style:column-width="446.46pt"/>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Table2_Indentation_Level1" style:family="table">
      <style:table-properties fo:margin-top="0.25cm" fo:margin-bottom="0.25cm" table:border-model="collapsing" fo:margin-left="1.25cm" table:align="left" style:width="446.46pt" style:rel-width="93%"/>
    </style:style>
    <style:style style:name="PluginODTAutoStyle_TableCell_4" style:family="table-cell">
      <style:table-cell-properties fo:border="0.06pt solid #8cacbb" fo:padding="0.049cm" fo:background-color="#f7f9fa"/>
    </style:style>
    <style:style style:name="PluginODTAutoStyle_Paragraph_5" style:family="paragraph">
      <style:paragraph-properties fo:padding="0.049cm"/>
    </style:style>
    <style:style style:name="odt_auto_style_table_column_2_1" style:family="table-column">
      <style:table-column-properties style:column-width="446.46pt"/>
    </style:style>
    <style:style style:name="highlight_kw3" style:family="text">
      <style:text-properties fo:color="#000066" fo:font-family="Consolas" fo:font-size="10.5pt" fo:font-style="normal" fo:border="0pt none"/>
    </style:style>
    <style:style style:name="highlight_br0" style:family="text">
      <style:text-properties fo:color="#66cc66" fo:font-family="Consolas" fo:font-size="10.5pt" fo:font-style="normal" fo:border="0pt none"/>
    </style:style>
    <style:style style:name="Table3_Indentation_Level1" style:family="table">
      <style:table-properties fo:margin-top="0.25cm" fo:margin-bottom="0.25cm" table:border-model="collapsing" fo:margin-left="1.25cm" table:align="left" style:width="446.46pt" style:rel-width="93%"/>
    </style: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3_1" style:family="table-column">
      <style:table-column-properties style:column-width="446.4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tecdoc:api</dc:title>
  </office:meta>
</office:document-meta>
</file>