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aee9946469df9d932206e4eb1fe7a1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emas:cynod"/><text:bookmark-start text:name="__RefHeading___schemas_cynod_1"/><text:bookmark-start text:name="schemas_cynod"/>Schémas cynod<text:bookmark-end text:name="__RefHeading___schemas_cynod_1"/><text:bookmark-end text:name="schemas_cynod"/></text:h>
      <text:p text:style-name="Text_20_body">Cette page contient les schémas ou tout élément illustratif pouvant permettre de mieux comprendre les processus cynod.</text:p>
      <text:p text:style-name="Text_20_body"><text:span text:style-name="Strong_20_Emphasis">Changements marqués avec <draw:frame draw:style-name="media" draw:name="0" text:anchor-type="as-char" draw:z-index="0" svg:width="0.396875cm" svg:height="0.396875cm"><draw:image xlink:href="Pictures/3aee9946469df9d932206e4eb1fe7a18.gif" xlink:type="simple" xlink:show="embed" xlink:actuate="onLoad"/></draw:frame> nécessitent une certaine attention lors de la mise à niveau !</text:span></text:p>
      <text:p text:style-name="Horizontal_20_Line"/>
      <text:p text:style-name="Text_20_body"><text:span text:style-name="underline"><text:span text:style-name="Strong_20_Emphasis">Domestique</text:span></text:span></text:p>
      <text:list text:style-name="List_20_1" text:continue-numbering="false">
        <text:list-item>
          <text:p text:style-name="List_20_1_Content_First"> <text:a xlink:type="simple" xlink:href="https://cynod.wiki.sensoft-next.com/doku.php?id=schemas:cynod:transactioncarteonline" text:style-name="Internet_20_link" text:visited-style-name="Visited_20_Internet_20_Link">Transactions carte online</text:a></text:p>
        </text:list-item>
        <text:list-item>
          <text:p text:style-name="List_20_1_Content"> <text:a xlink:type="simple" xlink:href="https://cynod.wiki.sensoft-next.com/doku.php?id=schemas:cynod:transactioncarteoffline" text:style-name="Internet_20_link" text:visited-style-name="Visited_20_Internet_20_Link">Transactions carte offline</text:a></text:p>
        </text:list-item>
        <text:list-item>
          <text:p text:style-name="List_20_1_Content"> <text:a xlink:type="simple" xlink:href="https://cynod.wiki.sensoft-next.com/doku.php?id=schemas:cynod:transactionticketdomestiqueonline" text:style-name="Internet_20_link" text:visited-style-name="Visited_20_Internet_20_Link">Transactions ticket domestique online</text:a></text:p>
        </text:list-item>
        <text:list-item>
          <text:p text:style-name="List_20_1_Content"> <text:a xlink:type="simple" xlink:href="https://cynod.wiki.sensoft-next.com/doku.php?id=schemas:cynod:transactionticketdomestiqueoffline" text:style-name="Internet_20_link" text:visited-style-name="Visited_20_Internet_20_Link">Transactions ticket domestique offline</text:a></text:p>
        </text:list-item>
        <text:list-item>
          <text:p text:style-name="List_20_1_Content"> <text:a xlink:type="simple" xlink:href="https://cynod.wiki.sensoft-next.com/doku.php?id=schemas:cynod:transactioncodeelectronique" text:style-name="Internet_20_link" text:visited-style-name="Visited_20_Internet_20_Link">Transactions code électronique</text:a></text:p>
        </text:list-item>
        <text:list-item>
          <text:p text:style-name="List_20_1_Content"> <text:a xlink:type="simple" xlink:href="https://cynod.wiki.sensoft-next.com/doku.php?id=schemas:cynod:transactioncodeelectroniquesecable" text:style-name="Internet_20_link" text:visited-style-name="Visited_20_Internet_20_Link">Transactions code électronique sécable</text:a></text:p>
        </text:list-item>
        <text:list-item>
          <text:p text:style-name="List_20_1_Content"> <text:a xlink:type="simple" xlink:href="https://cynod.wiki.sensoft-next.com/doku.php?id=schemas:cynod:synchrotransactionoffline" text:style-name="Internet_20_link" text:visited-style-name="Visited_20_Internet_20_Link">Synchronisation des transactions offline</text:a></text:p>
        </text:list-item>
        <text:list-item>
          <text:p text:style-name="List_20_1_Content_Last"> <text:a xlink:type="simple" xlink:href="https://cynod.wiki.sensoft-next.com/doku.php?id=schemas:cynod:transactionwallet" text:style-name="Internet_20_link" text:visited-style-name="Visited_20_Internet_20_Link">Transactions wallet</text:a></text:p>
        </text:list-item>
      </text:list>
      <text:p text:style-name="Text_20_body"><text:span text:style-name="underline"><text:span text:style-name="Strong_20_Emphasis">Partenaire (interopérabilité) </text:span></text:span></text:p>
      <text:list text:style-name="List_20_1" text:continue-numbering="false">
        <text:list-item>
          <text:p text:style-name="List_20_1_Content_First"> <text:a xlink:type="simple" xlink:href="https://cynod.wiki.sensoft-next.com/doku.php?id=schemas:cynod:transactionpartenairecarteonline" text:style-name="Internet_20_link" text:visited-style-name="Visited_20_Internet_20_Link">Transactions carte partenaire online</text:a></text:p>
        </text:list-item>
        <text:list-item>
          <text:p text:style-name="List_20_1_Content"> <text:a xlink:type="simple" xlink:href="https://cynod.wiki.sensoft-next.com/doku.php?id=schemas:cynod:transactionpartenairecarteoffline" text:style-name="Internet_20_link" text:visited-style-name="Visited_20_Internet_20_Link">Transactions carte partenaire offline</text:a></text:p>
        </text:list-item>
        <text:list-item>
          <text:p text:style-name="List_20_1_Content"> <text:a xlink:type="simple" xlink:href="https://cynod.wiki.sensoft-next.com/doku.php?id=schemas:cynod:transactionticketpartenaireonline" text:style-name="Internet_20_link" text:visited-style-name="Visited_20_Internet_20_Link">Transactions ticket partenaire online</text:a></text:p>
        </text:list-item>
        <text:list-item>
          <text:p text:style-name="List_20_1_Content"> <text:a xlink:type="simple" xlink:href="https://cynod.wiki.sensoft-next.com/doku.php?id=schemas:cynod:transactionticketpartenaireoffline" text:style-name="Internet_20_link" text:visited-style-name="Visited_20_Internet_20_Link">Transactions ticket partenaire offline</text:a></text:p>
        </text:list-item>
        <text:list-item>
          <text:p text:style-name="List_20_1_Content_Last"> <text:a xlink:type="simple" xlink:href="https://cynod.wiki.sensoft-next.com/doku.php?id=schemas:cynod:synchrotransactionoffline" text:style-name="Internet_20_link" text:visited-style-name="Visited_20_Internet_20_Link">Synchronisation des transactions offline partenaire</text:a></text:p>
        </text:list-item>
      </text:list>
      <text:p text:style-name="Text_20_body"><text:span text:style-name="underline"><text:span text:style-name="Strong_20_Emphasis">Fidélité</text:span></text:span></text:p>
      <text:list text:style-name="List_20_1" text:continue-numbering="false">
        <text:list-item>
          <text:p text:style-name="List_20_1_Content_First"> <text:a xlink:type="simple" xlink:href="https://cynod.wiki.sensoft-next.com/doku.php?id=schemas:cynod:transactioncarteonlinefidelite" text:style-name="Internet_20_link" text:visited-style-name="Visited_20_Internet_20_Link">Transactions carte online</text:a></text:p>
        </text:list-item>
        <text:list-item>
          <text:p text:style-name="List_20_1_Content"> <text:a xlink:type="simple" xlink:href="https://cynod.wiki.sensoft-next.com/doku.php?id=schemas:cynod:transactioncarteofflinefidelite" text:style-name="Internet_20_link" text:visited-style-name="Visited_20_Internet_20_Link">Transactions carte offline</text:a></text:p>
        </text:list-item>
        <text:list-item>
          <text:p text:style-name="List_20_1_Content"> <text:a xlink:type="simple" xlink:href="https://cynod.wiki.sensoft-next.com/doku.php?id=schemas:cynod:transactioncashfidelite" text:style-name="Internet_20_link" text:visited-style-name="Visited_20_Internet_20_Link">Transactions cash (en espèce)</text:a></text:p>
        </text:list-item>
        <text:list-item>
          <text:p text:style-name="List_20_1_Content_Last"> <text:a xlink:type="simple" xlink:href="https://cynod.wiki.sensoft-next.com/doku.php?id=schemas:cynod:transactionwalletfidelite" text:style-name="Internet_20_link" text:visited-style-name="Visited_20_Internet_20_Link">Transactions walle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</dc:title>
  </office:meta>
</office:document-meta>
</file>