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d70f70d8839e46a334cc5989fdc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5472945064023cm"><draw:image xlink:href="Pictures/60d70f70d8839e46a334cc5989fdc5e4.png" xlink:type="simple" xlink:show="embed" xlink:actuate="onLoad"/></draw:frame></text:p>
      <text:p text:style-name="Text_20_body"><text:span text:style-name="Strong_20_Emphasis"><text:bookmark text:name="schemas:cynod:transactionticketonlinescannonpassanttimeoutdemandeautorisation"/>Traitement d'une transaction consommation code électronique en online non passant time out demande autorisation.</text:span></text:p>
      <text:p text:style-name="Text_20_body">Le partenaire envoie une demande d'autorisation de transaction consommation code électronique. La demande est identifiée par le numéro de la transaction 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_Last"> userGenerate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Pas de retour du serveur (La connexion est coupée)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Une transaction consommation code électronique passe uniquement en on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ticketonlinescannonpassanttimeoutdemandeautorisation</dc:title>
  </office:meta>
</office:document-meta>
</file>