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f78cfca533d9eef214d78fb9e93f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8643226062773cm"><draw:image xlink:href="Pictures/aaf78cfca533d9eef214d78fb9e93f76.png" xlink:type="simple" xlink:show="embed" xlink:actuate="onLoad"/></draw:frame></text:p>
      <text:p text:style-name="Text_20_body"><text:span text:style-name="Strong_20_Emphasis"><text:bookmark text:name="schemas:cynod:transactionticketonlinesaisiepassant"/>Traitement d'une transaction domestique ticket par saisie normale en online sans exception</text:span></text:p>
      <text:p text:style-name="Text_20_body">Le partenaire envoie une demande d'autorisation de transaction ticket en saisissant les éléments d'identification du ticket (numero de ticket, code secret, montant).  La demande d'autorisation est validée en online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nnumeroTicket</text:p>
        </text:list-item>
        <text:list-item>
          <text:p text:style-name="List_20_1_Content"> isFirstConso</text:p>
        </text:list-item>
        <text:list-item>
          <text:p text:style-name="List_20_1_Content"> montanntTransaction</text:p>
        </text:list-item>
        <text:list-item>
          <text:p text:style-name="List_20_1_Content"> dateTransaction</text:p>
        </text:list-item>
        <text:list-item>
          <text:p text:style-name="List_20_1_Content"> code secret</text:p>
        </text:list-item>
        <text:list-item>
          <text:p text:style-name="List_20_1_Content_Last"> ....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validation de la demande d'autorisation online (Numero trx, numero ticket..)</text:p>
        </text:list-item>
      </text:list>
      <text:p text:style-name="Text_20_body">Tous les messages échangés seront au format xml</text:p>
      <text:p text:style-name="Text_20_body">Règles de gestion : </text:p>
      <text:list text:style-name="List_20_1" text:continue-numbering="false">
        <text:list-item>
          <text:p text:style-name="LastListParagraph_List_20_1_Content_First"> Une transaction ticket domestique peut passer en online ou en offli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ticketonlinesaisiepassant</dc:title>
  </office:meta>
</office:document-meta>
</file>