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f3f15887ccc5bfd4f890ebd979ba1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11.84682821119cm"><draw:image xlink:href="Pictures/84f3f15887ccc5bfd4f890ebd979ba16.png" xlink:type="simple" xlink:show="embed" xlink:actuate="onLoad"/></draw:frame></text:p>
      <text:p text:style-name="Text_20_body"><text:span text:style-name="Strong_20_Emphasis"><text:bookmark text:name="schemas:cynod:transactionticketonlinesaisienonpassanttimeoutdemandeautorisation"/>Traitement d'une transaction conso ticket - cas de timeout / connection exception</text:span></text:p>
      <text:p text:style-name="Text_20_body">Le partenaire envoie une demande d'autorisation de transaction ticket. La demande est identifiée par le numéro de la transaction, le numero de ticket. La demande d'autorisation n'aboutie pas un timeout survient lors de la réponse au terminal.  </text:p>
      <text:p text:style-name="Text_20_body">Les principaux attributs de la demande sont : </text:p>
      <text:list text:style-name="List_20_1" text:continue-numbering="false">
        <text:list-item>
          <text:p text:style-name="List_20_1_Content_First"> numeroTransaction</text:p>
        </text:list-item>
        <text:list-item>
          <text:p text:style-name="List_20_1_Content"> nnumeroTicket</text:p>
        </text:list-item>
        <text:list-item>
          <text:p text:style-name="List_20_1_Content"> isFirstConso</text:p>
        </text:list-item>
        <text:list-item>
          <text:p text:style-name="List_20_1_Content"> montanntTransaction</text:p>
        </text:list-item>
        <text:list-item>
          <text:p text:style-name="List_20_1_Content"> dateTransaction</text:p>
        </text:list-item>
        <text:list-item>
          <text:p text:style-name="List_20_1_Content_Last"> ....</text:p>
        </text:list-item>
      </text:list>
      <text:p text:style-name="Text_20_body">En réponse :</text:p>
      <text:list text:style-name="List_20_1" text:continue-numbering="false">
        <text:list-item>
          <text:p text:style-name="LastListParagraph_List_20_1_Content_First"> Un message de timeout </text:p>
        </text:list-item>
      </text:list>
      <text:p text:style-name="Text_20_body">Tous les messages échangés seront au format json</text:p>
      <text:p text:style-name="Text_20_body">Règles de gestion :</text:p>
      <text:list text:style-name="List_20_1" text:continue-numbering="false">
        <text:list-item>
          <text:p text:style-name="LastListParagraph_List_20_1_Content_First"> Une transaction ticket peut passer en online ou en offline.</text:p>
        </text:list-item>
      </text:list>
      <text:p text:style-name="Text_20_body">NB : La saisie de ticket ne concerne que les transactions ticket en domest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schemas:cynod:transactionticketonlinesaisienonpassanttimeoutdemandeautorisation</dc:title>
  </office:meta>
</office:document-meta>
</file>