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f47de0f5e8701093f6867aece665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6068162926018cm"><draw:image xlink:href="Pictures/59f47de0f5e8701093f6867aece66513.png" xlink:type="simple" xlink:show="embed" xlink:actuate="onLoad"/></draw:frame></text:p>
      <text:p text:style-name="Text_20_body"><text:span text:style-name="Strong_20_Emphasis"><text:bookmark text:name="schemas:cynod:transactioncodeelectroniquesecable"/>Traitement d'une transaction consommation code électronique sécable en online passant</text:span></text:p>
      <text:p text:style-name="Text_20_body">Le partenaire envoie une demande d'autorisation de transaction consommation code électronique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validation de la demande d'autorisation online (Numero trx, statut..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secable</dc:title>
  </office:meta>
</office:document-meta>
</file>