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d70f70d8839e46a334cc5989fdc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5472945064023cm"><draw:image xlink:href="Pictures/60d70f70d8839e46a334cc5989fdc5e4.png" xlink:type="simple" xlink:show="embed" xlink:actuate="onLoad"/></draw:frame></text:p>
      <text:p text:style-name="Text_20_body"><text:span text:style-name="Strong_20_Emphasis"><text:bookmark text:name="schemas:cynod:transactioncodeelectroniqueonlinenonpassanttimeoutdemandeautorisation"/>Traitement d'une transaction consommation code électronique en online non passant time out demande autorisation.</text:span></text:p>
      <text:p text:style-name="Text_20_body">Le partenaire envoie une demande d'autorisation de transaction consommation code électronique. La demande est identifiée par le numéro de la transaction .</text:p>
      <text:p text:style-name="Text_20_body">Les principaux attributs de la demande sont : </text:p>
      <text:list text:style-name="List_20_1" text:continue-numbering="false">
        <text:list-item>
          <text:p text:style-name="List_20_1_Content_First"> numeroTransaction</text:p>
        </text:list-item>
        <text:list-item>
          <text:p text:style-name="List_20_1_Content"> codeConsommation</text:p>
        </text:list-item>
        <text:list-item>
          <text:p text:style-name="List_20_1_Content"> numéroTerminal</text:p>
        </text:list-item>
        <text:list-item>
          <text:p text:style-name="List_20_1_Content"> montantTransaction</text:p>
        </text:list-item>
        <text:list-item>
          <text:p text:style-name="List_20_1_Content_Last"> userGenerated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Pas de retour du serveur (La connexion est coupée)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Une transaction consommation code électronique passe uniquement en on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transactioncodeelectroniqueonlinenonpassanttimeoutdemandeautorisation</dc:title>
  </office:meta>
</office:document-meta>
</file>