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4e75dd7e89a809e607fc5118101d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984904120767cm"><draw:image xlink:href="Pictures/474e75dd7e89a809e607fc5118101d32.png" xlink:type="simple" xlink:show="embed" xlink:actuate="onLoad"/></draw:frame></text:p>
      <text:p text:style-name="Text_20_body"><text:span text:style-name="Strong_20_Emphasis"><text:bookmark text:name="schemas:cynod:transactioncarteoffline"/>Traitement d'une transaction normale en offline sans exception</text:span></text:p>
      <text:p text:style-name="Text_20_body">Le partenaire choisit le type d'article, saisit le montant de la transaction et passe au processus de lecture carte. Le traitement trx se passe en local.</text:p>
      <text:p text:style-name="Text_20_body">Un job tourne toutes les 30mn (Par défaut) pour remonter la transaction. La demande est identifiée par le numéro de la transaction.</text:p>
      <text:p text:style-name="Text_20_body"> 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....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remontée de la transaction (Numero trx, numero carte..)</text:p>
        </text:list-item>
      </text:list>
      <text:p text:style-name="Text_20_body">Tous les messages échangés seront au format xml</text:p>
      <text:p text:style-name="Text_20_body">Règles de gestion : </text:p>
      <text:list text:style-name="List_20_1" text:continue-numbering="false">
        <text:list-item>
          <text:p text:style-name="LastListParagraph_List_20_1_Content_First"> Une transaction carte peut passer en online ou en off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arteoffline</dc:title>
  </office:meta>
</office:document-meta>
</file>