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c669641cec75b100d27b8c301baaf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12.551872314303cm"><draw:image xlink:href="Pictures/cc669641cec75b100d27b8c301baaf70.png" xlink:type="simple" xlink:show="embed" xlink:actuate="onLoad"/></draw:frame></text:p>
      <text:p text:style-name="Text_20_body"><text:span text:style-name="Strong_20_Emphasis"><text:bookmark text:name="schemas:cynod:transactionannulationwallet"/>Traitement annulation d'une transaction Wallet suite à un timeOut de l'envoi confirmation au TPE via firebase (asynchrone)</text:span></text:p>
      <text:p text:style-name="Text_20_body">Le partenaire envoie une demande d'annulation. La demande est identifiée par le numéro de la transaction. </text:p>
      <text:p text:style-name="Text_20_body">Les principaux attributs de la demande sont : </text:p>
      <text:list text:style-name="List_20_1" text:continue-numbering="false">
        <text:list-item>
          <text:p text:style-name="List_20_1_Content_First"> numeroTransaction</text:p>
        </text:list-item>
        <text:list-item>
          <text:p text:style-name="List_20_1_Content"> userGenerated</text:p>
        </text:list-item>
        <text:list-item>
          <text:p text:style-name="List_20_1_Content"> imei</text:p>
        </text:list-item>
        <text:list-item>
          <text:p text:style-name="List_20_1_Content_Last"> registreId</text:p>
        </text:list-item>
      </text:list>
      <text:p text:style-name="Text_20_body">En réponse :</text:p>
      <text:list text:style-name="List_20_1" text:continue-numbering="false">
        <text:list-item>
          <text:p text:style-name="LastListParagraph_List_20_1_Content_First"> Envoi push de notification</text:p>
        </text:list-item>
      </text:list>
      <text:p text:style-name="Text_20_body">Tous les messages échangés seront au format json</text:p>
      <text:p text:style-name="Text_20_body">Règles de gestion : </text:p>
      <text:list text:style-name="List_20_1" text:continue-numbering="false">
        <text:list-item>
          <text:p text:style-name="LastListParagraph_List_20_1_Content_First"> Une demande d'annulation soumise en double sera rejeté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transactionannulationwallet</dc:title>
  </office:meta>
</office:document-meta>
</file>