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f4888bb93a8d0b1d67b5d54a40e4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9.9827658680118cm"><draw:image xlink:href="Pictures/a0f4888bb93a8d0b1d67b5d54a40e4f5.png" xlink:type="simple" xlink:show="embed" xlink:actuate="onLoad"/></draw:frame></text:p>
      <text:p text:style-name="Text_20_body"><text:span text:style-name="Strong_20_Emphasis"><text:bookmark text:name="schemas:cynod:synchrotransactionoffline"/>Traitement d'une synchronisation des transactions offline</text:span></text:p>
      <text:p text:style-name="Text_20_body">Le partenaire envoie une demande de synchronisation. La demande est identifiée par le numéro de la transaction.</text:p>
      <text:p text:style-name="Text_20_body">Les principaux attributs de la demande sont : </text:p>
      <text:list text:style-name="List_20_1" text:continue-numbering="false">
        <text:list-item>
          <text:p text:style-name="List_20_1_Content_First"> L'opération</text:p>
        </text:list-item>
        <text:list-item>
          <text:p text:style-name="List_20_1_Content_Last"> Le code de l'établissement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Message confirmant la synchronisation</text:p>
        </text:list-item>
      </text:list>
      <text:p text:style-name="Text_20_body">Tous les messages échangés seront au format xml</text:p>
      <text:p text:style-name="Text_20_body">Règles de gestion :</text:p>
      <text:list text:style-name="List_20_1" text:continue-numbering="false">
        <text:list-item>
          <text:p text:style-name="LastListParagraph_List_20_1_Content_First"> La synchronisation se fait one by on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:cynod:synchrotransactionoffline</dc:title>
  </office:meta>
</office:document-meta>
</file>