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cynod.wiki.sensoft-next.com/doku.php?id=procedure:worfklowticketsupport" text:style-name="Internet_20_link" text:visited-style-name="Visited_20_Internet_20_Link">Workflow ticket support</text:a></text:p>
        </text:list-item>
        <text:list-item>
          <text:p text:style-name="List_20_1_Content"> <text:a xlink:type="simple" xlink:href="https://cynod.wiki.sensoft-next.com/doku.php?id=procedure:worfklowmajreportwiki" text:style-name="Internet_20_link" text:visited-style-name="Visited_20_Internet_20_Link">Workflow mise à jour des rapports cynod sur le wiki</text:a></text:p>
        </text:list-item>
        <text:list-item>
          <text:p text:style-name="List_20_1_Content"> <text:a xlink:type="simple" xlink:href="https://cynod.wiki.sensoft-next.com/doku.php?id=procedure:worfklowmajjasperreport" text:style-name="Internet_20_link" text:visited-style-name="Visited_20_Internet_20_Link">Workflow mise à jour des rapports jasper sur jasperserver</text:a></text:p>
        </text:list-item>
        <text:list-item>
          <text:p text:style-name="List_20_1_Content"> <text:a xlink:type="simple" xlink:href="https://cynod.wiki.sensoft-next.com/doku.php?id=procedure:checkmateriel" text:style-name="Internet_20_link" text:visited-style-name="Visited_20_Internet_20_Link"> Procédure contrôle matériel UROVO cynod</text:a></text:p>
        </text:list-item>
        <text:list-item>
          <text:p text:style-name="List_20_1_Content_Last"> <text:a xlink:type="simple" xlink:href="https://cynod.wiki.sensoft-next.com/doku.php?id=procedure:autorisationmiradore" text:style-name="Internet_20_link" text:visited-style-name="Visited_20_Internet_20_Link"> Autorisation mirado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cedure</dc:title>
  </office:meta>
</office:document-meta>
</file>