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cedure:checkmaterieltcl"/><text:bookmark-start text:name="__RefHeading___configuration_tcl_sur_miradore_1"/><text:bookmark-start text:name="configuration_tcl_sur_miradore"/>Configuration TCL sur Miradore<text:bookmark-end text:name="__RefHeading___configuration_tcl_sur_miradore_1"/><text:bookmark-end text:name="configuration_tcl_sur_miradore"/></text:h>
      <text:h text:style-name="Heading_20_3" text:outline-level="3"><text:bookmark-start text:name="__RefHeading___etape_1verification_et_test_des_accessoires_2"/><text:bookmark-start text:name="etape_1verification_et_test_des_accessoires"/>Étape 1 : Vérification et test des accessoires<text:bookmark-end text:name="__RefHeading___etape_1verification_et_test_des_accessoires_2"/><text:bookmark-end text:name="etape_1verification_et_test_des_accessoires"/></text:h>
      <text:p text:style-name="Text_20_body">La boite contient le TCL et la batterie.
Allumer le device et vérifier si le chargeur marche. Si tout est ok, passer à l'étape suivante.</text:p>
      <text:h text:style-name="Heading_20_3" text:outline-level="3"><text:bookmark-start text:name="__RefHeading___etape_2acces_sur_miradore_3"/><text:bookmark-start text:name="etape_2acces_sur_miradore"/>Étape 2 : Accès sur Miradore<text:bookmark-end text:name="__RefHeading___etape_2acces_sur_miradore_3"/><text:bookmark-end text:name="etape_2acces_sur_miradore"/></text:h>
      <text:p text:style-name="Text_20_body">Pour accéder sur Miradore, il faudra disposer d'un compte avec le rôle Admin qui permettra de faire toutes les configurations. Pour ce faire , se rapprocher auprés d'une des Administrateurs de la plateforme (Bu Manager ou Lead Support) pour effectuer la demande.</text:p>
      <text:h text:style-name="Heading_20_3" text:outline-level="3"><text:bookmark-start text:name="__RefHeading___etape_3configuration_android_entreprise_4"/><text:bookmark-start text:name="etape_3configuration_android_entreprise"/>Étape 3 : Configuration (Android Entreprise)<text:bookmark-end text:name="__RefHeading___etape_3configuration_android_entreprise_4"/><text:bookmark-end text:name="etape_3configuration_android_entreprise"/></text:h>
      <text:p text:style-name="Text_20_body">Le paramétrage de Android Entreprise consiste à définir les configurations de base de l’établissement qui sont spécifiques à chaque client. Ces éléments seront par la suite récupérés à l'enrôlement par les TCL pour poursuivre le processus. Pour ce faire merci de procéder comme suite :</text:p>
      <text:list text:style-name="Numbering_20_1" text:continue-numbering="false">
        <text:list-item>
          <text:p text:style-name="Numbering_20_1_Content_First"> Se rendre dans Enrollment -&gt; Android Entreprise</text:p>
        </text:list-item>
        <text:list-item>
          <text:p text:style-name="Numbering_20_1_Content"> Ajuster le champ langage à french</text:p>
        </text:list-item>
        <text:list-item>
          <text:p text:style-name="Numbering_20_1_Content"> Ajuster le time zone (En fonction du Pays du client)</text:p>
        </text:list-item>
        <text:list-item>
          <text:p text:style-name="Numbering_20_1_Content"> Sur Management type, cocher Fully managed pour le contrôle totale des TCL</text:p>
        </text:list-item>
        <text:list-item>
          <text:p text:style-name="Numbering_20_1_Content"> Remplir le champ Enrollment Wi-Fi network (Renseigner le SSID du réseau WIfi d'où les TCL vont se connecter pour enrôlement)</text:p>
        </text:list-item>
        <text:list-item>
          <text:p text:style-name="Numbering_20_1_Content_Last"> Remplir le champ Enrollment Wi-Fi password (Mot de passe du Réseau Wifi)</text:p>
        </text:list-item>
      </text:list>
      <text:p text:style-name="Text_20_body"><text:span text:style-name="underline"><text:span text:style-name="Strong_20_Emphasis">NB :</text:span></text:span>
<text:span text:style-name="Emphasis">Il est important que le SSID et le mot de passe soient conformes et que ce réseau soit celui le plus rapproché des TCL car ces derniers vont utiliser les identifiants pour se connecter et poursuivre l'enrôlement.</text:span></text:p>
      <text:h text:style-name="Heading_20_3" text:outline-level="3"><text:bookmark-start text:name="__RefHeading___etape_4configuration_profiles_5"/><text:bookmark-start text:name="etape_4configuration_profiles"/>Étape 4 : Configuration profiles<text:bookmark-end text:name="__RefHeading___etape_4configuration_profiles_5"/><text:bookmark-end text:name="etape_4configuration_profiles"/></text:h>
      <text:p text:style-name="Text_20_body">Cette étape va permettre de définir les différents outils à déployer sur les TCL. Pour ce faire, merci de suivre les étapes suivantes : </text:p>
      <text:list text:style-name="Numbering_20_1" text:continue-numbering="false">
        <text:list-item>
          <text:p text:style-name="Numbering_20_1_Content_First"> Exporter les configurations d’un site déjà existant comme par exemple (Sensoft) comme suite :   </text:p>
          <text:list text:style-name="Numbering_20_1">
            <text:list-item>
              <text:p text:style-name="Numbering_20_1_Content"> Se rendre dans Management -&gt; Configuration Profiles</text:p>
            </text:list-item>
            <text:list-item>
              <text:p text:style-name="Numbering_20_1_Content"> Sélectionner les éléments ci-dessous : </text:p>
              <text:list text:style-name="Numbering_20_1">
                <text:list-item>
                  <text:p text:style-name="Numbering_20_1_Content"> Cynod kiosk mode/Support</text:p>
                </text:list-item>
                <text:list-item>
                  <text:p text:style-name="Numbering_20_1_Content"> location tracking</text:p>
                </text:list-item>
                <text:list-item>
                  <text:p text:style-name="Numbering_20_1_Content"> location tracking GPS</text:p>
                </text:list-item>
                <text:list-item>
                  <text:p text:style-name="Numbering_20_1_Content"> Restriction/ Support</text:p>
                </text:list-item>
              </text:list>
            </text:list-item>
            <text:list-item>
              <text:p text:style-name="Numbering_20_1_Content"> Cliquer sur Actions -&gt; Export</text:p>
            </text:list-item>
            <text:list-item>
              <text:p text:style-name="Numbering_20_1_Content"> Cliquer download</text:p>
            </text:list-item>
          </text:list>
        </text:list-item>
        <text:list-item>
          <text:p text:style-name="Numbering_20_1_Content_Last"> Une fois les configurations téléchargées, importés ces derniers sur le nouveau site en procédant comme suite <text:span text:style-name="Strong_20_Emphasis">Actions</text:span> -&gt; <text:span text:style-name="Strong_20_Emphasis">Import</text:span>. </text:p>
        </text:list-item>
      </text:list>
      <text:h text:style-name="Heading_20_3" text:outline-level="3"><text:bookmark-start text:name="__RefHeading___etape_5importation_des_applications_6"/><text:bookmark-start text:name="etape_5importation_des_applications"/>Étape 5 : Importation des applications<text:bookmark-end text:name="__RefHeading___etape_5importation_des_applications_6"/><text:bookmark-end text:name="etape_5importation_des_applications"/></text:h>
      <text:p text:style-name="Text_20_body">Cette étape va permettre de charger les applications qui doivent être déployées sur les TCL. Les applications concernées sont Cynod et Barcode Scanner. Pour ce faire, merci de procéder comme suit : </text:p>
      <text:list text:style-name="Numbering_20_1" text:continue-numbering="false">
        <text:list-item>
          <text:p text:style-name="Numbering_20_1_Content_First"> Se rendre vers Management -&gt; Application</text:p>
        </text:list-item>
        <text:list-item>
          <text:p text:style-name="Numbering_20_1_Content"> Cliquer sur add </text:p>
        </text:list-item>
        <text:list-item>
          <text:p text:style-name="Numbering_20_1_Content"> Cliquer sur APK download</text:p>
        </text:list-item>
        <text:list-item>
          <text:p text:style-name="Numbering_20_1_Content"> Cliquer sur next file</text:p>
        </text:list-item>
        <text:list-item>
          <text:p text:style-name="Numbering_20_1_Content"> Importer le fichier cynod/barcode et renseigner les autres champs d’informations</text:p>
        </text:list-item>
        <text:list-item>
          <text:p text:style-name="Numbering_20_1_Content_Last"> Valider la création</text:p>
        </text:list-item>
      </text:list>
      <text:h text:style-name="Heading_20_3" text:outline-level="3"><text:bookmark-start text:name="__RefHeading___etape_6enrollement_devices_7"/><text:bookmark-start text:name="etape_6enrollement_devices"/>Étape 6 : Enrollement devices<text:bookmark-end text:name="__RefHeading___etape_6enrollement_devices_7"/><text:bookmark-end text:name="etape_6enrollement_devices"/></text:h>
      <text:p text:style-name="Text_20_body">Cette partie consiste à intégrer le TCL sur miradore afin de prendre le contrôle total de l’appareil. Pour ce faire : </text:p>
      <text:list text:style-name="Numbering_20_1" text:continue-numbering="false">
        <text:list-item>
          <text:p text:style-name="Numbering_20_1_Content_First"> Allumer le device et se limiter à l’écran d’accueil Bonjour (Veiller à ce que le device ai au minimum 30% de charge avant de poursuivre)</text:p>
        </text:list-item>
        <text:list-item>
          <text:p text:style-name="Numbering_20_1_Content"> Tapoter 6 fois sur l’écran en dessous du Bonjour, le scan du device s’active</text:p>
        </text:list-item>
        <text:list-item>
          <text:p text:style-name="Numbering_20_1_Content"> Sur Miradore, générer un nouveau code Qr pour le device comme suite  : </text:p>
          <text:list text:style-name="Numbering_20_1">
            <text:list-item>
              <text:p text:style-name="Numbering_20_1_Content"> Se rendre dans Management -&gt; device -&gt; Add Enroll Device</text:p>
            </text:list-item>
            <text:list-item>
              <text:p text:style-name="Numbering_20_1_Content"> Cliquer sur Android ensuite sur Fully Managed</text:p>
            </text:list-item>
            <text:list-item>
              <text:p text:style-name="Numbering_20_1_Content"> Sélectionner le User qui est entrain de faire l'opération d’enrôlement</text:p>
            </text:list-item>
            <text:list-item>
              <text:p text:style-name="Numbering_20_1_Content"> Un code QR va s’afficher à l’écran</text:p>
            </text:list-item>
          </text:list>
        </text:list-item>
        <text:list-item>
          <text:p text:style-name="Numbering_20_1_Content"> Reprendre le TCL et scanner le code Qr (Aprés le scan du code QR, le TCL doit automatiquement se connecter sur le réseau wifi défini initialement sur Android Device, dans le cas échéant reprendre le processus)</text:p>
        </text:list-item>
        <text:list-item>
          <text:p text:style-name="Numbering_20_1_Content"> Suivre et valider les différentes étapes de l'enrôlement pour terminer l’écran d’accueil du TCL</text:p>
        </text:list-item>
        <text:list-item>
          <text:p text:style-name="Numbering_20_1_Content"> Rafraichir ou consulter à nouveau la liste des devices sur Miradore pour rechercher le nouveau TCL qui vient d’être enrôlé  </text:p>
        </text:list-item>
        <text:list-item>
          <text:p text:style-name="Numbering_20_1_Content_Last"> Vérifier et mettre à jour si nécessaire la version android du TCL comme suite Paramètres -&gt; Système -&gt; Mise à jour Système (vers Android 11)</text:p>
        </text:list-item>
      </text:list>
      <text:h text:style-name="Heading_20_3" text:outline-level="3"><text:bookmark-start text:name="__RefHeading___etape_6configurations_supplementaires_8"/><text:bookmark-start text:name="etape_6configurations_supplementaires"/>Étape 6 : Configurations supplémentaires<text:bookmark-end text:name="__RefHeading___etape_6configurations_supplementaires_8"/><text:bookmark-end text:name="etape_6configurations_supplementaires"/></text:h>
      <text:p text:style-name="Text_20_body">Cette partie consiste à faire des configurations minimales sur le TCL avant de passer au déploiement des outils. Pour ce faire, merci de procéder comme suit :</text:p>
      <text:list text:style-name="Numbering_20_1" text:continue-numbering="false">
        <text:list-item>
          <text:p text:style-name="Numbering_20_1_Content_First"> Liste numérotéeDésactiver le mode Feed</text:p>
          <text:list text:style-name="Numbering_20_1">
            <text:list-item>
              <text:p text:style-name="Numbering_20_1_Content"> Se rendre vers paramètre -&gt; écran d’accueil et écran de verrouillage -&gt; paramètre de l'écran d’accueil </text:p>
            </text:list-item>
            <text:list-item>
              <text:p text:style-name="Numbering_20_1_Content"> Décocher Google feed</text:p>
            </text:list-item>
          </text:list>
        </text:list-item>
        <text:list-item>
          <text:p text:style-name="Numbering_20_1_Content"> Liste numérotéeSuppression raccourcies écran de verrouillage</text:p>
          <text:list text:style-name="Numbering_20_1">
            <text:list-item>
              <text:p text:style-name="Numbering_20_1_Content"> Se rendre vers paramètre -&gt; écran d’accueil et écran de verrouillage -&gt; raccourcis de l'écran de verrouillage</text:p>
            </text:list-item>
            <text:list-item>
              <text:p text:style-name="Numbering_20_1_Content"> Désactivez l’option</text:p>
            </text:list-item>
          </text:list>
        </text:list-item>
        <text:list-item>
          <text:p text:style-name="Numbering_20_1_Content"> Liste numérotéeActiver le mode sombre pour économiser la batterie. Pour ce faire :</text:p>
          <text:list text:style-name="Numbering_20_1">
            <text:list-item>
              <text:p text:style-name="Numbering_20_1_Content"> Se rendre vers paramètre -&gt; affichage -&gt; mode sombre</text:p>
            </text:list-item>
            <text:list-item>
              <text:p text:style-name="Numbering_20_1_Content"> Activer l’option</text:p>
            </text:list-item>
          </text:list>
        </text:list-item>
        <text:list-item>
          <text:p text:style-name="Numbering_20_1_Content"> Liste numérotéeSupprimer tous les raccourcie sur l’écran d’accueil du device</text:p>
          <text:list text:style-name="Numbering_20_1">
            <text:list-item>
              <text:p text:style-name="Numbering_20_1_Content"> Faire un appui long sur l’icon concernée</text:p>
            </text:list-item>
            <text:list-item>
              <text:p text:style-name="Numbering_20_1_Content_Last"> Glisser l’icon vers le libellé supprimer en haut à droite de votre écran</text:p>
            </text:list-item>
          </text:list>
        </text:list-item>
      </text:list>
      <text:p text:style-name="Text_20_body"><text:span text:style-name="underline"><text:span text:style-name="Strong_20_Emphasis">NB :</text:span></text:span>
<text:span text:style-name="Emphasis">Ne garder sur la page d'accueil que les icons Téléphone et Paramétrage</text:span></text:p>
      <text:h text:style-name="Heading_20_3" text:outline-level="3"><text:bookmark-start text:name="__RefHeading___etape_7deploiement_des_applications_9"/><text:bookmark-start text:name="etape_7deploiement_des_applications"/>Étape 7 : Déploiement des applications<text:bookmark-end text:name="__RefHeading___etape_7deploiement_des_applications_9"/><text:bookmark-end text:name="etape_7deploiement_des_applications"/></text:h>
      <text:p text:style-name="Text_20_body">Cette partie consiste à déployer les applications et les profils de configuration sur le TCL :</text:p>
      <text:list text:style-name="Numbering_20_1" text:continue-numbering="false">
        <text:list-item>
          <text:p text:style-name="LastListParagraph_Numbering_20_1_Content_First"> Liste numérotéeInstallation des applications </text:p>
        </text:list-item>
      </text:list>
      <text:p text:style-name="Text_20_body">Démarrer d’abords avec Cynod et Barcode :</text:p>
      <text:list text:style-name="Numbering_20_1" text:continue-numbering="false">
        <text:list-item>
          <text:p text:style-name="Numbering_20_1_Content_First"> Se rendre sur Management Device -&gt; Devices -&gt; Sélectionner le TCL</text:p>
        </text:list-item>
        <text:list-item>
          <text:p text:style-name="Numbering_20_1_Content"> Cliquer sur deploy application</text:p>
        </text:list-item>
        <text:list-item>
          <text:p text:style-name="Numbering_20_1_Content"> Cocher les applications (cynod et barcode scanner)</text:p>
        </text:list-item>
        <text:list-item>
          <text:p text:style-name="Numbering_20_1_Content"> Cliquer sur deploy</text:p>
        </text:list-item>
        <text:list-item>
          <text:p text:style-name="Numbering_20_1_Content"> Vérifier que les applications sont bien installées sur le device</text:p>
        </text:list-item>
        <text:list-item>
          <text:p text:style-name="Numbering_20_1_Content"> Déploiement des configurations profiles  : </text:p>
        </text:list-item>
        <text:list-item>
          <text:p text:style-name="Numbering_20_1_Content"> Sélectionner le device dans la liste -&gt; deploy -&gt; configuration profiles</text:p>
        </text:list-item>
        <text:list-item>
          <text:p text:style-name="Numbering_20_1_Content"> Sélectionner :  </text:p>
          <text:list text:style-name="Numbering_20_1">
            <text:list-item>
              <text:p text:style-name="Numbering_20_1_Content"> location tracking (outil de Tracking)</text:p>
            </text:list-item>
            <text:list-item>
              <text:p text:style-name="Numbering_20_1_Content"> location tracking GPS (Outil de Tracking)</text:p>
            </text:list-item>
            <text:list-item>
              <text:p text:style-name="Numbering_20_1_Content"> 4 number passcode / support (Permettre de définir un code Pin de déverrouillage du TCL)  .</text:p>
            </text:list-item>
          </text:list>
        </text:list-item>
        <text:list-item>
          <text:p text:style-name="Numbering_20_1_Content"> Valider</text:p>
        </text:list-item>
        <text:list-item>
          <text:p text:style-name="Numbering_20_1_Content"> Déploiement couche de sécurité :</text:p>
        </text:list-item>
        <text:list-item>
          <text:p text:style-name="Numbering_20_1_Content"> Sélectionner le device dans la liste -&gt; deploy -&gt; configuration profiles</text:p>
        </text:list-item>
        <text:list-item>
          <text:p text:style-name="Numbering_20_1_Content"> Sélectionner : </text:p>
          <text:list text:style-name="Numbering_20_1">
            <text:list-item>
              <text:p text:style-name="Numbering_20_1_Content"> Mode Kiosk (Attention !!! Sur demande et confirmation par le chef du projet) ou </text:p>
            </text:list-item>
            <text:list-item>
              <text:p text:style-name="Numbering_20_1_Content"> Mode restriction (Attention !!! Sur demande et confirmation par le chef du projet)</text:p>
            </text:list-item>
          </text:list>
        </text:list-item>
        <text:list-item>
          <text:p text:style-name="Numbering_20_1_Content_Last"> Valider</text:p>
        </text:list-item>
      </text:list>
      <text:p text:style-name="Text_20_body"><text:span text:style-name="underline"><text:span text:style-name="Strong_20_Emphasis">NB :</text:span></text:span>
<text:span text:style-name="Emphasis">Ne jamais installer les couches de sécurité sur le même device au risque de remettre le device en mode d’usine et reprendre le processus d'enrôlement.
</text:span></text:p>
      <text:h text:style-name="Heading_20_3" text:outline-level="3"><text:bookmark-start text:name="__RefHeading___etape_8invitation_des_utilisateurs_10"/><text:bookmark-start text:name="etape_8invitation_des_utilisateurs"/>Étape 8 : Invitation des utilisateurs<text:bookmark-end text:name="__RefHeading___etape_8invitation_des_utilisateurs_10"/><text:bookmark-end text:name="etape_8invitation_des_utilisateurs"/></text:h>
      <text:p text:style-name="Text_20_body">Cette étape consiste à inviter les membres concernés en interne sur le nouveau projet du client. Pour ce faire, merci de procéder comme suit : </text:p>
      <text:list text:style-name="Numbering_20_1" text:continue-numbering="false">
        <text:list-item>
          <text:p text:style-name="Numbering_20_1_Content_First"> Se rendre vers Systeme</text:p>
        </text:list-item>
        <text:list-item>
          <text:p text:style-name="Numbering_20_1_Content"> Cliquer sur autorisations</text:p>
        </text:list-item>
        <text:list-item>
          <text:p text:style-name="Numbering_20_1_Content"> Cliquer sur inviter un utilisateur</text:p>
        </text:list-item>
        <text:list-item>
          <text:p text:style-name="Numbering_20_1_Content"> Remplir le champs adresse mail (mail du User à inviter)</text:p>
        </text:list-item>
        <text:list-item>
          <text:p text:style-name="Numbering_20_1_Content"> Attribuer à l'utilisateur le rôle qui lui convient en choisissant soit :</text:p>
          <text:list text:style-name="Numbering_20_1">
            <text:list-item>
              <text:p text:style-name="Numbering_20_1_Content"> Administrater</text:p>
            </text:list-item>
            <text:list-item>
              <text:p text:style-name="Numbering_20_1_Content"> Éditeur</text:p>
            </text:list-item>
            <text:list-item>
              <text:p text:style-name="Numbering_20_1_Content"> Lecteur</text:p>
            </text:list-item>
          </text:list>
        </text:list-item>
        <text:list-item>
          <text:p text:style-name="Numbering_20_1_Content_Last"> Cliquer sur invitation</text:p>
        </text:list-item>
      </text:list>
      <text:p text:style-name="Text_20_body"><text:span text:style-name="underline"><text:span text:style-name="Strong_20_Emphasis">Remarque :</text:span></text:span>
<text:span text:style-name="Emphasis">Pour avoir accés à l'ensemble des fonctionnalités de Miradore et effectuer convenablement les configurations, il est impératif que la licence projet du client soit activé (Se rapprocher de l'équipe Administration Sensoft pour l'achat). A défaut, Miradore offre une période d'essai limitée à 15 jours qui une alternative pour bien paramétrer les TCL avant l'achat de la licenc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procedure:checkmaterieltcl</dc:title>
  </office:meta>
</office:document-meta>
</file>