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94dda219df507959e8d7e08d9a34e4.png"/>
  <manifest:file-entry manifest:media-type="image/png" manifest:full-path="Pictures/e61a603a3359855baa153fb50d08ff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clientjasper"/><text:bookmark-start text:name="__RefHeading___parametrage_nouveau_client_1"/><text:bookmark-start text:name="parametrage_nouveau_client"/>PARAMETRAGE NOUVEAU CLIENT<text:bookmark-end text:name="__RefHeading___parametrage_nouveau_client_1"/><text:bookmark-end text:name="parametrage_nouveau_client"/></text:h>
      <text:p text:style-name="Text_20_body">L'objet de cette partie est de définir les différentes étapes pour configurer un nouveau client Cynod sur jasperserver. 
Pour ce faire, merci de suivre les étapes suivantes : </text:p>
      <text:p text:style-name="Text_20_body">Prenons l’exemple du client SODIGAZ</text:p>
      <text:h text:style-name="Heading_20_3" text:outline-level="3"><text:bookmark-start text:name="__RefHeading___etape_1configuration_source_de_donnees_2"/><text:bookmark-start text:name="etape_1configuration_source_de_donnees"/>Étape 1 : CONFIGURATION SOURCE DE DONNÉES<text:bookmark-end text:name="__RefHeading___etape_1configuration_source_de_donnees_2"/><text:bookmark-end text:name="etape_1configuration_source_de_donnees"/></text:h>
      <text:p text:style-name="Text_20_body">Cette étape permet de configurer la data source en occurrence un objet établissant une connexion vers la base de données du client.</text:p>
      <text:list text:style-name="List_20_1" text:continue-numbering="false">
        <text:list-item>
          <text:p text:style-name="List_20_1_Content_First"> Chemin d'accès : Cynod =&gt; Ressources =&gt; datasources =&gt; prod </text:p>
        </text:list-item>
        <text:list-item>
          <text:p text:style-name="List_20_1_Content_Last"> Nomenclature de la source de données : Majuscule =&gt; SODIGAZ</text:p>
        </text:list-item>
      </text:list>
      <text:p text:style-name="Text_20_body"><text:span text:style-name="Strong_20_Emphasis">Procédure  :</text:span></text:p>
      <text:p text:style-name="Text_20_body">Dans le répertoire prod, ajouter un dossier portant le même nom que celui du client 
Faire un clique droit sur le répertoire SODIGAZ =&gt;  Ajouter une ressource =&gt; source de données</text:p>
      <text:p text:style-name="Text_20_body">Nous allons par la suite définir le type et les propriétés de la source de données comme suite : </text:p>
      <text:list text:style-name="List_20_1" text:continue-numbering="false">
        <text:list-item>
          <text:p text:style-name="List_20_1_Content_First"> Pilote : Mysql (org.mariadb.jdbc.Driver)</text:p>
        </text:list-item>
        <text:list-item>
          <text:p text:style-name="List_20_1_Content"> Hôte (Obligatoire) : (Sur demande au niveau de l’équipe l’infra)</text:p>
        </text:list-item>
        <text:list-item>
          <text:p text:style-name="List_20_1_Content"> Port (Obligatoire) : (Sur demande au niveau de l’équipe l’infra)</text:p>
        </text:list-item>
        <text:list-item>
          <text:p text:style-name="List_20_1_Content"> Base de données (obligatoire) : cynod_nomclient (cynod_sodigaz)</text:p>
        </text:list-item>
        <text:list-item>
          <text:p text:style-name="List_20_1_Content"> URL (obligatoire) : (Remplissage automatique en fonction de l’hôte et du port)</text:p>
        </text:list-item>
        <text:list-item>
          <text:p text:style-name="List_20_1_Content"> Nom d’utilisateur : (Sur demande au niveau de l’équipe l’infra)</text:p>
        </text:list-item>
        <text:list-item>
          <text:p text:style-name="List_20_1_Content"> Mot de passe : (Sur demande au niveau de l’équipe l’infra)</text:p>
        </text:list-item>
        <text:list-item>
          <text:p text:style-name="List_20_1_Content_Last"> Fuseau horaire : Utiliser la configuration de la base de données</text:p>
        </text:list-item>
      </text:list>
      <text:p text:style-name="Text_20_body"><draw:frame draw:style-name="media" draw:name="0" text:anchor-type="as-char" draw:z-index="0" svg:width="10.583333333333cm" svg:height="7.6109929078014cm"><draw:image xlink:href="Pictures/b394dda219df507959e8d7e08d9a34e4.png" xlink:type="simple" xlink:show="embed" xlink:actuate="onLoad"/></draw:frame></text:p>
      <text:h text:style-name="Heading_20_3" text:outline-level="3"><text:bookmark-start text:name="__RefHeading___etape_2parametrage_input_controls_3"/><text:bookmark-start text:name="etape_2parametrage_input_controls"/>Étape 2 :  PARAMÉTRAGE INPUT CONTROLS<text:bookmark-end text:name="__RefHeading___etape_2parametrage_input_controls_3"/><text:bookmark-end text:name="etape_2parametrage_input_controls"/></text:h>
      <text:p text:style-name="Text_20_body">Cette étape permet de définir les paramètres d’entrées attendus (Obligatoire ou non) pour l'exécution du rapport jasper</text:p>
      <text:list text:style-name="List_20_1" text:continue-numbering="false">
        <text:list-item>
          <text:p text:style-name="List_20_1_Content_First"> Chemin d'accès : Cynod =&gt; Ressources =&gt; InputControls =&gt; Projet du client ou Générique </text:p>
        </text:list-item>
        <text:list-item>
          <text:p text:style-name="List_20_1_Content_Last"> Nomenclature : (A fournir par l’équipe conception support ou BI) </text:p>
        </text:list-item>
      </text:list>
      <text:p text:style-name="Text_20_body"><text:span text:style-name="Strong_20_Emphasis">Procédure  :</text:span>
Pour ce faire, merci de suivre les étapes suivants : </text:p>
      <text:list text:style-name="Numbering_20_1" text:continue-numbering="false">
        <text:list-item>
          <text:p text:style-name="Numbering_20_1_Content_First"> Faire un click droit sur le dossier InputControls et ajouter un nouveau dossier portant le nom du client en Majuscule (Dans notre cas SODIGAZ),</text:p>
        </text:list-item>
        <text:list-item>
          <text:p text:style-name="Numbering_20_1_Content"> Copier les paramètres d’entrées d’un autre répertoire existant et coller dans le nouveau dossier SODIGAZ</text:p>
        </text:list-item>
        <text:list-item>
          <text:p text:style-name="Numbering_20_1_Content"> Modifier le paramétrage de la data source de tous les inputControls du dossier SODIGAZ comme suite : </text:p>
          <text:list text:style-name="List_20_1">
            <text:list-item>
              <text:p text:style-name="List_20_1_Content"> Se positionner sur un paramètre d'entrée exemple carte et cliquer sur modifier </text:p>
            </text:list-item>
            <text:list-item>
              <text:p text:style-name="List_20_1_Content"> Faire suivant jusqu’à la rubrique associer une source de données à la requête </text:p>
            </text:list-item>
            <text:list-item>
              <text:p text:style-name="List_20_1_Content"> Cocher le bouton sélectionner la source de données dans le référentiel </text:p>
            </text:list-item>
            <text:list-item>
              <text:p text:style-name="List_20_1_Content"> Parcourir et sélectionner la data source du client Sodigaz</text:p>
            </text:list-item>
            <text:list-item>
              <text:p text:style-name="List_20_1_Content_Last"> Faire suivant et enregistrer les modifications</text:p>
            </text:list-item>
          </text:list>
        </text:list-item>
      </text:list>
      <text:p text:style-name="Text_20_body">Même procédure pour les autres paramètres d'entrées du dossier SODIGAZ.</text:p>
      <text:h text:style-name="Heading_20_3" text:outline-level="3"><text:bookmark-start text:name="__RefHeading___etape_3parametrage_du_reports_4"/><text:bookmark-start text:name="etape_3parametrage_du_reports"/>Étape 3 : PARAMÉTRAGE DU REPORTS<text:bookmark-end text:name="__RefHeading___etape_3parametrage_du_reports_4"/><text:bookmark-end text:name="etape_3parametrage_du_reports"/></text:h>
      <text:p text:style-name="Text_20_body">Le dossier reports est censé contenir tous les exécutables permettant d’exploiter les données d’un rapport souhaité. </text:p>
      <text:list text:style-name="List_20_1" text:continue-numbering="false">
        <text:list-item>
          <text:p text:style-name="List_20_1_Content_First"> Chemin d'accès : Cynod =&gt; Reports =&gt; InputControls =&gt; Projet du client</text:p>
        </text:list-item>
        <text:list-item>
          <text:p text:style-name="List_20_1_Content_Last"> Nomenclature du répertoire client : Majuscule =&gt; SODIGAZ</text:p>
        </text:list-item>
      </text:list>
      <text:p text:style-name="Text_20_body"><text:span text:style-name="underline"><text:span text:style-name="Strong_20_Emphasis">Procédure  :</text:span></text:span>
Pour ce faire, merci de suivre les étapes suivants : </text:p>
      <text:list text:style-name="Numbering_20_1" text:continue-numbering="false">
        <text:list-item>
          <text:p text:style-name="Numbering_20_1_Content_First"> Faire un click droit sur le dossier Reports et ajouter un nouveau dossier portant le nom du client en Majuscule (Dans notre cas SODIGAZ),</text:p>
        </text:list-item>
        <text:list-item>
          <text:p text:style-name="Numbering_20_1_Content"> Copier les rapports d’un autre répertoire existant et coller dans le nouveau dossier SODIGAZ ou bien, se référer aux informations fournies dans le ticket de paramétrage </text:p>
        </text:list-item>
        <text:list-item>
          <text:p text:style-name="Numbering_20_1_Content"> Faire un clique droit sur chaque rapport et cliquer sur modifier </text:p>
        </text:list-item>
        <text:list-item>
          <text:p text:style-name="Numbering_20_1_Content"> Se rendre dans la rubrique contrôles et ressources pour mettre à jour les paramètres d’entrés du rapport (Si le rapport présente des données en entrées,  il suffira dans ce cas de cliquer sur le lien du paramétre d’entrée existant pour choisir le bon inputControls configurer pour ce client SODIGAZ)</text:p>
        </text:list-item>
        <text:list-item>
          <text:p text:style-name="Numbering_20_1_Content_Last"> Enfin se rendre dans la rubrique source de données pour mettre à jour la data source du rapport.</text:p>
        </text:list-item>
      </text:list>
      <text:h text:style-name="Heading_20_3" text:outline-level="3"><text:bookmark-start text:name="__RefHeading___etape_4mise_a_jour_cote_back_office_plateforme_cynod_5"/><text:bookmark-start text:name="etape_4mise_a_jour_cote_back_office_plateforme_cynod"/>Étape 4 : Mise à jour côté Back Office (plateforme Cynod)<text:bookmark-end text:name="__RefHeading___etape_4mise_a_jour_cote_back_office_plateforme_cynod_5"/><text:bookmark-end text:name="etape_4mise_a_jour_cote_back_office_plateforme_cynod"/></text:h>
      <text:p text:style-name="Text_20_body">Cette dernière étape consiste à afficher tous les états jasper du client nouvellement configurés sur le module reporting de la plateforme Cynod. </text:p>
      <text:p text:style-name="Text_20_body">Pour ce faire, nous allons d'abord définir les paramètres du serveur de reporting Cynod établissant une communication avec le projet du client jasperserver et enfin effectuer la mise à jour de la liste des états Cynod.</text:p>
      <text:list text:style-name="List_20_1" text:continue-numbering="false">
        <text:list-item>
          <text:p text:style-name="LastListParagraph_List_20_1_Content_First"> Liste à puceChemin d'accès : Plateforme Cynod =&gt; Paramétrage =&gt; Paramétrage report =&gt; Paramétrage</text:p>
        </text:list-item>
      </text:list>
      <text:p text:style-name="Text_20_body"><text:span text:style-name="underline"><text:span text:style-name="Strong_20_Emphasis">Procédure :</text:span></text:span>
Pour ce faire, merci de suivre les étapes suivants : </text:p>
      <text:p text:style-name="Text_20_body">1 - Paramétrage du serveur reporting de Cynod</text:p>
      <text:p text:style-name="Preformatted_20_Text">A - Dans Paramétrage, cliquer sur la rubrique serveur reporting, <text:line-break/>B - Cliquer sur modifier et remplir les champs comme suite :<text:s text:c="2"/><text:line-break/><text:s text:c="2"/>* IDENTIFIANT : Saisir l’identifiant de connexion vers jasperserver =&gt; cynod<text:line-break/><text:s text:c="2"/>* MOT DE PASSE : Saisir le password de l’identifiant cynod sur jasperserver =&gt; JasperCynod2023<text:line-break/><text:s text:c="2"/>* CHEMIN RELATIF : Indiquer le chemin du répertoire Reports sur jasperserver =&gt; /CYNOD/reports/SODIGAZ<text:line-break/><text:s text:c="2"/>* URL SERVEUR : Saisir l’url de jasperserver =&gt; https://jasperserver.cynod.net/jasperserver/rest_v2/</text:p>
      <text:p text:style-name="Preformatted_20_Text">C - Enregistrer les modifications apportées (Voir exemple ci-dessous)</text:p>
      <text:p text:style-name="Text_20_body"><draw:frame draw:style-name="media" draw:name="1" text:anchor-type="as-char" draw:z-index="1" svg:width="10.583333333333cm" svg:height="3.8016922639363cm"><draw:image xlink:href="Pictures/e61a603a3359855baa153fb50d08fff2.png" xlink:type="simple" xlink:show="embed" xlink:actuate="onLoad"/></draw:frame></text:p>
      <text:p text:style-name="Text_20_body">2 - Mise à jour de la liste des états Cynod</text:p>
      <text:p text:style-name="Preformatted_20_Text">A - Cliquer sur la rubrique Droits d'accès<text:line-break/>B - Cliquer sur le bouton Chargement &amp; Mise à jour</text:p>
      <text:p text:style-name="Text_20_body">Après cela, vous pouvez constater que la liste des états est à présent mise à jour avec tous les rapports configurés pour le client.</text:p>
      <text:h text:style-name="Heading_20_4" text:outline-level="4"><text:bookmark-start text:name="__RefHeading___pre_requis_6"/><text:bookmark-start text:name="pre_requis"/>Pre requis<text:bookmark-end text:name="__RefHeading___pre_requis_6"/><text:bookmark-end text:name="pre_requis"/></text:h>
      <text:list text:style-name="Numbering_20_1" text:continue-numbering="false">
        <text:list-item>
          <text:p text:style-name="Numbering_20_1_Content_First"> Disposer d'un accès sur jasperserver</text:p>
        </text:list-item>
        <text:list-item>
          <text:p text:style-name="Numbering_20_1_Content_Last"> Disposer d'un accès vers la plateforme du Client Cyno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newclientjasper</dc:title>
  </office:meta>
</office:document-meta>
</file>