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0dc34f35629d736e9d41babd26c38e.png"/>
  <manifest:file-entry manifest:media-type="image/png" manifest:full-path="Pictures/696aeb6f990796f895ee5a974efc47d9.png"/>
  <manifest:file-entry manifest:media-type="image/png" manifest:full-path="Pictures/cbf156279f3f74bd9c9f9f20ab646951.png"/>
  <manifest:file-entry manifest:media-type="image/png" manifest:full-path="Pictures/6361fbdca2835567343688325f021dff.png"/>
  <manifest:file-entry manifest:media-type="image/png" manifest:full-path="Pictures/9328e792d9522e6a89d770c3930660af.png"/>
  <manifest:file-entry manifest:media-type="image/png" manifest:full-path="Pictures/49e7d5091280cf5aa95474457320edea.png"/>
  <manifest:file-entry manifest:media-type="image/png" manifest:full-path="Pictures/880b5fb70b05e90d8f28a8123880ba69.png"/>
  <manifest:file-entry manifest:media-type="image/png" manifest:full-path="Pictures/27497a0c245fbb9d432ad8d35eab67bc.png"/>
  <manifest:file-entry manifest:media-type="image/png" manifest:full-path="Pictures/d54707d76a4527bcd86409b8bc0630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cence4j"/><text:bookmark-start text:name="__RefHeading___generation_des_licences_avec_licence_4j_et_deploiement_sur_le_serveur_1"/><text:bookmark-start text:name="generation_des_licences_avec_licence_4j_et_deploiement_sur_le_serveur"/>Génération des licences avec licence 4J et déploiement sur le serveur<text:bookmark-end text:name="__RefHeading___generation_des_licences_avec_licence_4j_et_deploiement_sur_le_serveur_1"/><text:bookmark-end text:name="generation_des_licences_avec_licence_4j_et_deploiement_sur_le_serveur"/></text:h>
      <text:p text:style-name="Text_20_body">Le présent guide comporte les étapes à suivre pour la génération de licences avec l’outil <text:span text:style-name="Source_20_Text">licence 4J - Licence Manager</text:span> qui est installé sur un serveur distant. </text:p>
      <text:h text:style-name="Heading_20_3" text:outline-level="3"><text:bookmark-start text:name="__RefHeading___etape_1se_connecter_au_serveur_de_licence_2"/><text:bookmark-start text:name="etape_1se_connecter_au_serveur_de_licence"/>Étape 1 : Se connecter au Serveur de licence<text:bookmark-end text:name="__RefHeading___etape_1se_connecter_au_serveur_de_licence_2"/><text:bookmark-end text:name="etape_1se_connecter_au_serveur_de_licence"/></text:h>
      <text:p text:style-name="Text_20_body">Pour accéder au serveur de licence, faire la demande à <text:span text:style-name="Strong_20_Emphasis">l’équipe Infra</text:span> qui vous fournira sur ce point les informations nécessaires pour vous connecter par VNC au serveur de licence installé sur une distribution Linux disposant d’une interface graphique.  </text:p>
      <text:h text:style-name="Heading_20_3" text:outline-level="3"><text:bookmark-start text:name="__RefHeading___etape_2demarrage_de_l_application_de_gestion_3"/><text:bookmark-start text:name="etape_2demarrage_de_l_application_de_gestion"/>Étape 2 : Démarrage de l'application de gestion<text:bookmark-end text:name="__RefHeading___etape_2demarrage_de_l_application_de_gestion_3"/><text:bookmark-end text:name="etape_2demarrage_de_l_application_de_gestion"/></text:h>
      <text:p text:style-name="Text_20_body">Une fois connecté sur le serveur, merci de procéder comme suite :</text:p>
      <text:list text:style-name="Numbering_20_1" text:continue-numbering="false">
        <text:list-item>
          <text:p text:style-name="Numbering_20_1_Content_First"> Se positionner via ligne de commande terminal, sur le répertoire ou se trouve le JAR de l'application licence <text:span text:style-name="Strong_20_Emphasis">cd opt/licence4J-licence-manager</text:span></text:p>
        </text:list-item>
        <text:list-item>
          <text:p text:style-name="Numbering_20_1_Content_Last"> Executer la commande suivante pour lancer l’application <text:span text:style-name="Strong_20_Emphasis">java -jar LICENSE4J-License-Manager.jar</text:span></text:p>
        </text:list-item>
      </text:list>
      <text:h text:style-name="Heading_20_3" text:outline-level="3"><text:bookmark-start text:name="__RefHeading___etape_3creer_un_produit_4"/><text:bookmark-start text:name="etape_3creer_un_produit"/>Étape 3 : Créer un produit<text:bookmark-end text:name="__RefHeading___etape_3creer_un_produit_4"/><text:bookmark-end text:name="etape_3creer_un_produit"/></text:h>
      <text:p text:style-name="Text_20_body">Le produit représente la solution sur laquelle une gestion des licences doit être effectuée. Pour ce faire, merci de procéder comme suite :</text:p>
      <text:list text:style-name="Numbering_20_1" text:continue-numbering="false">
        <text:list-item>
          <text:p text:style-name="Numbering_20_1_Content_First"> Cliquer sur Database Storage</text:p>
        </text:list-item>
        <text:list-item>
          <text:p text:style-name="Numbering_20_1_Content"> Sélectionner le menu product</text:p>
        </text:list-item>
        <text:list-item>
          <text:p text:style-name="Numbering_20_1_Content_Last"> Cliquer Create new product.</text:p>
        </text:list-item>
      </text:list>
      <text:p text:style-name="Text_20_body"><draw:frame draw:style-name="media" draw:name="0" text:anchor-type="as-char" draw:z-index="0" svg:width="10.583333333333cm" svg:height="4.7099586288416cm"><draw:image xlink:href="Pictures/2b0dc34f35629d736e9d41babd26c38e.png" xlink:type="simple" xlink:show="embed" xlink:actuate="onLoad"/></draw:frame></text:p>
      <text:h text:style-name="Heading_20_3" text:outline-level="3"><text:bookmark-start text:name="__RefHeading___etape_4creer_une_nouvelle_licence_5"/><text:bookmark-start text:name="etape_4creer_une_nouvelle_licence"/>Étape 4 : Créer une nouvelle licence<text:bookmark-end text:name="__RefHeading___etape_4creer_une_nouvelle_licence_5"/><text:bookmark-end text:name="etape_4creer_une_nouvelle_licence"/></text:h>
      <text:p text:style-name="Text_20_body">Pour créer une nouvelle licence, un produit doit être déjà créé et disponible sur l’application licence4J Licence Manager. Pour ce faire, merci de faire comme suite :</text:p>
      <text:list text:style-name="Numbering_20_1" text:continue-numbering="false">
        <text:list-item>
          <text:p text:style-name="Numbering_20_1_Content_First"> Se positionner sur le produit pour lequel nous souhaitons créer une licence et faire un clique droit</text:p>
        </text:list-item>
        <text:list-item>
          <text:p text:style-name="Numbering_20_1_Content_Last"> Choisir Generate new licence.</text:p>
        </text:list-item>
      </text:list>
      <text:h text:style-name="Heading_20_3" text:outline-level="3"><text:bookmark-start text:name="__RefHeading___etape_5renseigner_le_client_6"/><text:bookmark-start text:name="etape_5renseigner_le_client"/>Étape 5 : Renseigner le client<text:bookmark-end text:name="__RefHeading___etape_5renseigner_le_client_6"/><text:bookmark-end text:name="etape_5renseigner_le_client"/></text:h>
      <text:p text:style-name="Text_20_body">Une fois sur generate new licence, passer à l'étape suivante :</text:p>
      <text:list text:style-name="Numbering_20_1" text:continue-numbering="false">
        <text:list-item>
          <text:p text:style-name="Numbering_20_1_Content_First"> Renseigner les champs du formulaire <text:span text:style-name="Strong_20_Emphasis">user information</text:span> (les champs <text:span text:style-name="Strong_20_Emphasis">full name</text:span> et <text:span text:style-name="Strong_20_Emphasis">Registered to</text:span> sont obligatoirement).</text:p>
        </text:list-item>
        <text:list-item>
          <text:p text:style-name="Numbering_20_1_Content_Last"> Cliquer sur <text:span text:style-name="Strong_20_Emphasis">suivant</text:span></text:p>
        </text:list-item>
      </text:list>
      <text:p text:style-name="Text_20_body"><draw:frame draw:style-name="media" draw:name="1" text:anchor-type="as-char" draw:z-index="1" svg:width="10.583333333333cm" svg:height="4.9615270350564cm"><draw:image xlink:href="Pictures/696aeb6f990796f895ee5a974efc47d9.png" xlink:type="simple" xlink:show="embed" xlink:actuate="onLoad"/></draw:frame></text:p>
      <text:h text:style-name="Heading_20_3" text:outline-level="3"><text:bookmark-start text:name="__RefHeading___etape_6renseigner_le_type_de_licence_7"/><text:bookmark-start text:name="etape_6renseigner_le_type_de_licence"/>Étape 6 : Renseigner le type de licence<text:bookmark-end text:name="__RefHeading___etape_6renseigner_le_type_de_licence_7"/><text:bookmark-end text:name="etape_6renseigner_le_type_de_licence"/></text:h>
      <text:list text:style-name="Numbering_20_1" text:continue-numbering="false">
        <text:list-item>
          <text:p text:style-name="Numbering_20_1_Content_First"> Se positionner sur la section <text:span text:style-name="Strong_20_Emphasis">license type</text:span></text:p>
        </text:list-item>
        <text:list-item>
          <text:p text:style-name="Numbering_20_1_Content"> Cocher <text:span text:style-name="Strong_20_Emphasis">License Text</text:span></text:p>
        </text:list-item>
        <text:list-item>
          <text:p text:style-name="Numbering_20_1_Content_Last"> Faire <text:span text:style-name="Strong_20_Emphasis">suivant</text:span></text:p>
        </text:list-item>
      </text:list>
      <text:p text:style-name="Text_20_body"><draw:frame draw:style-name="media" draw:name="2" text:anchor-type="as-char" draw:z-index="2" svg:width="10.583333333333cm" svg:height="4.7099586288416cm"><draw:image xlink:href="Pictures/cbf156279f3f74bd9c9f9f20ab646951.png" xlink:type="simple" xlink:show="embed" xlink:actuate="onLoad"/></draw:frame></text:p>
      <text:h text:style-name="Heading_20_3" text:outline-level="3"><text:bookmark-start text:name="__RefHeading___etape_7renseigner_les_attributs_et_la_duree_de_la_validitee_8"/><text:bookmark-start text:name="etape_7renseigner_les_attributs_et_la_duree_de_la_validitee"/>Étape 7 : Renseigner les attributs et la durée de la validitée<text:bookmark-end text:name="__RefHeading___etape_7renseigner_les_attributs_et_la_duree_de_la_validitee_8"/><text:bookmark-end text:name="etape_7renseigner_les_attributs_et_la_duree_de_la_validitee"/></text:h>
      <text:p text:style-name="Text_20_body">Renseigner les champs suivantes :</text:p>
      <text:list text:style-name="Numbering_20_1" text:continue-numbering="false">
        <text:list-item>
          <text:p text:style-name="Numbering_20_1_Content_First"> Licence quality : 1 (Exemple)</text:p>
        </text:list-item>
        <text:list-item>
          <text:p text:style-name="Numbering_20_1_Content"> Valid product edition : Professional</text:p>
        </text:list-item>
        <text:list-item>
          <text:p text:style-name="Numbering_20_1_Content"> Valid product version : la version de l'application défini sur le produit (3.4)</text:p>
        </text:list-item>
        <text:list-item>
          <text:p text:style-name="Numbering_20_1_Content"> Licence validity period : 1000 (Exemple)</text:p>
        </text:list-item>
        <text:list-item>
          <text:p text:style-name="Numbering_20_1_Content"> Maintenance period : 1000 (Exemple)</text:p>
        </text:list-item>
        <text:list-item>
          <text:p text:style-name="Numbering_20_1_Content_Last"> Faire suivant</text:p>
        </text:list-item>
      </text:list>
      <text:p text:style-name="Text_20_body"><draw:frame draw:style-name="media" draw:name="3" text:anchor-type="as-char" draw:z-index="3" svg:width="10.583333333333cm" svg:height="4.7099586288416cm"><draw:image xlink:href="Pictures/6361fbdca2835567343688325f021dff.png" xlink:type="simple" xlink:show="embed" xlink:actuate="onLoad"/></draw:frame></text:p>
      <text:h text:style-name="Heading_20_3" text:outline-level="3"><text:bookmark-start text:name="__RefHeading___etape_8renseigner_les_parametres_d_activation_9"/><text:bookmark-start text:name="etape_8renseigner_les_parametres_d_activation"/>Étape 8 : Renseigner les paramètres d'activation<text:bookmark-end text:name="__RefHeading___etape_8renseigner_les_parametres_d_activation_9"/><text:bookmark-end text:name="etape_8renseigner_les_parametres_d_activation"/></text:h>
      <text:list text:style-name="Numbering_20_1" text:continue-numbering="false">
        <text:list-item>
          <text:p text:style-name="Numbering_20_1_Content_First"> Cocher <text:span text:style-name="Strong_20_Emphasis">activation required</text:span></text:p>
        </text:list-item>
        <text:list-item>
          <text:p text:style-name="Numbering_20_1_Content"> Activation period : 0 (Exemple)</text:p>
        </text:list-item>
        <text:list-item>
          <text:p text:style-name="Numbering_20_1_Content"> Allowed activation account : 1 (Exemple)</text:p>
        </text:list-item>
        <text:list-item>
          <text:p text:style-name="Numbering_20_1_Content"> Dans le liste déroulante Activation return, sélectionner <text:span text:style-name="Strong_20_Emphasis">License Text</text:span></text:p>
        </text:list-item>
        <text:list-item>
          <text:p text:style-name="Numbering_20_1_Content"> Cocher <text:span text:style-name="Strong_20_Emphasis">Reject License Désactivation</text:span></text:p>
        </text:list-item>
        <text:list-item>
          <text:p text:style-name="Numbering_20_1_Content"> Cocher <text:span text:style-name="Strong_20_Emphasis">Set activated license text generation time to activation time</text:span> </text:p>
        </text:list-item>
        <text:list-item>
          <text:p text:style-name="Numbering_20_1_Content"> Cocher <text:span text:style-name="Strong_20_Emphasis">Check Any</text:span></text:p>
        </text:list-item>
        <text:list-item>
          <text:p text:style-name="Numbering_20_1_Content"> Cocher <text:span text:style-name="Strong_20_Emphasis">Hostname</text:span></text:p>
        </text:list-item>
        <text:list-item>
          <text:p text:style-name="Numbering_20_1_Content"> Cocher <text:span text:style-name="Strong_20_Emphasis">Ethernet Adress</text:span></text:p>
        </text:list-item>
        <text:list-item>
          <text:p text:style-name="Numbering_20_1_Content"> Cocher <text:span text:style-name="Strong_20_Emphasis">System Disk volume UUID</text:span> </text:p>
        </text:list-item>
        <text:list-item>
          <text:p text:style-name="Numbering_20_1_Content"> Cocher <text:span text:style-name="Strong_20_Emphasis">HDD Serial Number</text:span></text:p>
        </text:list-item>
        <text:list-item>
          <text:p text:style-name="Numbering_20_1_Content_Last"> Faire <text:span text:style-name="Strong_20_Emphasis">suivant</text:span></text:p>
        </text:list-item>
      </text:list>
      <text:p text:style-name="Text_20_body"><draw:frame draw:style-name="media" draw:name="4" text:anchor-type="as-char" draw:z-index="4" svg:width="10.583333333333cm" svg:height="4.7099586288416cm"><draw:image xlink:href="Pictures/9328e792d9522e6a89d770c3930660af.png" xlink:type="simple" xlink:show="embed" xlink:actuate="onLoad"/></draw:frame></text:p>
      <text:h text:style-name="Heading_20_3" text:outline-level="3"><text:bookmark-start text:name="__RefHeading___etape_9ajouter_un_parametre_personnalise_10"/><text:bookmark-start text:name="etape_9ajouter_un_parametre_personnalise"/>Étape 9 : Ajouter un paramètre personnalisé<text:bookmark-end text:name="__RefHeading___etape_9ajouter_un_parametre_personnalise_10"/><text:bookmark-end text:name="etape_9ajouter_un_parametre_personnalise"/></text:h>
      <text:p text:style-name="Text_20_body">Nous pouvons ajouter des paramètres composés d’une clé et d’une valeur associée à la licence pour un comportement spécifique sur un produit.
Pour le cas de CYNOD, merci de trouver ci-dessous les paramètres concernés : </text:p>
      <text:list text:style-name="Numbering_20_1" text:continue-numbering="false">
        <text:list-item>
          <text:p text:style-name="Numbering_20_1_Content_First"> <text:span text:style-name="Strong_20_Emphasis">nbTerm</text:span> : Prends une valeur numérique représentant le nombre de terminaux actifs autorisés pour cette licence.</text:p>
        </text:list-item>
        <text:list-item>
          <text:p text:style-name="Numbering_20_1_Content"> <text:span text:style-name="Strong_20_Emphasis">mode</text:span> : les valeurs possibles sont <text:span text:style-name="Strong_20_Emphasis">production</text:span> et <text:span text:style-name="Strong_20_Emphasis">test</text:span> . Décrit le type d’environnement dans lequel la licence sera installée, UAT ou en Production.</text:p>
        </text:list-item>
        <text:list-item>
          <text:p text:style-name="Numbering_20_1_Content_Last"> <text:span text:style-name="Strong_20_Emphasis">authorizedTerminals</text:span> : Ce paramètre permet de renseigner la liste des numéros IMEI des terminaux autorisés pour cette licence. </text:p>
        </text:list-item>
      </text:list>
      <text:p text:style-name="Text_20_body"><text:span text:style-name="underline"><text:span text:style-name="Strong_20_Emphasis">NB :</text:span></text:span> <text:span text:style-name="Emphasis">Les numéros IMEI doivent être séparés par des virgules (,) et ne doivent pas contenir d’espaces vides. (Ex :123456789012347,987654321098743,...)</text:span></text:p>
      <text:p text:style-name="Text_20_body"><draw:frame draw:style-name="media" draw:name="5" text:anchor-type="as-char" draw:z-index="5" svg:width="10.583333333333cm" svg:height="5.6878026070764cm"><draw:image xlink:href="Pictures/49e7d5091280cf5aa95474457320edea.png" xlink:type="simple" xlink:show="embed" xlink:actuate="onLoad"/></draw:frame></text:p>
      <text:h text:style-name="Heading_20_3" text:outline-level="3"><text:bookmark-start text:name="__RefHeading___etape_10validation_et_obtention_la_licence_11"/><text:bookmark-start text:name="etape_10validation_et_obtention_la_licence"/>Étape 10 : Validation et obtention la licence<text:bookmark-end text:name="__RefHeading___etape_10validation_et_obtention_la_licence_11"/><text:bookmark-end text:name="etape_10validation_et_obtention_la_licence"/></text:h>
      <text:list text:style-name="Numbering_20_1" text:continue-numbering="false">
        <text:list-item>
          <text:p text:style-name="LastListParagraph_Numbering_20_1_Content_First"> Pour valider la création de la licence, poursuivre les étapes de création en appuyant sur <text:span text:style-name="Strong_20_Emphasis">Next</text:span> puis <text:span text:style-name="Strong_20_Emphasis">valider</text:span> la licence après vérification de la conformité des informations avec le bouton Finish.</text:p>
        </text:list-item>
      </text:list>
      <text:p text:style-name="Text_20_body"><draw:frame draw:style-name="media" draw:name="6" text:anchor-type="as-char" draw:z-index="6" svg:width="10.583333333333cm" svg:height="5.3954248366013cm"><draw:image xlink:href="Pictures/880b5fb70b05e90d8f28a8123880ba69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Pour obtenir la licence générée, se positionner sur la licence générée =&gt; ouvrir le menu contextuel pour copier le texte de licence ou directement utiliser l’option Export pour obtenir la licence.</text:p>
        </text:list-item>
      </text:list>
      <text:p text:style-name="Text_20_body"><draw:frame draw:style-name="media" draw:name="7" text:anchor-type="as-char" draw:z-index="7" svg:width="10.583333333333cm" svg:height="4.9615270350564cm"><draw:image xlink:href="Pictures/27497a0c245fbb9d432ad8d35eab67bc.png" xlink:type="simple" xlink:show="embed" xlink:actuate="onLoad"/></draw:frame></text:p>
      <text:h text:style-name="Heading_20_3" text:outline-level="3"><text:bookmark-start text:name="__RefHeading___etape_11obtention_de_la_cle_publique_12"/><text:bookmark-start text:name="etape_11obtention_de_la_cle_publique"/>Étape 11 : Obtention de la clé publique<text:bookmark-end text:name="__RefHeading___etape_11obtention_de_la_cle_publique_12"/><text:bookmark-end text:name="etape_11obtention_de_la_cle_publique"/></text:h>
      <text:p text:style-name="Text_20_body">Les clés publiques des produits à partager et à renseigner sur les différentes instances des applications se trouvent sous le menu Product.
Pour les consulter, il est nécessaire de se positionner sur le produit en question au préalable.</text:p>
      <text:p text:style-name="Text_20_body"><draw:frame draw:style-name="media" draw:name="8" text:anchor-type="as-char" draw:z-index="8" svg:width="10.583333333333cm" svg:height="4.9615270350564cm"><draw:image xlink:href="Pictures/d54707d76a4527bcd86409b8bc063077.png" xlink:type="simple" xlink:show="embed" xlink:actuate="onLoad"/></draw:frame></text:p>
      <text:h text:style-name="Heading_20_3" text:outline-level="3"><text:bookmark-start text:name="__RefHeading___etape_12configuratio_context_application_13"/><text:bookmark-start text:name="etape_12configuratio_context_application"/>Étape 12 : Configuratio context application<text:bookmark-end text:name="__RefHeading___etape_12configuratio_context_application_13"/><text:bookmark-end text:name="etape_12configuratio_context_application"/></text:h>
      <text:p text:style-name="Text_20_body">Pour plus d’informations sur cet outil et ses fonctionnalités, merci de vous référer à la documentation officielle de  licence4j : ​​<text:a xlink:type="simple" xlink:href="https://www.license4j.com/documents/license-manager-gui/" text:style-name="Internet_20_link" text:visited-style-name="Visited_20_Internet_20_Link">https://www.license4j.com/documents/license-manager-gui/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icence4j</dc:title>
  </office:meta>
</office:document-meta>
</file>