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642c25edacce015a44b54e62f6fcd0.png"/>
  <manifest:file-entry manifest:media-type="image/png" manifest:full-path="Pictures/b4053c9a861c78f20d3840f4c50d4dab.png"/>
  <manifest:file-entry manifest:media-type="image/png" manifest:full-path="Pictures/002e6803ecf05e9aeeaf3f5339610afc.png"/>
  <manifest:file-entry manifest:media-type="image/png" manifest:full-path="Pictures/65fe747b66c039b924da0f67ffd325c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a2e8" fo:font-style="normal" fo:font-size="10.5pt" fo:font-family="Garamond" fo:border="0pt none"/>
    </style:style>
    <style:style style:name="PluginODTAutoStyle_Text_2" style:family="text">
      <style:text-properties fo:color="#ed1c24" fo:font-style="normal" fo:font-size="10.5pt" fo:font-family="Garamond" fo:border="0pt none"/>
    </style:style>
    <style:style style:name="PluginODTAutoStyle_Text_3" style:family="text">
      <style:text-properties fo:color="#ed1c24" fo:font-style="normal" fo:font-size="10.5pt" fo:font-family="Garamond" fo:border="0pt none"/>
    </style:style>
    <style:style style:name="PluginODTAutoStyle_Text_4" style:family="text">
      <style:text-properties fo:color="#ed1c24" fo:font-style="normal" fo:font-size="10.5pt" fo:font-family="Garamond" fo:border="0pt none"/>
    </style:style>
    <style:style style:name="PluginODTAutoStyle_Text_5" style:family="text">
      <style:text-properties fo:color="#ed1c24" fo:font-style="normal" fo:font-size="10.5pt" fo:font-family="Garamond" fo:border="0pt none"/>
    </style:style>
    <style:style style:name="PluginODTAutoStyle_Text_6" style:family="text">
      <style:text-properties fo:color="#ed1c24"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ebdomadaire-20211022"/><text:bookmark-start text:name="__RefHeading___reunion_de_suivi_hebdomadaire_du_22_10_2021_1"/><text:bookmark-start text:name="reunion_de_suivi_hebdomadaire_du_22_10_2021"/>Réunion de suivi hebdomadaire du 22/10/2021<text:bookmark-end text:name="__RefHeading___reunion_de_suivi_hebdomadaire_du_22_10_2021_1"/><text:bookmark-end text:name="reunion_de_suivi_hebdomadaire_du_22_10_2021"/></text:h>
      <text:h text:style-name="Heading_20_4" text:outline-level="4"><text:bookmark-start text:name="__RefHeading___absences_2"/><text:bookmark-start text:name="absences"/>Absences<text:bookmark-end text:name="__RefHeading___absences_2"/><text:bookmark-end text:name="absences"/></text:h>
      <table:table table:style-name="Table">
        <table:table-column/>
        <table:table-column/>
        <table:table-column/>
        <table:table-row>
          <table:table-cell office:value-type="string" table:style-name="tableheader">
            <text:p text:style-name="Table_20_Heading"> Absent   </text:p>
          </table:table-cell>
          <table:table-cell office:value-type="string" table:style-name="tableheader">
            <text:p text:style-name="Table_20_Heading"> Motif          </text:p>
          </table:table-cell>
          <table:table-cell office:value-type="string" table:style-name="tableheader">
            <text:p text:style-name="Table_20_Heading"> Commentaire  </text:p>
          </table:table-cell>
        </table:table-row>
        <table:table-row>
          <table:table-cell office:value-type="string" table:style-name="tablecell">
            <text:p text:style-name="tablealignleft"> Florent  </text:p>
          </table:table-cell>
          <table:table-cell office:value-type="string" table:style-name="tablecell">
            <text:p text:style-name="tablealignleft"> Congé          </text:p>
          </table:table-cell>
          <table:table-cell office:value-type="string" table:style-name="tablecell"/>
        </table:table-row>
        <table:table-row>
          <table:table-cell office:value-type="string" table:style-name="tablecell">
            <text:p text:style-name="tablealignleft"> Awa      </text:p>
          </table:table-cell>
          <table:table-cell office:value-type="string" table:style-name="tablecell">
            <text:p text:style-name="tablealignleft"> Disponibilité  </text:p>
          </table:table-cell>
          <table:table-cell office:value-type="string" table:style-name="tablecell"/>
        </table:table-row>
        <table:table-row>
          <table:table-cell office:value-type="string" table:style-name="tablecell">
            <text:p text:style-name="tablealignleft"> Sala     </text:p>
          </table:table-cell>
          <table:table-cell office:value-type="string" table:style-name="tablecell"/>
          <table:table-cell office:value-type="string" table:style-name="tablecell"/>
        </table:table-row>
      </table:table>
      <text:p text:style-name="Text_20_body"><text:line-break/>
<text:line-break/></text:p>
      <text:h text:style-name="Heading_20_4" text:outline-level="4"><text:bookmark-start text:name="__RefHeading___evenements_marquants_de_la_semaine_3"/><text:bookmark-start text:name="evenements_marquants_de_la_semaine"/>Événements marquants de la semaine<text:bookmark-end text:name="__RefHeading___evenements_marquants_de_la_semaine_3"/><text:bookmark-end text:name="evenements_marquants_de_la_semaine"/></text:h>
      <table:table table:style-name="Table">
        <table:table-column/>
        <table:table-column/>
        <table:table-column/>
        <table:table-row>
          <table:table-cell office:value-type="string" table:style-name="tableheader">
            <text:p text:style-name="Table_20_Heading"> Événeme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ext:p text:style-name="tablealignleft"> Disponibilité partielle de la devteam monétique    </text:p>
          </table:table-cell>
          <table:table-cell office:value-type="string" table:style-name="tablecell">
            <text:p text:style-name="tablealignleft"> Par une suite de concours de circonstances, la devteam monétique n'a pas été présente cette semaine. Nous avons pu compter sur l'appui de M. Badiane et Moctar Diop (en suivi avec Sala)                                                                                                     </text:p>
          </table:table-cell>
          <table:table-cell office:value-type="string" table:style-name="tablecell"/>
        </table:table-row>
        <table:table-row>
          <table:table-cell office:value-type="string" table:style-name="tablecell">
            <text:p text:style-name="tablealignleft"> Pas de planification de sprint pour cette semaine  </text:p>
          </table:table-cell>
          <table:table-cell office:value-type="string" table:style-name="tablecell"/>
          <table:table-cell office:value-type="string" table:style-name="tablecell">
            <text:p text:style-name="tablealignleft"> Toujours en rapport avec la priorité de fixer l'incident sur les transactions qui ne génèrent pas d'écritures                                                                                                                                                                                                                                 </text:p>
          </table:table-cell>
        </table:table-row>
        <table:table-row>
          <table:table-cell office:value-type="string" table:style-name="tablecell">
            <text:p text:style-name="tablealignleft"> BO-3.5.1_RC1                                       </text:p>
          </table:table-cell>
          <table:table-cell office:value-type="string" table:style-name="tablecell">
            <text:p text:style-name="tablealignleft"> BO-3.4.4_3 n'était finalement pas OK pour passer en production.<text:line-break/>Ajout des fix suivants pour libérer les points de blocage des clients<text:line-break/>- rendre optionnel la récupération du registreId lors de l'initialisation du TPE (corrigé)<text:line-break/>- programme de vérification des cas d'écart de solde  </text:p>
          </table:table-cell>
          <table:table-cell office:value-type="string" table:style-name="tablecell">
            <text:p text:style-name="tablealignleft"> Test sont concluants pour l'initialisation mais les fix BO/FO en rapport avec la synchronisation (et comptabilisation) des transaction offline ne sont pas OK.<text:line-break/>Voir release note <text:a xlink:type="simple" xlink:href="https://cynod.wiki.sensoft-next.com/doku.php?id=changes:cynod:october-2021-v3.5.1-rc1" text:style-name="Internet_20_link" text:visited-style-name="Visited_20_Internet_20_Link">Octobre 2021 (version 3.5.1_RC1) [hotfix]</text:a>                                                                        </text:p>
          </table:table-cell>
        </table:table-row>
        <table:table-row>
          <table:table-cell office:value-type="string" table:style-name="tablecell">
            <text:p text:style-name="tablealignleft"> BO-3.5.1_RC3_3                                     </text:p>
          </table:table-cell>
          <table:table-cell office:value-type="string" table:style-name="tablecell">
            <text:p text:style-name="tablealignleft"> Ajout des fix suivants pour libérer les points de blocage des clients<text:line-break/>- mise en place d'un programme de régularisation des transactions n'ayant pas généré des écritures<text:line-break/>- revue partielle du générateur                                                                                 </text:p>
          </table:table-cell>
          <table:table-cell office:value-type="string" table:style-name="tablecell">
            <text:p text:style-name="tablealignleft"> La version est déployée sur une base de validation pour Oriba qui effectue le contrôle.<text:line-break/>Pour l'année 2021 le programme a pu traiter <text:span text:style-name="Strong_20_Emphasis">1130/1141 Carte</text:span> et  <text:span text:style-name="Strong_20_Emphasis">6448/6448 Ticket carburant</text:span><text:line-break/>Cliquer sur le <text:a xlink:type="simple" xlink:href="https://docs.google.com/spreadsheets/d/1BAjdRjli-ZHXkbJ7jR3suPcMwLxmkFQVnAjZjn_QpJ8/edit#gid=0" text:style-name="Internet_20_link" text:visited-style-name="Visited_20_Internet_20_Link">rapport détaillé</text:a> au besoin.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devs_4"/><text:bookmark-start text:name="feedback_devs"/>Feedback Devs<text:bookmark-end text:name="__RefHeading___feedback_devs_4"/><text:bookmark-end text:name="feedback_devs"/></text:h>
      <table:table table:style-name="Table">
        <table:table-column/>
        <table:table-column/>
        <table:table-column/>
        <table:table-row>
          <table:table-cell office:value-type="string" table:style-name="tableheader">
            <text:p text:style-name="Table_20_Heading"> Poi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PluginODTAutoStyle_Text_1"><text:span text:style-name="Strong_20_Emphasis">Perspectives importantes semaine prochaine</text:span></text:spa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commercial_5"/><text:bookmark-start text:name="feedback_commercial"/>Feedback commercial<text:bookmark-end text:name="__RefHeading___feedback_commercial_5"/><text:bookmark-end text:name="feedback_commercial"/></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Ancienneté     </text:p>
          </table:table-cell>
          <table:table-cell office:value-type="string" table:style-name="tableheader">
            <text:p text:style-name="Table_20_Heading"> Satisfaction                     </text:p>
          </table:table-cell>
          <table:table-cell office:value-type="string" table:style-name="tableheader">
            <text:p text:style-name="Table_20_Heading"> Commentair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DK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0" text:anchor-type="paragraph" draw:z-index="0" svg:width="1.0583333333333cm" svg:height="1.27cm"><draw:image xlink:href="Pictures/d7642c25edacce015a44b54e62f6fcd0.png" xlink:type="simple" xlink:show="embed" xlink:actuate="onLoad"/></draw:frame>        </text:p>
          </table:table-cell>
          <table:table-cell office:value-type="string" table:style-name="tablecell">
            <text:p text:style-name="tablealignleft"> Migration suspendue le temps de fixer la problématique des TPE à updat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1" text:anchor-type="paragraph" draw:z-index="1" svg:width="1.5875cm" svg:height="1.11125cm"><draw:image xlink:href="Pictures/b4053c9a861c78f20d3840f4c50d4dab.png" xlink:type="simple" xlink:show="embed" xlink:actuate="onLoad"/></draw:frame>       </text:p>
          </table:table-cell>
          <table:table-cell office:value-type="string" table:style-name="tablecell">
            <text:p text:style-name="tablealignleft"> Transactions cartes Partenaires OP en piste<text:line-break/>Reste fix Transactions de forçage <text:line-break/>Problème initialisation TPE suite dernière version i9100 livré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2" text:anchor-type="paragraph" draw:z-index="2" svg:width="1.5875cm" svg:height="1.11125cm"><draw:image xlink:href="Pictures/b4053c9a861c78f20d3840f4c50d4dab.png" xlink:type="simple" xlink:show="embed" xlink:actuate="onLoad"/></draw:frame>       </text:p>
          </table:table-cell>
          <table:table-cell office:value-type="string" table:style-name="tablecell">
            <text:p text:style-name="tablealignleft"> Non remontée Transactions de forçage partenaire<text:line-break/>Problème initialisation TPE suite dernière version i9100 livré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3" text:anchor-type="paragraph" draw:z-index="3" svg:width="1.5875cm" svg:height="1.11125cm"><draw:image xlink:href="Pictures/b4053c9a861c78f20d3840f4c50d4dab.png" xlink:type="simple" xlink:show="embed" xlink:actuate="onLoad"/></draw:frame>       </text:p>
          </table:table-cell>
          <table:table-cell office:value-type="string" table:style-name="tablecell">
            <text:p text:style-name="tablealignleft"> Problème initialisation TPE suite dernière version i9100 livré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4" text:anchor-type="paragraph" draw:z-index="4" svg:width="1.5875cm" svg:height="1.1339285714286cm"><draw:image xlink:href="Pictures/002e6803ecf05e9aeeaf3f5339610afc.png" xlink:type="simple" xlink:show="embed" xlink:actuate="onLoad"/></draw:frame>  </text:p>
          </table:table-cell>
          <table:table-cell office:value-type="string" table:style-name="tablecell">
            <text:p text:style-name="tablealignleft"> Imprimante en attente de paramétrageRAS, Imprimante OK, le terminal est obsolète et défectueu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5" text:anchor-type="paragraph" draw:z-index="5" svg:width="1.5875cm" svg:height="1.11125cm"><draw:image xlink:href="Pictures/b4053c9a861c78f20d3840f4c50d4dab.png" xlink:type="simple" xlink:show="embed" xlink:actuate="onLoad"/></draw:frame>       </text:p>
          </table:table-cell>
          <table:table-cell office:value-type="string" table:style-name="tablecell">
            <text:p text:style-name="tablealignleft"> Requête corrective pour les écarts Ok; en attente tests pour deploiement fi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6" text:anchor-type="paragraph" draw:z-index="6" svg:width="1.0583333333333cm" svg:height="1.27cm"><draw:image xlink:href="Pictures/d7642c25edacce015a44b54e62f6fcd0.png" xlink:type="simple" xlink:show="embed" xlink:actuate="onLoad"/></draw:frame>        </text:p>
          </table:table-cell>
          <table:table-cell office:value-type="string" table:style-name="tablecell">
            <text:p text:style-name="tablealignleft"> Préparer démo Fidélité et proposition financièr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7" text:anchor-type="paragraph" draw:z-index="7" svg:width="1.5875cm" svg:height="1.11125cm"><draw:image xlink:href="Pictures/b4053c9a861c78f20d3840f4c50d4dab.png" xlink:type="simple" xlink:show="embed" xlink:actuate="onLoad"/></draw:frame>       </text:p>
          </table:table-cell>
          <table:table-cell office:value-type="string" table:style-name="tablecell">
            <text:p text:style-name="tablealignleft"> Problème initialisation TPE suite dernière version i9100 livrée<text:line-break/>correction écarts et problèmes de cumul à valider avec le client, Mobilisation technique toute la semain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8" text:anchor-type="paragraph" draw:z-index="8" svg:width="1.5875cm" svg:height="1.11125cm"><draw:image xlink:href="Pictures/b4053c9a861c78f20d3840f4c50d4dab.png" xlink:type="simple" xlink:show="embed" xlink:actuate="onLoad"/></draw:frame>       </text:p>
          </table:table-cell>
          <table:table-cell office:value-type="string" table:style-name="tablecell">
            <text:p text:style-name="tablealignleft"> Relance livraison terminaux, Visite DG à Sensoft, Négociation commissions 202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KA EXCELLENCE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Relance mails et appels en vai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S PETROLE<text:line-break/>Groupe STAR OIL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Mise à jour Offre pilote avec dernières conditions retenues<text:line-break/>Validation Ok, préparation contrat de marché<text:line-break/>Démarrage imminen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GF (Serigne Gueye &amp; Fils)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En attent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MAYAF Togo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Offre en cours, en attente retour Badiane sur commissions partenair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MEGA Petroleum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Attente reprise DGA à la fin du mois pour reprise action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ptimo Energy Guinée Bissau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Offres soumises, relance dès next wee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Ing Concept - Club des Actionnaires Pharmaciens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Offre en cour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Légende: 'Pas du tout satisfait' à 'très satisfait': <draw:frame draw:style-name="media" draw:name="9" text:anchor-type="as-char" draw:z-index="9" svg:width="1.5875cm" svg:height="1.11125cm"><draw:image xlink:href="Pictures/b4053c9a861c78f20d3840f4c50d4dab.png" xlink:type="simple" xlink:show="embed" xlink:actuate="onLoad"/></draw:frame><draw:frame draw:style-name="media" draw:name="10" text:anchor-type="as-char" draw:z-index="10" svg:width="1.3229166666667cm" svg:height="1.3229166666667cm"><draw:image xlink:href="Pictures/65fe747b66c039b924da0f67ffd325c8.png" xlink:type="simple" xlink:show="embed" xlink:actuate="onLoad"/></draw:frame><draw:frame draw:style-name="media" draw:name="11" text:anchor-type="as-char" draw:z-index="11" svg:width="1.0583333333333cm" svg:height="1.27cm"><draw:image xlink:href="Pictures/d7642c25edacce015a44b54e62f6fcd0.png" xlink:type="simple" xlink:show="embed" xlink:actuate="onLoad"/></draw:frame><draw:frame draw:style-name="media" draw:name="12" text:anchor-type="as-char" draw:z-index="12" svg:width="1.5875cm" svg:height="1.1339285714286cm"><draw:image xlink:href="Pictures/002e6803ecf05e9aeeaf3f5339610afc.png" xlink:type="simple" xlink:show="embed" xlink:actuate="onLoad"/></draw:frame></text:p>
      <text:h text:style-name="Heading_20_4" text:outline-level="4"><text:bookmark-start text:name="__RefHeading___feedback_support_6"/><text:bookmark-start text:name="feedback_support"/>Feedback Support<text:bookmark-end text:name="__RefHeading___feedback_support_6"/><text:bookmark-end text:name="feedback_support"/></text:h>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Tickets ouverts  </text:p>
          </table:table-cell>
          <table:table-cell office:value-type="string" table:style-name="tableheader">
            <text:p text:style-name="Table_20_Heading"> Tickets fermés  </text:p>
          </table:table-cell>
          <table:table-cell office:value-type="string" table:style-name="tableheader">
            <text:p text:style-name="Table_20_Heading"> Tickets en souffrance  </text:p>
          </table:table-cell>
          <table:table-cell office:value-type="string" table:style-name="tableheader">
            <text:p text:style-name="Table_20_Heading"> Total ticket  </text:p>
          </table:table-cell>
          <table:table-cell office:value-type="string" table:style-name="tableheader">
            <text:p text:style-name="Table_20_Heading"> Commentaire                                                                             </text:p>
          </table:table-cell>
        </table:table-row>
        <table:table-row>
          <table:table-cell office:value-type="string" table:style-name="tablecell">
            <text:p text:style-name="tablealignleft"> ELTON DK         </text:p>
          </table:table-cell>
          <table:table-cell office:value-type="string" table:style-name="tablecell">
            <text:p text:style-name="tablealignleft"> 3                </text:p>
          </table:table-cell>
          <table:table-cell office:value-type="string" table:style-name="tablecell">
            <text:p text:style-name="tablealignleft"> 1               </text:p>
          </table:table-cell>
          <table:table-cell office:value-type="string" table:style-name="tablecell">
            <text:p text:style-name="tablealignleft"> 12                     </text:p>
          </table:table-cell>
          <table:table-cell office:value-type="string" table:style-name="tablecell">
            <text:p text:style-name="tablealignleft"> 154           </text:p>
          </table:table-cell>
          <table:table-cell office:value-type="string" table:style-name="tablecell">
            <text:p text:style-name="tablealignleft"> #Ecarts Soldes; #Validation Cartes porteur                                              </text:p>
          </table:table-cell>
        </table:table-row>
        <table:table-row>
          <table:table-cell office:value-type="string" table:style-name="tablecell">
            <text:p text:style-name="tablealignleft"> STAR ENERGY      </text:p>
          </table:table-cell>
          <table:table-cell office:value-type="string" table:style-name="tablecell">
            <text:p text:style-name="tablealignleft"> 3                </text:p>
          </table:table-cell>
          <table:table-cell office:value-type="string" table:style-name="tablecell">
            <text:p text:style-name="tablealignleft"> 3               </text:p>
          </table:table-cell>
          <table:table-cell office:value-type="string" table:style-name="tablecell">
            <text:p text:style-name="tablealignleft"> 9                      </text:p>
          </table:table-cell>
          <table:table-cell office:value-type="string" table:style-name="tablecell">
            <text:p text:style-name="tablealignleft"> 110           </text:p>
          </table:table-cell>
          <table:table-cell office:value-type="string" table:style-name="tablecell">
            <text:p text:style-name="tablealignleft"> #Initialisation TPE; #Forçage Transactions interopérabilité; #Annulations sans impacts  </text:p>
          </table:table-cell>
        </table:table-row>
        <table:table-row>
          <table:table-cell office:value-type="string" table:style-name="tablecell">
            <text:p text:style-name="tablealignleft"> WMS OIL (TITAN)  </text:p>
          </table:table-cell>
          <table:table-cell office:value-type="string" table:style-name="tablecell">
            <text:p text:style-name="tablealignleft"> 2                </text:p>
          </table:table-cell>
          <table:table-cell office:value-type="string" table:style-name="tablecell">
            <text:p text:style-name="tablealignleft"> 2               </text:p>
          </table:table-cell>
          <table:table-cell office:value-type="string" table:style-name="tablecell">
            <text:p text:style-name="tablealignleft"> 5                      </text:p>
          </table:table-cell>
          <table:table-cell office:value-type="string" table:style-name="tablecell">
            <text:p text:style-name="tablealignleft"> 118           </text:p>
          </table:table-cell>
          <table:table-cell office:value-type="string" table:style-name="tablecell">
            <text:p text:style-name="tablealignleft"> #Initialisation TPE; #Forçage Transactions interopérabilité; #Annulations sans impacts  </text:p>
          </table:table-cell>
        </table:table-row>
        <table:table-row>
          <table:table-cell office:value-type="string" table:style-name="tablecell">
            <text:p text:style-name="tablealignleft"> CIEL OIL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21            </text:p>
          </table:table-cell>
          <table:table-cell office:value-type="string" table:style-name="tablecell">
            <text:p text:style-name="tablealignleft"> #Initialisation TPE; #Forçage Transactions interopérabilité; #Annulations sans impacts  </text:p>
          </table:table-cell>
        </table:table-row>
        <table:table-row>
          <table:table-cell office:value-type="string" table:style-name="tablecell">
            <text:p text:style-name="tablealignleft"> API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7             </text:p>
          </table:table-cell>
          <table:table-cell office:value-type="string" table:style-name="tablecell">
            <text:p text:style-name="tablealignleft"> #Synchronisation Transactions offline; #Consultation listes noires                      </text:p>
          </table:table-cell>
        </table:table-row>
        <table:table-row>
          <table:table-cell office:value-type="string" table:style-name="tablecell">
            <text:p text:style-name="tablealignleft"> CAP TOGO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6                      </text:p>
          </table:table-cell>
          <table:table-cell office:value-type="string" table:style-name="tablecell">
            <text:p text:style-name="tablealignleft"> 55            </text:p>
          </tabl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24            </text:p>
          </tabl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10                     </text:p>
          </table:table-cell>
          <table:table-cell office:value-type="string" table:style-name="tablecell">
            <text:p text:style-name="tablealignleft"> 69            </text:p>
          </table:table-cell>
          <table:table-cell office:value-type="string" table:style-name="tablecell">
            <text:p text:style-name="tablealignleft"> #Ecarts (TPS vs BO - Transactions sans écritures - Annulations automatique....)         </text:p>
          </table:table-cell>
        </table:table-row>
        <table:table-row>
          <table:table-cell office:value-type="string" table:style-name="tablecell">
            <text:p text:style-name="tablealignleft"> ELTON GB         </text:p>
          </table:table-cell>
          <table:table-cell office:value-type="string" table:style-name="tablecell">
            <text:p text:style-name="tablealignleft"> 3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27            </text:p>
          </table:table-cell>
          <table:table-cell office:value-type="string" table:style-name="tablecell"/>
        </table:table-row>
      </table:table>
      <text:h text:style-name="Heading_20_4" text:outline-level="4"><text:bookmark-start text:name="__RefHeading___feedback_test_7"/><text:bookmark-start text:name="feedback_test"/>Feedback Test<text:bookmark-end text:name="__RefHeading___feedback_test_7"/><text:bookmark-end text:name="feedback_test"/></text:h>
      <table:table table:style-name="Table">
        <table:table-column/>
        <table:table-column/>
        <table:table-column/>
        <table:table-column/>
        <table:table-column/>
        <table:table-column/>
        <table:table-column/>
        <table:table-row>
          <table:table-cell office:value-type="string" table:style-name="tableheader">
            <text:p text:style-name="Table_20_Heading"> Sprint  </text:p>
          </table:table-cell>
          <table:table-cell office:value-type="string" table:style-name="tableheader">
            <text:p text:style-name="Table_20_Heading"> Livrables (version)  </text:p>
          </table:table-cell>
          <table:table-cell office:value-type="string" table:style-name="tableheader">
            <text:p text:style-name="Table_20_Heading"> A tester  </text:p>
          </table:table-cell>
          <table:table-cell office:value-type="string" table:style-name="tableheader">
            <text:p text:style-name="Table_20_Heading"> Test réussi  </text:p>
          </table:table-cell>
          <table:table-cell office:value-type="string" table:style-name="tableheader">
            <text:p text:style-name="Table_20_Heading"> Test échoué  </text:p>
          </table:table-cell>
          <table:table-cell office:value-type="string" table:style-name="tableheader">
            <text:p text:style-name="Table_20_Heading"> Commentaire                                                                                                                                                                                                                                                                                                                                                                                                                                                                                                                                                                                     </text:p>
          </table:table-cell>
          <table:table-cell office:value-type="string" table:style-name="tableheader">
            <text:p text:style-name="Table_20_Heading"> URL cahier de test                                                                                                                       </text:p>
          </table:table-cell>
        </table:table-row>
        <table:table-row>
          <table:table-cell office:value-type="string" table:style-name="tablecell"/>
          <table:table-cell office:value-type="string" table:style-name="tablecell">
            <text:p text:style-name="tablealignleft"> 3.5.1_RC3            </text:p>
          </table:table-cell>
          <table:table-cell office:value-type="string" table:style-name="tablecell">
            <text:p text:style-name="tablealignleft"> 29        </text:p>
          </table:table-cell>
          <table:table-cell office:value-type="string" table:style-name="tablecell">
            <text:p text:style-name="tablealignleft"> 21           </text:p>
          </table:table-cell>
          <table:table-cell office:value-type="string" table:style-name="tablecell">
            <text:p text:style-name="tablealignleft"> 7            </text:p>
          </table:table-cell>
          <table:table-cell office:value-type="string" table:style-name="tablecell">
            <text:p text:style-name="tablealignleft"> - I9100 : Transaction offline de types “Espace Auto” (Pompiste) et “Boutique”  KO<text:line-break/>- I6300 : Synchronisation transactions offlines KO sauf les opérations cash qui affiche au niveau du TPE ssynchronisé mais non visible en BO<text:line-break/>- Les transactions cash de types “Espace auto” ne sont pas prisent en compte dans le journal du TPE lorsqu'on affiche tous les transactions<text:line-break/>- La fonction saisi numéro ticket ne parvient pas a identifier correctement un ticket valide<text:line-break/>- I6300 : Transaction cash non visible dans la liste des transaction cash et non comptabilisé dans la fidélité  </text:p>
          </table:table-cell>
          <table:table-cell office:value-type="string" table:style-name="tablecell">
            <text:p text:style-name="tablealignleft"> <text:a xlink:type="simple" xlink:href="https://docs.google.com/spreadsheets/d/1pmqn9cKOQ0D2NPrIcCZA-DsIuIpk4-D2/edit?usp=sharing&amp;ouid=113722245881288041279&amp;rtpof=true&amp;sd=true" text:style-name="Internet_20_link" text:visited-style-name="Visited_20_Internet_20_Link">https://docs.google.com/spreadsheets/d/1pmqn9cKOQ0D2NPrIcCZA-DsIuIpk4-D2/edit?usp=sharing&amp;ouid=113722245881288041279&amp;rtpof=true&amp;sd=true</text:a>  </text:p>
          </table:table-cell>
        </table:table-row>
        <table:table-row>
          <table:table-cell office:value-type="string" table:style-name="tablecell"/>
          <table:table-cell office:value-type="string" table:style-name="tablecell">
            <text:p text:style-name="tablealignleft"> 3.5.1_RC3_1          </text:p>
          </table:table-cell>
          <table:table-cell office:value-type="string" table:style-name="tablecell">
            <text:p text:style-name="tablealignleft"> 24        </text:p>
          </table:table-cell>
          <table:table-cell office:value-type="string" table:style-name="tablecell">
            <text:p text:style-name="tablealignleft"> 23           </text:p>
          </table:table-cell>
          <table:table-cell office:value-type="string" table:style-name="tablecell">
            <text:p text:style-name="tablealignleft"> 1            </text:p>
          </table:table-cell>
          <table:table-cell office:value-type="string" table:style-name="tablecell">
            <text:p text:style-name="tablealignleft"> - les transactions carte espace auto ne synchronisent pas <text:line-break/>- le filtre du journal sur “toutes les opérations” n'affiche pas celles effectuées en CASH au niveau de l'espace auto (voir ticket 70026 ) <text:line-break/>- le ticket ne s'imprime pas automatiquement après la confirmation<text:line-break/>- le solde après transaction n'est pas imprimé sur le reçu<text:line-break/>- Probléme de synchronisation des transactions Cash de type “Boutique” en online et offline                                                                                                                                                        </text:p>
          </table:table-cell>
          <table:table-cell office:value-type="string" table:style-name="tablecell">
            <text:p text:style-name="tablealignleft"> <text:a xlink:type="simple" xlink:href="https://docs.google.com/spreadsheets/d/1gOsdyrYOx3IGNaXMSW1gf-lhvkbUtQhXlK0caAznUGA/edit?usp=sharing" text:style-name="Internet_20_link" text:visited-style-name="Visited_20_Internet_20_Link">https://docs.google.com/spreadsheets/d/1gOsdyrYOx3IGNaXMSW1gf-lhvkbUtQhXlK0caAznUGA/edit?usp=sharing</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production_8"/><text:bookmark-start text:name="feedback_production"/>Feedback Production<text:bookmark-end text:name="__RefHeading___feedback_production_8"/><text:bookmark-end text:name="feedback_production"/></text:h>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Incidents  </text:p>
          </table:table-cell>
          <table:table-cell office:value-type="string" table:style-name="tableheader">
            <text:p text:style-name="Table_20_Heading"> Déploiements  </text:p>
          </table:table-cell>
          <table:table-cell office:value-type="string" table:style-name="tableheader">
            <text:p text:style-name="Table_20_Heading"> Opérabilité  </text:p>
          </table:table-cell>
          <table:table-cell office:value-type="string" table:style-name="tableheader">
            <text:p text:style-name="Table_20_Heading"> Non conformité  </text:p>
          </table:table-cell>
          <table:table-cell office:value-type="string" table:style-name="tableheader">
            <text:p text:style-name="Table_20_Heading"> Autres  </text:p>
          </table:table-cell>
        </table:table-row>
        <table:table-row>
          <table:table-cell office:value-type="string" table:style-name="tablecell">
            <text:p text:style-name="tablealignleft"> ELTON D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autres_remarque_production_9"/><text:bookmark-start text:name="autres_remarque_production"/>Autres remarque Production<text:bookmark-end text:name="__RefHeading___autres_remarque_production_9"/><text:bookmark-end text:name="autres_remarque_production"/></text:h>
      <table:table table:style-name="Table">
        <table:table-column/>
        <table:table-column/>
        <table:table-column/>
        <table:table-row>
          <table:table-cell office:value-type="string" table:style-name="tableheader">
            <text:p text:style-name="Table_20_Heading"> Remarque  </text:p>
          </table:table-cell>
          <table:table-cell office:value-type="string" table:style-name="tableheader">
            <text:p text:style-name="Table_20_Heading"> Description  </text:p>
          </table:table-cell>
          <table:table-cell office:value-type="string" table:style-name="tableheader">
            <text:p text:style-name="Table_20_Heading"> Note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Text_20_body"><text:line-break/>
<text:line-break/></text:p>
      <text:h text:style-name="Heading_20_4" text:outline-level="4"><text:bookmark-start text:name="__RefHeading___feedback_roadmap_produit_10"/><text:bookmark-start text:name="feedback_roadmap_produit"/>Feedback roadmap produit<text:bookmark-end text:name="__RefHeading___feedback_roadmap_produit_10"/><text:bookmark-end text:name="feedback_roadmap_produit"/></text:h>
      <table:table table:style-name="Table">
        <table:table-column/>
        <table:table-column/>
        <table:table-column/>
        <table:table-row>
          <table:table-cell office:value-type="string" table:style-name="tableheader">
            <text:p text:style-name="Table_20_Heading"> Evénement ​                                                   </text:p>
          </table:table-cell>
          <table:table-cell office:value-type="string" table:style-name="tableheader">
            <text:p text:style-name="Table_20_Heading"> Description ​                                                                                                  </text:p>
          </table:table-cell>
          <table:table-cell office:value-type="string" table:style-name="tableheader">
            <text:p text:style-name="Table_20_Heading"> Commentaires ​                                                                                                                                                                                                                                                                                                                                  </text:p>
          </table:table-cell>
        </table:table-row>
        <table:table-row>
          <table:table-cell office:value-type="string" table:style-name="tableheader" table:number-columns-spanned="3">
            <text:p text:style-name="Table_20_Heading"> Intégration continue ​                                                                                                                                                                                                                                                                                                                                                                                                                                                                                                         </text:p>
          </table:table-cell>
          <table:covered-table-cell/>
          <table:covered-table-cell/>
        </table:table-row>
        <table:table-row>
          <table:table-cell office:value-type="string" table:style-name="tablecell">
            <text:p text:style-name="tablealignleft"> Incident sur les écarts de solde                              </text:p>
          </table:table-cell>
          <table:table-cell office:value-type="string" table:style-name="tablecell">
            <text:p text:style-name="tablealignleft"> Ecart entre le solde de la carte au niveau TPE et celui au niveau BO                                           </text:p>
          </table:table-cell>
          <table:table-cell office:value-type="string" table:style-name="tablecell">
            <text:p text:style-name="tablealignleft"> - Une revue du code est nécessaire pour proposer une solution<text:line-break/>- En attendant  une RAZ du cumul offline depuis le BO pour synchroniser le solde carte physique et carte BO pourra régler les cas d'écart reportés au support. La condition c'est que tous les TPE du réseau confirment avoir synchronisé toutes les transactions.              </text:p>
          </table:table-cell>
        </table:table-row>
        <table:table-row>
          <table:table-cell office:value-type="string" table:style-name="tablecell">
            <text:p text:style-name="tablealignleft"> Incident sur les transactions qui ne génèrent pas d'écriture  </text:p>
          </table:table-cell>
          <table:table-cell office:value-type="string" table:style-name="tablecell">
            <text:p text:style-name="tablealignleft"> Transactions réalisées au niveau TPE et synchrononisées au BO qui génèrent une opération mais pas d'écritures  </text:p>
          </table:table-cell>
          <table:table-cell office:value-type="string" table:style-name="tablecell">
            <text:p text:style-name="tablealignleft"> Le diagnostic avancé est toujours en cours. Un programme de régularisation a été implémenté et en cours de validation avec Oriba                                                                                                                                                                                                                </text:p>
          </table:table-cell>
        </table:table-row>
        <table:table-row>
          <table:table-cell office:value-type="string" table:style-name="tablecell">
            <text:p text:style-name="tablealignleft"> Gestion des sliders wallet ​                                  </text:p>
          </table:table-cell>
          <table:table-cell office:value-type="string" table:style-name="tablecell">
            <text:p text:style-name="tablealignleft"> Permettre de gérer dynamiquement des contenus promotionnels qui seront publiés au niveau du wallet ​           </text:p>
          </table:table-cell>
          <table:table-cell office:value-type="string" table:style-name="tablecell">
            <text:p text:style-name="tablealignleft"> <text:span text:style-name="PluginODTAutoStyle_Text_2">En retard ​</text:span>                                                                                                                                                                                                                                                                                                              </text:p>
          </table:table-cell>
        </table:table-row>
        <table:table-row>
          <table:table-cell office:value-type="string" table:style-name="tablecell">
            <text:p text:style-name="tablealignleft"> Fonctionnalité de souscription de services wallet ​           </text:p>
          </table:table-cell>
          <table:table-cell office:value-type="string" table:style-name="tablecell">
            <text:p text:style-name="tablealignleft"> Permettre aux utilisateurs de l'​application de s'​enrôler pour les services cynod et/ou fidélité ​            </text:p>
          </table:table-cell>
          <table:table-cell office:value-type="string" table:style-name="tablecell">
            <text:p text:style-name="tablealignleft"> <text:span text:style-name="PluginODTAutoStyle_Text_3">En retard ​</text:span>                                                                                                                                                                                                                                                                                                              </text:p>
          </table:table-cell>
        </table:table-row>
        <table:table-row>
          <table:table-cell office:value-type="string" table:style-name="tableheader" table:number-columns-spanned="3">
            <text:p text:style-name="Table_20_Heading"> Projets (interne/​externe) ​                                                                                                                                                                                                                                                                                                                                                                                                                                                                                                   </text:p>
          </table:table-cell>
          <table:covered-table-cell/>
          <table:covered-table-cell/>
        </table:table-row>
        <table:table-row>
          <table:table-cell office:value-type="string" table:style-name="tablecell">
            <text:p text:style-name="tablealignleft"> MDM MIRADORE                                                  </text:p>
          </table:table-cell>
          <table:table-cell office:value-type="string" table:style-name="tablecell">
            <text:p text:style-name="tablealignleft"> Mettre en place un outils pour gérer les terminaux cynod                                               ​       </text:p>
          </table:table-cell>
          <table:table-cell office:value-type="string" table:style-name="tablecell">
            <text:p text:style-name="tablealignleft"> Suivi. Feedback partagé à la hiérarchie. <text:span text:style-name="PluginODTAutoStyle_Text_4">Bloqué sur la partie google play services à mettre en place</text:span>. Le fournisseur a été interpelé.                                                                                                                                                                                    </text:p>
          </table:table-cell>
        </table:table-row>
        <table:table-row>
          <table:table-cell office:value-type="string" table:style-name="tablecell">
            <text:p text:style-name="tablealignleft"> API YARA OIL                                                  </text:p>
          </table:table-cell>
          <table:table-cell office:value-type="string" table:style-name="tablecell">
            <text:p text:style-name="tablealignleft"> Mise en place d'API pour recharge des cartes clients depuis leur wallet orange money                           </text:p>
          </table:table-cell>
          <table:table-cell office:value-type="string" table:style-name="tablecell">
            <text:p text:style-name="tablealignleft"> Paramétrage du VPN à finaliser. La devteam partenaire n'a pas encore entamé les développements                                                                                                                                                                                                                                                  </text:p>
          </table:table-cell>
        </table:table-row>
        <table:table-row>
          <table:table-cell office:value-type="string" table:style-name="tablecell">
            <text:p text:style-name="tablealignleft"> Migration Elton                                               </text:p>
          </table:table-cell>
          <table:table-cell office:value-type="string" table:style-name="tablecell">
            <text:p text:style-name="tablealignleft"> Finaliser la migration du dernier client en V2                                                                 </text:p>
          </table:table-cell>
          <table:table-cell office:value-type="string" table:style-name="tablecell">
            <text:p text:style-name="tablealignleft"> L'amélioration BO qui permet de rendre le registreId optionnel lève la contrainte de la migration en prenant en compte les versions FO de la production.<text:line-break/><text:span text:style-name="PluginODTAutoStyle_Text_5">Toutefois, compte tenu de l'incident survenu sur les transactions qui ne génèrent pas d'écritures, il est préférable de ne pas encore planifier la migration</text:span>  </text:p>
          </table:table-cell>
        </table:table-row>
      </table:table>
      <text:h text:style-name="Heading_20_3" text:outline-level="3"><text:bookmark-start text:name="__RefHeading___conclusion_11"/><text:bookmark-start text:name="conclusion"/>Conclusion<text:bookmark-end text:name="__RefHeading___conclusion_11"/><text:bookmark-end text:name="conclusion"/></text:h>
      <text:h text:style-name="Heading_20_4" text:outline-level="4"><text:bookmark-start text:name="__RefHeading___points_d_amelioration_12"/><text:bookmark-start text:name="points_d_amelioration"/>Points d’amélioration<text:bookmark-end text:name="__RefHeading___points_d_amelioration_12"/><text:bookmark-end text:name="points_d_amelioration"/></text:h>
      <table:table table:style-name="Table">
        <table:table-column/>
        <table:table-column/>
        <table:table-column/>
        <table:table-column/>
        <table:table-row>
          <table:table-cell office:value-type="string" table:style-name="tableheader">
            <text:p text:style-name="Table_20_Heading"> Intervenant  </text:p>
          </table:table-cell>
          <table:table-cell office:value-type="string" table:style-name="tableheader">
            <text:p text:style-name="Table_20_Heading"> Point                                                                                                                                                                                                                                                                                                                                                                                                                                                                                                                                                                                                                                                                                                                                                                                                                                                                                                                                                                                                                           </text:p>
          </table:table-cell>
          <table:table-cell office:value-type="string" table:style-name="tableheader">
            <text:p text:style-name="Table_20_Heading"> Action                                                                                                                                                                                                                                                                                                                                         </text:p>
          </table:table-cell>
          <table:table-cell office:value-type="string" table:style-name="tableheader">
            <text:p text:style-name="Table_20_Heading"> Affectation                      </text:p>
          </table:table-cell>
        </table:table-row>
        <table:table-row>
          <table:table-cell office:value-type="string" table:style-name="tablecell">
            <text:p text:style-name="tablealignleft"> Mactar       </text:p>
          </table:table-cell>
          <table:table-cell office:value-type="string" table:style-name="tablecell">
            <text:p text:style-name="tablealignleft"> Améliorer/adapter le workflow de suivi des tickets sur redmine                                                                                                                                                                                                                                                                                                                                                                                                                                                                                                                                                                                                                                                                                                                                                                                                                                                                                                                                                                  </text:p>
          </table:table-cell>
          <table:table-cell office:value-type="string" table:style-name="tablecell">
            <text:p text:style-name="tablealignleft"> - Proposer un nouveau workflow pour intégrer le test à l'existant<text:line-break/>- Proposer de nouveau statut à chaque niveau de validation des tickets clients : Nouveau (all) -&gt; En cours (support/po/dev) -&gt; Terminé (dev) -&gt; Résolu (test) -&gt; Fermé (support/po)                                                                                        </text:p>
          </table:table-cell>
          <table:table-cell office:value-type="string" table:style-name="tablecell">
            <text:p text:style-name="tablealignleft"> @Ibrahim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actar       </text:p>
          </table:table-cell>
          <table:table-cell office:value-type="string" table:style-name="tablecell">
            <text:p text:style-name="tablealignleft"> Unsplash                                                                                                                                                                                                                                                                                                                                                                                                                                                                                                                                                                                                                                                                                                                                                                                                                                                                                                                                                                                                                        </text:p>
          </table:table-cell>
          <table:table-cell office:value-type="string" table:style-name="tablecell">
            <text:p text:style-name="tablealignleft"> Proposer au courant de la semaine prochaine une séance de présentation de l'outil pour la gestion des sliders du wallet                                                                                                                                                                                                                        </text:p>
          </table:table-cell>
          <table:table-cell office:value-type="string" table:style-name="tablecell">
            <text:p text:style-name="tablealignleft"> @Awa                             </text:p>
          </table:table-cell>
        </table:table-row>
        <table:table-row>
          <table:table-cell office:value-type="string" table:style-name="tablecell">
            <text:p text:style-name="tablealignleft"> Mactar       </text:p>
          </table:table-cell>
          <table:table-cell office:value-type="string" table:style-name="tablecell">
            <text:p text:style-name="tablealignleft"> Suivi du support sur les tickets qui ne respecte pas le worflow. Selon  <text:a xlink:type="simple" xlink:href="https://support.sensoft-labs.com/projects/cynod/issues?utf8=%E2%9C%93&amp;set_filter=1&amp;f%5B%5D=status_id&amp;op%5Bstatus_id%5D=%3D&amp;v%5Bstatus_id%5D%5B%5D=14&amp;f%5B%5D=subproject_id&amp;op%5Bsubproject_id%5D=%3D&amp;v%5Bsubproject_id%5D%5B%5D=134&amp;v%5Bsubproject_id%5D%5B%5D=158&amp;v%5Bsubproject_id%5D%5B%5D=106&amp;v%5Bsubproject_id%5D%5B%5D=138&amp;v%5Bsubproject_id%5D%5B%5D=99&amp;v%5Bsubproject_id%5D%5B%5D=27&amp;v%5Bsubproject_id%5D%5B%5D=225&amp;v%5Bsubproject_id%5D%5B%5D=84&amp;v%5Bsubproject_id%5D%5B%5D=71&amp;v%5Bsubproject_id%5D%5B%5D=73&amp;v%5Bsubproject_id%5D%5B%5D=82&amp;v%5Bsubproject_id%5D%5B%5D=28&amp;v%5Bsubproject_id%5D%5B%5D=32&amp;v%5Bsubproject_id%5D%5B%5D=133&amp;v%5Bsubproject_id%5D%5B%5D=217&amp;f%5B%5D=&amp;c%5B%5D=created_on&amp;c%5B%5D=subject&amp;c%5B%5D=assigned_to&amp;c%5B%5D=done_ratio&amp;c%5B%5D=updated_on&amp;group_by=project&amp;t%5B%5D=" text:style-name="Internet_20_link" text:visited-style-name="Visited_20_Internet_20_Link"> l'extraction redmine de ce jour sur les tickets en attente de validation</text:a>, nous avons un total de <text:span text:style-name="PluginODTAutoStyle_Text_6">33 tickets</text:span>.  </text:p>
          </table:table-cell>
          <table:table-cell office:value-type="string" table:style-name="tablecell">
            <text:p text:style-name="tablealignleft"> - fermer les tickets qui ne sont plus d'actualité<text:line-break/>- s'assurer avec les clients de la bonne résolution des tickets<text:line-break/>- s'assurer de ne pas laisser un ticket en attente de validation plus de 7 jours au plus tard sans réponse ni suivi (26/33 des tickets sont restés plus de 7 jours sans suivi)                                           </text:p>
          </table:table-cell>
          <table:table-cell office:value-type="string" table:style-name="tablecell">
            <text:p text:style-name="tablealignleft"> @mounirou<text:line-break/>@mamadou<text:line-break/>@rokhaya  </text:p>
          </table:table-cell>
        </table:table-row>
        <table:table-row>
          <table:table-cell office:value-type="string" table:style-name="tablecell">
            <text:p text:style-name="tablealignleft"> Mactar       </text:p>
          </table:table-cell>
          <table:table-cell office:value-type="string" table:style-name="tablecell">
            <text:p text:style-name="tablealignleft"> Recenser au niveau des TPE CYNOD les informations sur la disponibilité des services de google                                                                                                                                                                                                                                                                                                                                                                                                                                                                                                                                                                                                                                                                                                                                                                                                                                                                                                                                   </text:p>
          </table:table-cell>
          <table:table-cell office:value-type="string" table:style-name="tablecell">
            <text:p text:style-name="tablealignleft"> - prendre contact auprès des différents responsables des points de service<text:line-break/>- voir si @moustaphaFall s'il peut aider<text:line-break/>renseigner les informations sur le <text:a xlink:type="simple" xlink:href="https://docs.google.com/spreadsheets/d/18avSx0i0sDIWcDnBou5w_oxSH5fAhRg9CDhXTbTqBYk/edit" text:style-name="Internet_20_link" text:visited-style-name="Visited_20_Internet_20_Link"> fichier partagé google sheet</text:a>                                                          </text:p>
          </table:table-cell>
          <table:table-cell office:value-type="string" table:style-name="tablecell">
            <text:p text:style-name="tablealignleft"> @mamadou                         </text:p>
          </table:table-cell>
        </table:table-row>
        <table:table-row>
          <table:table-cell office:value-type="string" table:style-name="tablecell">
            <text:p text:style-name="tablealignleft"> Mactar       </text:p>
          </table:table-cell>
          <table:table-cell office:value-type="string" table:style-name="tablecell">
            <text:p text:style-name="tablealignleft"> Amélioration wallet : avoir l'itinéraire des points de service                                                                                                                                                                                                                                                                                                                                                                                                                                                                                                                                                                                                                                                                                                                                                                                                                                                                                                                                                                  </text:p>
          </table:table-cell>
          <table:table-cell office:value-type="string" table:style-name="tablecell">
            <text:p text:style-name="tablealignleft"> Intégrer en 2 phases :<text:line-break/>- Phase 1 : en appuyant sur le point de service, lancer l'application maps pour donner la main <text:line-break/>- Phase 2 : intégrer en test les api google maps afin que le wallet gère l'itinéraire in-app. une phase pilote à faire avec les membres de la bu-uniquement pour apprécier le principe des 1000 requêtes gratuites  </text:p>
          </table:table-cell>
          <table:table-cell office:value-type="string" table:style-name="tablecell">
            <text:p text:style-name="tablealignleft"> @mactar<text:line-break/>@sal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autres_remarques_13"/><text:bookmark-start text:name="autres_remarques"/>Autres remarques<text:bookmark-end text:name="__RefHeading___autres_remarques_13"/><text:bookmark-end text:name="autres_remarques"/></text:h>
      <table:table table:style-name="Table">
        <table:table-column/>
        <table:table-column/>
        <table:table-row>
          <table:table-cell office:value-type="string" table:style-name="tableheader">
            <text:p text:style-name="Table_20_Heading"> Intervenant  </text:p>
          </table:table-cell>
          <table:table-cell office:value-type="string" table:style-name="tableheader">
            <text:p text:style-name="Table_20_Heading"> Commentaire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4" text:outline-level="4"><text:bookmark-start text:name="__RefHeading___voir_aussi_14"/><text:bookmark-start text:name="voir_aussi"/>Voir aussi<text:bookmark-end text:name="__RefHeading___voir_aussi_14"/><text:bookmark-end text:name="voir_aussi"/></text:h>
      <text:list text:style-name="List_20_1" text:continue-numbering="false">
        <text:list-item>
          <text:p text:style-name="List_20_1_Content_First"> <text:a xlink:type="simple" xlink:href="https://cynod.wiki.sensoft-next.com/doku.php?id=hebdomadaire" text:style-name="Internet_20_link" text:visited-style-name="Visited_20_Internet_20_Link">Les suivis hebdomadaires</text:a></text:p>
        </text:list-item>
        <text:list-item>
          <text:p text:style-name="List_20_1_Content_Last"> <text:a xlink:type="simple" xlink:href="https://docs.google.com/spreadsheets/d/1Pks8pLz1OU-TQ_VflcPQiLvRP0L__dEG9iYjDqns6ik/edit#gid=1709744959" text:style-name="Internet_20_link" text:visited-style-name="Visited_20_Internet_20_Link"> Cahier de route du produit CYNO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a2e8" fo:font-style="normal" fo:font-size="10.5pt" fo:font-family="Garamond" fo:border="0pt none"/>
    </style:style>
    <style:style style:name="PluginODTAutoStyle_Text_2" style:family="text">
      <style:text-properties fo:color="#ed1c24" fo:font-style="normal" fo:font-size="10.5pt" fo:font-family="Garamond" fo:border="0pt none"/>
    </style:style>
    <style:style style:name="PluginODTAutoStyle_Text_3" style:family="text">
      <style:text-properties fo:color="#ed1c24" fo:font-style="normal" fo:font-size="10.5pt" fo:font-family="Garamond" fo:border="0pt none"/>
    </style:style>
    <style:style style:name="PluginODTAutoStyle_Text_4" style:family="text">
      <style:text-properties fo:color="#ed1c24" fo:font-style="normal" fo:font-size="10.5pt" fo:font-family="Garamond" fo:border="0pt none"/>
    </style:style>
    <style:style style:name="PluginODTAutoStyle_Text_5" style:family="text">
      <style:text-properties fo:color="#ed1c24" fo:font-style="normal" fo:font-size="10.5pt" fo:font-family="Garamond" fo:border="0pt none"/>
    </style:style>
    <style:style style:name="PluginODTAutoStyle_Text_6" style:family="text">
      <style:text-properties fo:color="#ed1c24"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hebdomadaire-20211022</dc:title>
  </office:meta>
</office:document-meta>
</file>