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d7642c25edacce015a44b54e62f6fcd0.png"/>
  <manifest:file-entry manifest:media-type="image/png" manifest:full-path="Pictures/002e6803ecf05e9aeeaf3f5339610afc.png"/>
  <manifest:file-entry manifest:media-type="image/png" manifest:full-path="Pictures/65fe747b66c039b924da0f67ffd32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  <style:style style:name="PluginODTAutoStyle_Text_2" style:family="text">
      <style:text-properties fo:color="#22b14c" fo:font-style="normal" fo:font-size="10.5pt" fo:font-family="Garamond" fo:border="0pt none"/>
    </style:style>
    <style:style style:name="PluginODTAutoStyle_Text_3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924"/><text:bookmark-start text:name="__RefHeading___reunion_de_suivi_hebdomadaire_du_24_09_2021_1"/><text:bookmark-start text:name="reunion_de_suivi_hebdomadaire_du_24_09_2021"/>Réunion de suivi hebdomadaire du 24/09/2021<text:bookmark-end text:name="__RefHeading___reunion_de_suivi_hebdomadaire_du_24_09_2021_1"/><text:bookmark-end text:name="reunion_de_suivi_hebdomadaire_du_24_09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</text:p>
          </table:table-cell>
          <table:table-cell office:value-type="string" table:style-name="tableheader">
            <text:p text:style-name="Table_20_Heading"> Motif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ident production wallet oriba      </text:p>
          </table:table-cell>
          <table:table-cell office:value-type="string" table:style-name="tablecell">
            <text:p text:style-name="tablealignleft"> <text:span text:style-name="Source_20_Text">Impossible de contacter le serveur</text:span> depuis les applications wallet                                      </text:p>
          </table:table-cell>
          <table:table-cell office:value-type="string" table:style-name="tablecell">
            <text:p text:style-name="tablealignleft"> Incident produit durant le weekend (17/09 au 19/09)<text:line-break/>Voir le ticket pour les détails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option MDM - CYNOD                  </text:p>
          </table:table-cell>
          <table:table-cell office:value-type="string" table:style-name="tablecell">
            <text:p text:style-name="tablealignleft"> Tester et faire un feedback du MDM UROVO vs MIRADORE                                                       </text:p>
          </table:table-cell>
          <table:table-cell office:value-type="string" table:style-name="tablecell">
            <text:p text:style-name="tablealignleft"> - configuration MDM UROVO <text:span text:style-name="PluginODTAutoStyle_Text_1"><text:span text:style-name="Strong_20_Emphasis">KO</text:span></text:span> (voir @sala pour détails)<text:line-break/>- configuration MDM Miradore <text:span text:style-name="PluginODTAutoStyle_Text_2"><text:span text:style-name="Strong_20_Emphasis">OK</text:span></text:span>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ident production ORIBA / CAP TOGO  </text:p>
          </table:table-cell>
          <table:table-cell office:value-type="string" table:style-name="tablecell">
            <text:p text:style-name="tablealignleft"> Cas de transactions réalisées qui s'affichent au niveau des opérations mais pas sur le relevé de la carte  </text:p>
          </table:table-cell>
          <table:table-cell office:value-type="string" table:style-name="tablecell">
            <text:p text:style-name="tablealignleft"> - Des premières analyses l'<text:span text:style-name="Plugin_Wrap_Span_Emphasised">écriture des opérations en est la cause</text:span>. Les raisons sont en cours de diagnostic.<text:line-break/>- Une correction a pu être trouvée pour fixer au niveau du client de façon temporaire. voir ticket <text:a xlink:type="simple" xlink:href="https://support.sensoft-labs.com/issues/70425" text:style-name="Internet_20_link" text:visited-style-name="Visited_20_Internet_20_Link">70425</text:a>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Activation nouveau client carte : Ajustement écran (large, normal, small, xlarge, xlarge-land)                  </text:p>
          </table:table-cell>
          <table:table-cell office:value-type="string" table:style-name="tablecell">
            <text:p text:style-name="tablealignleft"> Résolu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BO/FO]                                                        </text:p>
          </table:table-cell>
          <table:table-cell office:value-type="string" table:style-name="tablecell">
            <text:p text:style-name="tablealignleft"> Diagramme de séquence transaction : achat carburant par carte                                                   </text:p>
          </table:table-cell>
          <table:table-cell office:value-type="string" table:style-name="tablecell">
            <text:p text:style-name="tablealignleft"> Résolu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Impossible de saisir un montant de plus de 3 chiffres lors d'une transaction                                    </text:p>
          </table:table-cell>
          <table:table-cell office:value-type="string" table:style-name="tablecell">
            <text:p text:style-name="tablealignleft"> En cours (80%)                           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Afficher le message adéquat en cas de retour 200 alors que le contenu de retour est différent de celui attendu  </text:p>
          </table:table-cell>
          <table:table-cell office:value-type="string" table:style-name="tablecell">
            <text:p text:style-name="tablealignleft"> Fait en attente validation du message d'erreur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PluginODTAutoStyle_Text_3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</text:p>
          </table:table-cell>
          <table:table-cell office:value-type="string" table:style-name="tableheader">
            <text:p text:style-name="Table_20_Heading"> Commentair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DK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339285714286cm"><draw:image xlink:href="Pictures/002e6803ecf05e9aeeaf3f5339610afc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S PETROLE<text:line-break/>Groupe STAR OIL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GF (Serigne Gueye &amp; Fils)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MAYAF Togo   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EGA Petroleum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o Energy Guinée Bissau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g Concept - Club des Actionnaires Pharmaciens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                               </text:p>
          </table:table-cell>
          <table:table-cell office:value-type="string" table:style-name="tableheader">
            <text:p text:style-name="Table_20_Heading"> Autres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830" text:style-name="Internet_20_link" text:visited-style-name="Visited_20_Internet_20_Link">https://support.sensoft-labs.com/issues/70830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939" text:style-name="Internet_20_link" text:visited-style-name="Visited_20_Internet_20_Link">https://support.sensoft-labs.com/issues/70939</text:a>  </text:p>
          </table:table-cell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829" text:style-name="Internet_20_link" text:visited-style-name="Visited_20_Internet_20_Link">https://support.sensoft-labs.com/issues/70829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957" text:style-name="Internet_20_link" text:visited-style-name="Visited_20_Internet_20_Link">https://support.sensoft-labs.com/issues/70957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959" text:style-name="Internet_20_link" text:visited-style-name="Visited_20_Internet_20_Link">https://support.sensoft-labs.com/issues/70959</text:a>  </text:p>
          </table:table-cell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>
            <text:p text:style-name="tablealignleft"> Il y a eu un <text:span text:style-name="Plugin_Wrap_Span_Emphasised">incident pour Star Energy</text:span> hier et Mactar m'a demande de reboot en urgence et un deploiement sur Elton Oil AWS version 3.4.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feedback_roadmap_produit_9"/><text:bookmark-start text:name="feedback_roadmap_produit"/>Feedback roadmap produit<text:bookmark-end text:name="__RefHeading___feedback_roadmap_produit_9"/><text:bookmark-end text:name="feedback_roadmap_produi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vénement ​                                          </text:p>
          </table:table-cell>
          <table:table-cell office:value-type="string" table:style-name="tableheader">
            <text:p text:style-name="Table_20_Heading"> Description ​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s ​      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Intégration continue ​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Gestion des sliders wallet ​                         </text:p>
          </table:table-cell>
          <table:table-cell office:value-type="string" table:style-name="tablecell">
            <text:p text:style-name="tablealignleft"> Permettre de gérer dynamiquement des contenus promotionnels qui seront publiés au niveau du wallet ​      </text:p>
          </table:table-cell>
          <table:table-cell office:value-type="string" table:style-name="tablecell">
            <text:p text:style-name="tablealignleft"> En retard ​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onctionnalité de souscription de services wallet ​  </text:p>
          </table:table-cell>
          <table:table-cell office:value-type="string" table:style-name="tablecell">
            <text:p text:style-name="tablealignleft"> Permettre aux utilisateurs de l'​application de s'​enrôler pour les services cynod et/ou fidélité ​       </text:p>
          </table:table-cell>
          <table:table-cell office:value-type="string" table:style-name="tablecell">
            <text:p text:style-name="tablealignleft"> En retard ​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se à jour ergonomie wallet ​                       </text:p>
          </table:table-cell>
          <table:table-cell office:value-type="string" table:style-name="tablecell">
            <text:p text:style-name="tablealignleft"> Amélioration du worflow souscription + design des layouts ​                                               </text:p>
          </table:table-cell>
          <table:table-cell office:value-type="string" table:style-name="tablecell">
            <text:p text:style-name="tablealignleft"> Inclus dans le sprint 12 en attente des retours de test     </text:p>
          </table:table-cell>
        </table:table-row>
        <table:table-row>
          <table:table-cell office:value-type="string" table:style-name="tablecell">
            <text:p text:style-name="tablealignleft"> Taskforce fin T3                                     </text:p>
          </table:table-cell>
          <table:table-cell office:value-type="string" table:style-name="tablecell">
            <text:p text:style-name="tablealignleft"> Focus sur les cas d'​écart de solde / consommation ticket carburant / nouvelles fonctionnalités wallet ​  </text:p>
          </table:table-cell>
          <table:table-cell office:value-type="string" table:style-name="tablecell">
            <text:p text:style-name="tablealignleft"> Inclus dans le sprint 13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Projets (interne/​externe) ​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MDM UROVO                                            </text:p>
          </table:table-cell>
          <table:table-cell office:value-type="string" table:style-name="tablecell">
            <text:p text:style-name="tablealignleft"> Mettre en place un outils pour gérer les terminaux cynod                                               ​  </text:p>
          </table:table-cell>
          <table:table-cell office:value-type="string" table:style-name="tablecell">
            <text:p text:style-name="tablealignleft"> En cours de test en interne (amoa/support/test/dev)         </text:p>
          </table:table-cell>
        </table:table-row>
        <table:table-row>
          <table:table-cell office:value-type="string" table:style-name="tablecell">
            <text:p text:style-name="tablealignleft"> API YARA OIL                                         </text:p>
          </table:table-cell>
          <table:table-cell office:value-type="string" table:style-name="tablecell">
            <text:p text:style-name="tablealignleft"> Mise en place d'API pour recharge des cartes clients depuis leur wallet orange money                      </text:p>
          </table:table-cell>
          <table:table-cell office:value-type="string" table:style-name="tablecell">
            <text:p text:style-name="tablealignleft"> En retard ​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ternalisation reporting cynod                      </text:p>
          </table:table-cell>
          <table:table-cell office:value-type="string" table:style-name="tablecell">
            <text:p text:style-name="tablealignleft"> Passer par jasperserver pour exploiter le reporting cynod afin d'​alléger l'​application ​                </text:p>
          </table:table-cell>
          <table:table-cell office:value-type="string" table:style-name="tablecell">
            <text:p text:style-name="tablealignleft"> En suspens - focus sur les priorités de la bu courant aout  </text:p>
          </table:table-cell>
        </table:table-row>
      </table:table>
      <text:h text:style-name="Heading_20_3" text:outline-level="3"><text:bookmark-start text:name="__RefHeading___conclusion_10"/><text:bookmark-start text:name="conclusion"/>Conclusion<text:bookmark-end text:name="__RefHeading___conclusion_10"/><text:bookmark-end text:name="conclusion"/></text:h>
      <text:h text:style-name="Heading_20_4" text:outline-level="4"><text:bookmark-start text:name="__RefHeading___points_d_amelioration_11"/><text:bookmark-start text:name="points_d_amelioration"/>Points d’amélioration<text:bookmark-end text:name="__RefHeading___points_d_amelioration_11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                                                         </text:p>
          </table:table-cell>
          <table:table-cell office:value-type="string" table:style-name="tableheader">
            <text:p text:style-name="Table_20_Heading"> Action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ffectation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méliorer/adapter le workflow de suivi des tickets sur redmine  </text:p>
          </table:table-cell>
          <table:table-cell office:value-type="string" table:style-name="tablecell">
            <text:p text:style-name="tablealignleft"> - Proposer un nouveau workflow pour intégrer le test à l'existant<text:line-break/>- Proposer de nouveau statut à chaque niveau de validation des tickets clients : Nouveau (all) -&gt; En cours (support/po/dev) -&gt; Terminé (dev) -&gt; Résolu (test) -&gt; Fermé (support/po)  </text:p>
          </table:table-cell>
          <table:table-cell office:value-type="string" table:style-name="tablecell">
            <text:p text:style-name="tablealignleft"> @Ibrahima         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Investigation incident production StarEnergy / WMS Titan        </text:p>
          </table:table-cell>
          <table:table-cell office:value-type="string" table:style-name="tablecell">
            <text:p text:style-name="tablealignleft"> <text:a xlink:type="simple" xlink:href="https://support.sensoft-labs.com/issues/69890" text:style-name="Internet_20_link" text:visited-style-name="Visited_20_Internet_20_Link">https://support.sensoft-labs.com/issues/69890</text:a>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ibrahima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Stratégie à adopter pour la migration CYNOD - ELTON             </text:p>
          </table:table-cell>
          <table:table-cell office:value-type="string" table:style-name="tablecell">
            <text:p text:style-name="tablealignleft"> Tenir un point interne de coordination entre la BU et la Direction Général (facultatif) pour décider de la marche à suivre à propos de la position de ELTON (DIS surtout) sur la maj manuelle des TPE                                                    </text:p>
          </table:table-cell>
          <table:table-cell office:value-type="string" table:style-name="tablecell">
            <text:p text:style-name="tablealignleft"> @Mactar  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Unsplash                                                        </text:p>
          </table:table-cell>
          <table:table-cell office:value-type="string" table:style-name="tablecell">
            <text:p text:style-name="tablealignleft"> Proposer au courant de la semaine prochaine une séance de présentation de l'outil pour la gestion des sliders du wallet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Awa     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Remontée des transactions cash cynod eltongb                    </text:p>
          </table:table-cell>
          <table:table-cell office:value-type="string" table:style-name="tablecell">
            <text:p text:style-name="tablealignleft"> Faire le paramétrage avec l'appui de la technique au besoin puis documenter dans le wiki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ounirou / @Mamadou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Statistiques pour feedback support hebdomadaire BU - MONETIQUE  </text:p>
          </table:table-cell>
          <table:table-cell office:value-type="string" table:style-name="tablecell">
            <text:p text:style-name="tablealignleft"> Partager les requêtes d'extraction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ounirou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Pas d'équipement de test pour Mamadou                           </text:p>
          </table:table-cell>
          <table:table-cell office:value-type="string" table:style-name="tablecell">
            <text:p text:style-name="tablealignleft"> Reporter à sa hiérarchie et suivre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madou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2"/><text:bookmark-start text:name="autres_remarques"/>Autres remarques<text:bookmark-end text:name="__RefHeading___autres_remarques_12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3"/><text:bookmark-start text:name="voir_aussi"/>Voir aussi<text:bookmark-end text:name="__RefHeading___voir_aussi_13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" text:style-name="Internet_20_link" text:visited-style-name="Visited_20_Internet_20_Link">Les suivis hebdomadaires</text:a></text:p>
        </text:list-item>
        <text:list-item>
          <text:p text:style-name="List_20_1_Content_Last"> <text:a xlink:type="simple" xlink:href="https://docs.google.com/spreadsheets/d/1Pks8pLz1OU-TQ_VflcPQiLvRP0L__dEG9iYjDqns6ik/edit#gid=1709744959" text:style-name="Internet_20_link" text:visited-style-name="Visited_20_Internet_20_Link"> Cahier de route du produit CYN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  <style:style style:name="PluginODTAutoStyle_Text_2" style:family="text">
      <style:text-properties fo:color="#22b14c" fo:font-style="normal" fo:font-size="10.5pt" fo:font-family="Garamond" fo:border="0pt none"/>
    </style:style>
    <style:style style:name="PluginODTAutoStyle_Text_3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924</dc:title>
  </office:meta>
</office:document-meta>
</file>