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910"/><text:bookmark-start text:name="__RefHeading___reunion_de_suivi_hebdomadaire_du_10_09_2021_1"/><text:bookmark-start text:name="reunion_de_suivi_hebdomadaire_du_10_09_2021"/>Réunion de suivi hebdomadaire du 10/09/2021<text:bookmark-end text:name="__RefHeading___reunion_de_suivi_hebdomadaire_du_10_09_2021_1"/><text:bookmark-end text:name="reunion_de_suivi_hebdomadaire_du_10_09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</text:p>
          </table:table-cell>
          <table:table-cell office:value-type="string" table:style-name="tableheader">
            <text:p text:style-name="Table_20_Heading"> Motif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pdate wiki              </text:p>
          </table:table-cell>
          <table:table-cell office:value-type="string" table:style-name="tablecell">
            <text:p text:style-name="tablealignleft"> - mise à jour du theme <text:line-break/>- ajout de nouveaux plugins<text:line-break/>- cloisonnement des users et admin<text:line-break/>- creation compte générique pour les clients en lecture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Il faudra penser upgrade la version du dokuwiki vers hogfather [51.3]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pdate objectifs fin T3  </text:p>
          </table:table-cell>
          <table:table-cell office:value-type="string" table:style-name="tablecell">
            <text:p text:style-name="tablealignleft"> Revue des objectifs pour la fin du trimestre 3 :<text:line-break/>- focus sur la résolution des incidents liés aux écarts de solde / comptabilisation / consommations des tickets carburants<text:line-break/>- formalisation des flux transactionnels<text:line-break/>- update monitoring avec situation en temps réel des transactions comptabilisées<text:line-break/>- migration elton<text:line-break/>- finalisation choix MDM CYNOD  </text:p>
          </table:table-cell>
          <table:table-cell office:value-type="string" table:style-name="tablecell">
            <text:p text:style-name="tablealignleft"> voir <text:a xlink:type="simple" xlink:href="https://docs.google.com/spreadsheets/d/1Pks8pLz1OU-TQ_VflcPQiLvRP0L__dEG9iYjDqns6ik/edit#gid=1709744959" text:style-name="Internet_20_link" text:visited-style-name="Visited_20_Internet_20_Link"> Cahier de route du produit CYNOD</text:a> pour détails  </text:p>
          </table:table-cell>
        </table:table-row>
        <table:table-row>
          <table:table-cell office:value-type="string" table:style-name="tablecell">
            <text:p text:style-name="tablealignleft"> VPN YARA OIL             </text:p>
          </table:table-cell>
          <table:table-cell office:value-type="string" table:style-name="tablecell">
            <text:p text:style-name="tablealignleft"> Validation de la topographie proposée par Sensof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ise en place du VPN avec pour 2 environnements de yara oil prévue pour la semaine du 13/09/2021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GRATION CYNOD - ELTON  </text:p>
          </table:table-cell>
          <table:table-cell office:value-type="string" table:style-name="tablecell">
            <text:p text:style-name="tablealignleft"> Livraison environnement de préprod pour validation intern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Mise à niveau de layouts par rapport au nouveau design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R&amp;D Plateforme de chargement d'images : Pixabay, Unsplash  </text:p>
          </table:table-cell>
          <table:table-cell office:value-type="string" table:style-name="tablecell">
            <text:p text:style-name="tablealignleft"> En cours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écarts de solde<text:line-break/>- <text:span text:style-name="Plugin_Wrap_Span_Emphasised">relance sur les travaux d'optimisation du monitoring</text:span>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Offre Imprimante pour autonomie client suite mail direction WMS décriant les délais de livraison de cartes (Non fondées néanmoins)                     </text:p>
          </table:table-cell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>
            <text:p text:style-name="tablealignleft"> - en attente homologation nouvelle imprimante RoSH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</text:p>
          </table:table-cell>
          <table:table-cell office:value-type="string" table:style-name="tablecell">
            <text:p text:style-name="tablealignleft"> Relance rachat CYNOD<text:line-break/>DRP arya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Offre customisation wallet en cours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Offre Ok                                      </text:p>
          </table:table-cell>
          <table:table-cell office:value-type="string" table:style-name="tablecell">
            <text:p text:style-name="tablealignleft"> Transmission Offre faite<text:line-break/>Relance dès next week pour programmer démo et négociation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>
            <text:p text:style-name="tablealignleft"> Nouvelle négociation demandée avec la direction<text:line-break/>M KANE avance que le tarif au volume ne les sied pas surtout pour le Sénégal qui démarre timidement  </text:p>
          </table:table-cell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>
            <text:p text:style-name="tablealignleft"> En attente retour contact KOUASSI pour nouvelle rencontre avec la direction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>
            <text:p text:style-name="tablealignleft"> Transmission réponse questionnaire soumis, En attente retour prospect pour date démo<text:line-break/>Relance effectuée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>
            <text:p text:style-name="tablealignleft"> Contact DGA insdisponible suite contrainte familiale(Décès)<text:line-break/>Relance Ok pour présentation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Démo                                  </text:p>
          </table:table-cell>
          <table:table-cell office:value-type="string" table:style-name="tablecell">
            <text:p text:style-name="tablealignleft"> Présentation Solution Ok, Préparer démo environnement<text:line-break/>Offre en cours                                                                                 </text:p>
          </table:table-cell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119" text:style-name="Internet_20_link" text:visited-style-name="Visited_20_Internet_20_Link">https://support.sensoft-labs.com/issues/70119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70417" text:style-name="Internet_20_link" text:visited-style-name="Visited_20_Internet_20_Link">https://support.sensoft-labs.com/issues/70417</text:a> <text:a xlink:type="simple" xlink:href="https://support.sensoft-labs.com/issues/70342" text:style-name="Internet_20_link" text:visited-style-name="Visited_20_Internet_20_Link">https://support.sensoft-labs.com/issues/70342</text:a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Deploiements de nouvelles version sur les plateformes de test Cynod Interop et Cynod v2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voir un bref aperçu du cahier de route cynod                   </text:p>
          </table:table-cell>
          <table:table-cell office:value-type="string" table:style-name="tablecell">
            <text:p text:style-name="tablealignleft"> Ajouter une section “roadmap” pour rappeler le statut des objectifs courants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MDM UROVO                                                       </text:p>
          </table:table-cell>
          <table:table-cell office:value-type="string" table:style-name="tablecell">
            <text:p text:style-name="tablealignleft"> Relancer UROVO pour le trial license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Monitoring pour ELTON DAKAR (CYNOD V2)                          </text:p>
          </table:table-cell>
          <table:table-cell office:value-type="string" table:style-name="tablecell">
            <text:p text:style-name="tablealignleft"> Suivre le déploiement du monitoring pour ELTON DAKAR (CYNOD V2)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910</dc:title>
  </office:meta>
</office:document-meta>
</file>