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4053c9a861c78f20d3840f4c50d4dab.png"/>
  <manifest:file-entry manifest:media-type="image/png" manifest:full-path="Pictures/d7642c25edacce015a44b54e62f6fcd0.png"/>
  <manifest:file-entry manifest:media-type="image/png" manifest:full-path="Pictures/002e6803ecf05e9aeeaf3f5339610afc.png"/>
  <manifest:file-entry manifest:media-type="image/png" manifest:full-path="Pictures/65fe747b66c039b924da0f67ffd325c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hebdomadaire-20210820"/><text:bookmark-start text:name="__RefHeading___reunion_de_suivi_hebdomadaire_du_20_08_2021_1"/><text:bookmark-start text:name="reunion_de_suivi_hebdomadaire_du_20_08_2021"/>Réunion de suivi hebdomadaire du 20/08/2021<text:bookmark-end text:name="__RefHeading___reunion_de_suivi_hebdomadaire_du_20_08_2021_1"/><text:bookmark-end text:name="reunion_de_suivi_hebdomadaire_du_20_08_2021"/></text:h>
      <text:h text:style-name="Heading_20_4" text:outline-level="4"><text:bookmark-start text:name="__RefHeading___absences_2"/><text:bookmark-start text:name="absences"/>Absences<text:bookmark-end text:name="__RefHeading___absences_2"/><text:bookmark-end text:name="absenc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bsent   </text:p>
          </table:table-cell>
          <table:table-cell office:value-type="string" table:style-name="tableheader">
            <text:p text:style-name="Table_20_Heading"> Motif 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>
            <text:p text:style-name="tablealignleft"> Rokhaya  </text:p>
          </table:table-cell>
          <table:table-cell office:value-type="string" table:style-name="tablecell">
            <text:p text:style-name="tablealignleft"> Malade  </text:p>
          </table:table-cell>
          <table:table-cell office:value-type="string" table:style-name="tablecell"/>
        </table:table-row>
      </table:table>
      <text:p text:style-name="Text_20_body"><text:line-break/>
<text:line-break/></text:p>
      <text:h text:style-name="Heading_20_4" text:outline-level="4"><text:bookmark-start text:name="__RefHeading___evenements_marquants_de_la_semaine_3"/><text:bookmark-start text:name="evenements_marquants_de_la_semaine"/>Événements marquants de la semaine<text:bookmark-end text:name="__RefHeading___evenements_marquants_de_la_semaine_3"/><text:bookmark-end text:name="evenements_marquants_de_la_semain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Événement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Commentaire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PN YARA OIL                       </text:p>
          </table:table-cell>
          <table:table-cell office:value-type="string" table:style-name="tablecell">
            <text:p text:style-name="tablealignleft"> Orange OM demande de renseigner le fichier de paramétrage VPN mis à jour avant de tenir une séance                        </text:p>
          </table:table-cell>
          <table:table-cell office:value-type="string" table:style-name="tablecell">
            <text:p text:style-name="tablealignleft"> Voir le  <text:a xlink:type="simple" xlink:href="https://docs.google.com/document/d/1jq1DziacNY1GP1jt2RZBf3SZJBcKAwGN/edit" text:style-name="Internet_20_link" text:visited-style-name="Visited_20_Internet_20_Link"> fichier partagé </text:a>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3 semaines d'absence pour Rokhaya  </text:p>
          </table:table-cell>
          <table:table-cell office:value-type="string" table:style-name="tablecell">
            <text:p text:style-name="tablealignleft"> Absente pour raisons médicales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PRINT 11                          </text:p>
          </table:table-cell>
          <table:table-cell office:value-type="string" table:style-name="tablecell">
            <text:p text:style-name="tablealignleft"> Fin de sprint initiale du 20/08 est décalée au 23/08 en raison de la fête de la tamkharite (1jr férié)                    </text:p>
          </table:table-cell>
          <table:table-cell office:value-type="string" table:style-name="tablecell">
            <text:p text:style-name="tablealignleft"> Livraison d'une version de test pour le 24/08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UG SUR PROD                       </text:p>
          </table:table-cell>
          <table:table-cell office:value-type="string" table:style-name="tablecell">
            <text:p text:style-name="tablealignleft"> Bug sur les fonctionnalités de <text:span text:style-name="Source_20_Text">mise en opposition / levée d'opposition</text:span> signalé par le CAP TOGO / STAR ENERGY / ORIBA  </text:p>
          </table:table-cell>
          <table:table-cell office:value-type="string" table:style-name="tablecell">
            <text:p text:style-name="tablealignleft"> Corrigé et fera partie du prochain déploiement car non bloquant auprès de client. Voir détails sur ticket <text:a xlink:type="simple" xlink:href="https://support.sensoft-labs.com/issues/67588" text:style-name="Internet_20_link" text:visited-style-name="Visited_20_Internet_20_Link"> #67588 </text:a>  </text:p>
          </table:table-cell>
        </table:table-row>
        <table:table-row>
          <table:table-cell office:value-type="string" table:style-name="tablecell">
            <text:p text:style-name="tablealignleft"> PILOTE ORIBA                       </text:p>
          </table:table-cell>
          <table:table-cell office:value-type="string" table:style-name="tablecell">
            <text:p text:style-name="tablealignleft"> Point de suivi sur la phase PILOTE WALLET ORIBA avec le DG                                                                </text:p>
          </table:table-cell>
          <table:table-cell office:value-type="string" table:style-name="tablecell">
            <text:p text:style-name="tablealignleft"> Insistance sur le délai de réception du code d'activation + ajout du logo oriba sur les visuel de l'application sur playstore                                         </text:p>
          </table:table-cell>
        </table:table-row>
        <table:table-row>
          <table:table-cell office:value-type="string" table:style-name="tablecell">
            <text:p text:style-name="tablealignleft"> TASK FORCE HR                      </text:p>
          </table:table-cell>
          <table:table-cell office:value-type="string" table:style-name="tablecell">
            <text:p text:style-name="tablealignleft"> Fin task force HR ce Lundi aprém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DM UROVO                          </text:p>
          </table:table-cell>
          <table:table-cell office:value-type="string" table:style-name="tablecell">
            <text:p text:style-name="tablealignleft"> Pas d'avancé au courant de cette semaine                                                                                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feedback_devs_4"/><text:bookmark-start text:name="feedback_devs"/>Feedback Devs<text:bookmark-end text:name="__RefHeading___feedback_devs_4"/><text:bookmark-end text:name="feedback_dev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oint                            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Commentaire                    </text:p>
          </table:table-cell>
        </table:table-row>
        <table:table-row>
          <table:table-cell office:value-type="string" table:style-name="tablecell">
            <text:p text:style-name="tablealignleft"> [FO-WALLET]                                                            </text:p>
          </table:table-cell>
          <table:table-cell office:value-type="string" table:style-name="tablecell">
            <text:p text:style-name="tablealignleft"> Mise à jour  API création compte wallet                                                                           </text:p>
          </table:table-cell>
          <table:table-cell office:value-type="string" table:style-name="tablecell">
            <text:p text:style-name="tablealignleft"> Résolu                         </text:p>
          </table:table-cell>
        </table:table-row>
        <table:table-row>
          <table:table-cell office:value-type="string" table:style-name="tablecell">
            <text:p text:style-name="tablealignleft"> [FO-WALLET]                                                            </text:p>
          </table:table-cell>
          <table:table-cell office:value-type="string" table:style-name="tablecell">
            <text:p text:style-name="tablealignleft"> Push de notification Activation wallet &amp; code secret oublié                                                       </text:p>
          </table:table-cell>
          <table:table-cell office:value-type="string" table:style-name="tablecell">
            <text:p text:style-name="tablealignleft"> Résolu                         </text:p>
          </table:table-cell>
        </table:table-row>
        <table:table-row>
          <table:table-cell office:value-type="string" table:style-name="tablecell">
            <text:p text:style-name="tablealignleft"> [BO-CYNOD]                                                             </text:p>
          </table:table-cell>
          <table:table-cell office:value-type="string" table:style-name="tablecell">
            <text:p text:style-name="tablealignleft"> Fix sur la mise en opposition des carte                                                                           </text:p>
          </table:table-cell>
          <table:table-cell office:value-type="string" table:style-name="tablecell">
            <text:p text:style-name="tablealignleft"> Résolu                         </text:p>
          </table:table-cell>
        </table:table-row>
        <table:table-row>
          <table:table-cell office:value-type="string" table:style-name="tablecell">
            <text:p text:style-name="tablealignleft"> [BO-CYNOD]                                                             </text:p>
          </table:table-cell>
          <table:table-cell office:value-type="string" table:style-name="tablecell">
            <text:p text:style-name="tablealignleft"> WSO2 : Configuration &amp; parametrage des endpoints                                                                  </text:p>
          </table:table-cell>
          <table:table-cell office:value-type="string" table:style-name="tablecell">
            <text:p text:style-name="tablealignleft"> En cours de test               </text:p>
          </table:table-cell>
        </table:table-row>
        <table:table-row>
          <table:table-cell office:value-type="string" table:style-name="tablecell">
            <text:p text:style-name="tablealignleft"> [BO-CYNOD]                                                             </text:p>
          </table:table-cell>
          <table:table-cell office:value-type="string" table:style-name="tablecell">
            <text:p text:style-name="tablealignleft"> Mise à jour des API’s Yara                                                                                        </text:p>
          </table:table-cell>
          <table:table-cell office:value-type="string" table:style-name="tablecell">
            <text:p text:style-name="tablealignleft"> Résolu                         </text:p>
          </table:table-cell>
        </table:table-row>
        <table:table-row>
          <table:table-cell office:value-type="string" table:style-name="tablecell">
            <text:p text:style-name="tablealignleft"> [BO-CYNOD]                                                             </text:p>
          </table:table-cell>
          <table:table-cell office:value-type="string" table:style-name="tablecell">
            <text:p text:style-name="tablealignleft"> Intégration de spring security pour la protection des api’s                                                       </text:p>
          </table:table-cell>
          <table:table-cell office:value-type="string" table:style-name="tablecell">
            <text:p text:style-name="tablealignleft"> En cours (90%)                 </text:p>
          </table:table-cell>
        </table:table-row>
        <table:table-row>
          <table:table-cell office:value-type="string" table:style-name="tablecell">
            <text:p text:style-name="tablealignleft"> [BO-CYNOD]                                                             </text:p>
          </table:table-cell>
          <table:table-cell office:value-type="string" table:style-name="tablecell">
            <text:p text:style-name="tablealignleft"> Amélioration des Api’s Activation wallet et code secret oublié pour la prise en charge des push de notifications  </text:p>
          </table:table-cell>
          <table:table-cell office:value-type="string" table:style-name="tablecell">
            <text:p text:style-name="tablealignleft"> Résolu                         </text:p>
          </table:table-cell>
        </table:table-row>
        <table:table-row>
          <table:table-cell office:value-type="string" table:style-name="tablecell">
            <text:p text:style-name="tablealignleft"> [BO-CYNOD]                                                             </text:p>
          </table:table-cell>
          <table:table-cell office:value-type="string" table:style-name="tablecell">
            <text:p text:style-name="tablealignleft"> Mise des Ap’is de création de compte et de souscription                                                           </text:p>
          </table:table-cell>
          <table:table-cell office:value-type="string" table:style-name="tablecell">
            <text:p text:style-name="tablealignleft"> Résolu                         </text:p>
          </table:table-cell>
        </table:table-row>
        <table:table-row>
          <table:table-cell office:value-type="string" table:style-name="tablecell">
            <text:p text:style-name="tablealignleft"> [FO-CYNOD]                                                             </text:p>
          </table:table-cell>
          <table:table-cell office:value-type="string" table:style-name="tablecell">
            <text:p text:style-name="tablealignleft"> Pour la remontée des crashs subis par les terminaux (Bien formaliser les logs pour determiner la provenance)      </text:p>
          </table:table-cell>
          <table:table-cell office:value-type="string" table:style-name="tablecell">
            <text:p text:style-name="tablealignleft"> Résolu (Crash tests en cours)  </text:p>
          </table:table-cell>
        </table:table-row>
        <table:table-row>
          <table:table-cell office:value-type="string" table:style-name="tablecell">
            <text:p text:style-name="tablealignleft"> <text:span text:style-name="PluginODTAutoStyle_Text_1"><text:span text:style-name="Strong_20_Emphasis">Perspectives importantes semaine prochaine</text:span></text:span>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[BO/FO/WALLET - CYNOD]                                                 </text:p>
          </table:table-cell>
          <table:table-cell office:value-type="string" table:style-name="tablecell">
            <text:p text:style-name="tablealignleft"> Livrable version de test &amp; déploiement intermédiaire pour la partie monitoring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[BO-CYNOD]                                                             </text:p>
          </table:table-cell>
          <table:table-cell office:value-type="string" table:style-name="tablecell">
            <text:p text:style-name="tablealignleft"> Suivi analyse performance serveur Suivi                                                                           </text:p>
          </table:table-cell>
          <table:table-cell office:value-type="string" table:style-name="tablecell">
            <text:p text:style-name="tablealignleft"> Suivi                          </text:p>
          </table:table-cell>
        </table:table-row>
        <table:table-row>
          <table:table-cell office:value-type="string" table:style-name="tablecell">
            <text:p text:style-name="tablealignleft"> [BO-CYNOD]                                                             </text:p>
          </table:table-cell>
          <table:table-cell office:value-type="string" table:style-name="tablecell">
            <text:p text:style-name="tablealignleft"> PoC MDM Urovo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[FO-CYNOD]                                                             </text:p>
          </table:table-cell>
          <table:table-cell office:value-type="string" table:style-name="tablecell">
            <text:p text:style-name="tablealignleft"> Finaliser le programme de contrôle et d'alerte des anomalies (écart de solde)                                     </text:p>
          </table:table-cell>
          <table:table-cell office:value-type="string" table:style-name="tablecell">
            <text:p text:style-name="tablealignleft"> (En cours)                     </text:p>
          </table:table-cell>
        </table:table-row>
      </table:table>
      <text:h text:style-name="Heading_20_4" text:outline-level="4"><text:bookmark-start text:name="__RefHeading___feedback_commercial_fait_par_mactar_ba_en_absence_de_rokhaya_5"/><text:bookmark-start text:name="feedback_commercial_fait_par_mactar_ba_en_absence_de_rokhaya"/>Feedback commercial (fait par Mactar Ba en absence de Rokhaya)<text:bookmark-end text:name="__RefHeading___feedback_commercial_fait_par_mactar_ba_en_absence_de_rokhaya_5"/><text:bookmark-end text:name="feedback_commercial_fait_par_mactar_ba_en_absence_de_rokhay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              </text:p>
          </table:table-cell>
          <table:table-cell office:value-type="string" table:style-name="tableheader">
            <text:p text:style-name="Table_20_Heading"> Ancienneté     </text:p>
          </table:table-cell>
          <table:table-cell office:value-type="string" table:style-name="tableheader">
            <text:p text:style-name="Table_20_Heading"> Satisfaction                                  </text:p>
          </table:table-cell>
          <table:table-cell office:value-type="string" table:style-name="tableheader">
            <text:p text:style-name="Table_20_Heading"> Commentair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LTON DK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0" text:anchor-type="paragraph" draw:z-index="0" svg:width="1.5875cm" svg:height="1.11125cm"><draw:image xlink:href="Pictures/b4053c9a861c78f20d3840f4c50d4dab.png" xlink:type="simple" xlink:show="embed" xlink:actuate="onLoad"/></draw:frame>                    </text:p>
          </table:table-cell>
          <table:table-cell office:value-type="string" table:style-name="tablecell">
            <text:p text:style-name="tablealignleft"> - écarts de solde<text:line-break/>- <text:span text:style-name="Plugin_Wrap_Span_Emphasised">relance sur les travaux d'optimisation du monitoring</text:span>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AR ENERGY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1" text:anchor-type="paragraph" draw:z-index="1" svg:width="1.0583333333333cm" svg:height="1.27cm"><draw:image xlink:href="Pictures/d7642c25edacce015a44b54e62f6fcd0.png" xlink:type="simple" xlink:show="embed" xlink:actuate="onLoad"/></draw:frame>                     </text:p>
          </table:table-cell>
          <table:table-cell office:value-type="string" table:style-name="tablecell">
            <text:p text:style-name="tablealignleft"> - bug sur production, voir ticket <text:a xlink:type="simple" xlink:href="https://support.sensoft-labs.com/issues/67588" text:style-name="Internet_20_link" text:visited-style-name="Visited_20_Internet_20_Link"> #67588 </text:a>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WMS OIL (TITAN)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2" text:anchor-type="paragraph" draw:z-index="2" svg:width="1.0583333333333cm" svg:height="1.27cm"><draw:image xlink:href="Pictures/d7642c25edacce015a44b54e62f6fcd0.png" xlink:type="simple" xlink:show="embed" xlink:actuate="onLoad"/></draw:frame>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IEL OIL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3" text:anchor-type="paragraph" draw:z-index="3" svg:width="1.0583333333333cm" svg:height="1.27cm"><draw:image xlink:href="Pictures/d7642c25edacce015a44b54e62f6fcd0.png" xlink:type="simple" xlink:show="embed" xlink:actuate="onLoad"/></draw:frame>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4" text:anchor-type="paragraph" draw:z-index="4" svg:width="1.5875cm" svg:height="1.1339285714286cm"><draw:image xlink:href="Pictures/002e6803ecf05e9aeeaf3f5339610afc.png" xlink:type="simple" xlink:show="embed" xlink:actuate="onLoad"/></draw:frame>               </text:p>
          </table:table-cell>
          <table:table-cell office:value-type="string" table:style-name="tablecell">
            <text:p text:style-name="tablealignleft"> - en attente homologation nouvelle imprimante RoSH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P TOGO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5" text:anchor-type="paragraph" draw:z-index="5" svg:width="1.3229166666667cm" svg:height="1.3229166666667cm"><draw:image xlink:href="Pictures/65fe747b66c039b924da0f67ffd325c8.png" xlink:type="simple" xlink:show="embed" xlink:actuate="onLoad"/></draw:frame>            </text:p>
          </table:table-cell>
          <table:table-cell office:value-type="string" table:style-name="tablecell">
            <text:p text:style-name="tablealignleft"> - bug sur production, voir ticket <text:a xlink:type="simple" xlink:href="https://support.sensoft-labs.com/issues/67588" text:style-name="Internet_20_link" text:visited-style-name="Visited_20_Internet_20_Link"> #67588 </text:a>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YARA OIL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6" text:anchor-type="paragraph" draw:z-index="6" svg:width="1.5875cm" svg:height="1.11125cm"><draw:image xlink:href="Pictures/b4053c9a861c78f20d3840f4c50d4dab.png" xlink:type="simple" xlink:show="embed" xlink:actuate="onLoad"/></draw:frame>                    </text:p>
          </table:table-cell>
          <table:table-cell office:value-type="string" table:style-name="tablecell">
            <text:p text:style-name="tablealignleft"> - bug sur production, voir ticket <text:a xlink:type="simple" xlink:href="https://support.sensoft-labs.com/issues/67588" text:style-name="Internet_20_link" text:visited-style-name="Visited_20_Internet_20_Link"> #67588 </text:a>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RIBA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7" text:anchor-type="paragraph" draw:z-index="7" svg:width="1.0583333333333cm" svg:height="1.27cm"><draw:image xlink:href="Pictures/d7642c25edacce015a44b54e62f6fcd0.png" xlink:type="simple" xlink:show="embed" xlink:actuate="onLoad"/></draw:frame>                     </text:p>
          </table:table-cell>
          <table:table-cell office:value-type="string" table:style-name="tablecell">
            <text:p text:style-name="tablealignleft"> - temps de réception sms d'activation wallet trop longs (4mn en moyenne)<text:line-break/>- ajout logo oriba sur visuel app au démarrage et icone app sur playtore<text:line-break/>- maj page description app oriba wallet sur playtore<text:line-break/>- bug sur production, voir ticket <text:a xlink:type="simple" xlink:href="https://support.sensoft-labs.com/issues/67588" text:style-name="Internet_20_link" text:visited-style-name="Visited_20_Internet_20_Link"> #67588 </text:a>  </text:p>
          </table:table-cell>
        </table:table-row>
        <table:table-row>
          <table:table-cell office:value-type="string" table:style-name="tablecell">
            <text:p text:style-name="tablealignleft"> ELTON GB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8" text:anchor-type="paragraph" draw:z-index="8" svg:width="1.5875cm" svg:height="1.1339285714286cm"><draw:image xlink:href="Pictures/002e6803ecf05e9aeeaf3f5339610afc.png" xlink:type="simple" xlink:show="embed" xlink:actuate="onLoad"/></draw:frame>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KA EXCELLENCE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OS PETROLE<text:line-break/>Groupe STAR OIL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>
            <text:p text:style-name="tablealignleft"> En négociation pour phase pilote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GF (Serigne Gueye &amp; Fils)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>
            <text:p text:style-name="tablealignleft"> Relance rencontre direction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HOMA Group   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>
            <text:p text:style-name="tablealignleft"> Contact via ALT pour infos Cynod et fidélit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MEGA Petroleum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>
            <text:p text:style-name="tablealignleft"> Relance Présentation Online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ptimo Energy Guinée Bissau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Légende: 'Pas du tout satisfait' à 'très satisfait': <draw:frame draw:style-name="media" draw:name="9" text:anchor-type="as-char" draw:z-index="9" svg:width="1.5875cm" svg:height="1.11125cm"><draw:image xlink:href="Pictures/b4053c9a861c78f20d3840f4c50d4dab.png" xlink:type="simple" xlink:show="embed" xlink:actuate="onLoad"/></draw:frame><draw:frame draw:style-name="media" draw:name="10" text:anchor-type="as-char" draw:z-index="10" svg:width="1.3229166666667cm" svg:height="1.3229166666667cm"><draw:image xlink:href="Pictures/65fe747b66c039b924da0f67ffd325c8.png" xlink:type="simple" xlink:show="embed" xlink:actuate="onLoad"/></draw:frame><draw:frame draw:style-name="media" draw:name="11" text:anchor-type="as-char" draw:z-index="11" svg:width="1.0583333333333cm" svg:height="1.27cm"><draw:image xlink:href="Pictures/d7642c25edacce015a44b54e62f6fcd0.png" xlink:type="simple" xlink:show="embed" xlink:actuate="onLoad"/></draw:frame><draw:frame draw:style-name="media" draw:name="12" text:anchor-type="as-char" draw:z-index="12" svg:width="1.5875cm" svg:height="1.1339285714286cm"><draw:image xlink:href="Pictures/002e6803ecf05e9aeeaf3f5339610afc.png" xlink:type="simple" xlink:show="embed" xlink:actuate="onLoad"/></draw:frame></text:p>
      <text:h text:style-name="Heading_20_4" text:outline-level="4"><text:bookmark-start text:name="__RefHeading___feedback_support_6"/><text:bookmark-start text:name="feedback_support"/>Feedback Support<text:bookmark-end text:name="__RefHeading___feedback_support_6"/><text:bookmark-end text:name="feedback_support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</text:p>
          </table:table-cell>
          <table:table-cell office:value-type="string" table:style-name="tableheader">
            <text:p text:style-name="Table_20_Heading"> Tickets ouverts  </text:p>
          </table:table-cell>
          <table:table-cell office:value-type="string" table:style-name="tableheader">
            <text:p text:style-name="Table_20_Heading"> Tickets fermés  </text:p>
          </table:table-cell>
          <table:table-cell office:value-type="string" table:style-name="tableheader">
            <text:p text:style-name="Table_20_Heading"> Tickets en souffrance  </text:p>
          </table:table-cell>
          <table:table-cell office:value-type="string" table:style-name="tableheader">
            <text:p text:style-name="Table_20_Heading"> Total ticket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>
            <text:p text:style-name="tablealignleft"> ELTON DK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 ENERGY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MS OIL (TITAN)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IEL OIL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 TOGO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ARA OIL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GB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feedback_production_7"/><text:bookmark-start text:name="feedback_production"/>Feedback Production<text:bookmark-end text:name="__RefHeading___feedback_production_7"/><text:bookmark-end text:name="feedback_production"/></text:h>
      <text:p text:style-name="Text_20_body">Pas d'incidents, ni de déploiements cette semaine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</text:p>
          </table:table-cell>
          <table:table-cell office:value-type="string" table:style-name="tableheader">
            <text:p text:style-name="Table_20_Heading"> Incidents  </text:p>
          </table:table-cell>
          <table:table-cell office:value-type="string" table:style-name="tableheader">
            <text:p text:style-name="Table_20_Heading"> Déploiements  </text:p>
          </table:table-cell>
          <table:table-cell office:value-type="string" table:style-name="tableheader">
            <text:p text:style-name="Table_20_Heading"> Opérabilité  </text:p>
          </table:table-cell>
          <table:table-cell office:value-type="string" table:style-name="tableheader">
            <text:p text:style-name="Table_20_Heading"> Non conformité  </text:p>
          </table:table-cell>
          <table:table-cell office:value-type="string" table:style-name="tableheader">
            <text:p text:style-name="Table_20_Heading"> Autres  </text:p>
          </table:table-cell>
        </table:table-row>
        <table:table-row>
          <table:table-cell office:value-type="string" table:style-name="tablecell">
            <text:p text:style-name="tablealignleft"> ELTON DK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<text:a xlink:type="simple" xlink:href="https://support.sensoft-labs.com/issues/69149" text:style-name="Internet_20_link" text:visited-style-name="Visited_20_Internet_20_Link">https://support.sensoft-labs.com/issues/69149</text:a>,<text:a xlink:type="simple" xlink:href="https://support.sensoft-labs.com/issues/69078" text:style-name="Internet_20_link" text:visited-style-name="Visited_20_Internet_20_Link">https://support.sensoft-labs.com/issues/69078</text:a>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 ENERGY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MS OIL (TITAN)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IEL OIL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support.sensoft-labs.com/issues/69074" text:style-name="Internet_20_link" text:visited-style-name="Visited_20_Internet_20_Link">https://support.sensoft-labs.com/issues/69074</text:a>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 TOGO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support.sensoft-labs.com/issues/69207" text:style-name="Internet_20_link" text:visited-style-name="Visited_20_Internet_20_Link">https://support.sensoft-labs.com/issues/69207</text:a>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ARA OIL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support.sensoft-labs.com/issues/69229" text:style-name="Internet_20_link" text:visited-style-name="Visited_20_Internet_20_Link">https://support.sensoft-labs.com/issues/69229</text:a>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GB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autres_remarque_production_8"/><text:bookmark-start text:name="autres_remarque_production"/>Autres remarque Production<text:bookmark-end text:name="__RefHeading___autres_remarque_production_8"/><text:bookmark-end text:name="autres_remarque_production"/></text:h>
      <text:p text:style-name="Text_20_body">RAS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marqu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No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
<text:line-break/></text:p>
      <text:h text:style-name="Heading_20_3" text:outline-level="3"><text:bookmark-start text:name="__RefHeading___conclusion_9"/><text:bookmark-start text:name="conclusion"/>Conclusion<text:bookmark-end text:name="__RefHeading___conclusion_9"/><text:bookmark-end text:name="conclusion"/></text:h>
      <text:h text:style-name="Heading_20_4" text:outline-level="4"><text:bookmark-start text:name="__RefHeading___points_d_amelioration_10"/><text:bookmark-start text:name="points_d_amelioration"/>Points d’amélioration<text:bookmark-end text:name="__RefHeading___points_d_amelioration_10"/><text:bookmark-end text:name="points_d_ameliora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venant  </text:p>
          </table:table-cell>
          <table:table-cell office:value-type="string" table:style-name="tableheader">
            <text:p text:style-name="Table_20_Heading"> Point  </text:p>
          </table:table-cell>
          <table:table-cell office:value-type="string" table:style-name="tableheader">
            <text:p text:style-name="Table_20_Heading"> Action  </text:p>
          </table:table-cell>
          <table:table-cell office:value-type="string" table:style-name="tableheader">
            <text:p text:style-name="Table_20_Heading"> Affectation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autres_remarques_11"/><text:bookmark-start text:name="autres_remarques"/>Autres remarques<text:bookmark-end text:name="__RefHeading___autres_remarques_11"/><text:bookmark-end text:name="autres_remarqu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Intervenant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voir_aussi_12"/><text:bookmark-start text:name="voir_aussi"/>Voir aussi<text:bookmark-end text:name="__RefHeading___voir_aussi_12"/><text:bookmark-end text:name="voir_aussi"/></text:h>
      <text:list text:style-name="List_20_1" text:continue-numbering="false">
        <text:list-item>
          <text:p text:style-name="List_20_1_Content_First"> <text:a xlink:type="simple" xlink:href="https://cynod.wiki.sensoft-next.com/doku.php?id=hebdomadaire-20210813" text:style-name="Internet_20_link" text:visited-style-name="Visited_20_Internet_20_Link">Suivi hebdomadaire du 13/08/2021</text:a></text:p>
        </text:list-item>
        <text:list-item>
          <text:p text:style-name="List_20_1_Content"> <text:a xlink:type="simple" xlink:href="https://cynod.wiki.sensoft-next.com/doku.php?id=hebdomadaire-20210806" text:style-name="Internet_20_link" text:visited-style-name="Visited_20_Internet_20_Link">Suivi hebdomadaire du 06/08/2021</text:a></text:p>
        </text:list-item>
        <text:list-item>
          <text:p text:style-name="List_20_1_Content"> <text:a xlink:type="simple" xlink:href="https://cynod.wiki.sensoft-next.com/doku.php?id=hebdomadaire-20210730" text:style-name="Internet_20_link" text:visited-style-name="Visited_20_Internet_20_Link">Suivi hebdomadaire du 30/07/2021</text:a></text:p>
        </text:list-item>
        <text:list-item>
          <text:p text:style-name="List_20_1_Content_Last"> <text:a xlink:type="simple" xlink:href="https://cynod.wiki.sensoft-next.com/doku.php?id=hebdomadaire-20210723" text:style-name="Internet_20_link" text:visited-style-name="Visited_20_Internet_20_Link">Suivi hebdomadaire du 23/07/202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Emphasised" style:display-name="Emphasised" style:family="text">
      <style:text-properties fo:color="#cc0000" fo:font-weight="bold"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hebdomadaire-20210820</dc:title>
  </office:meta>
</office:document-meta>
</file>