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delia"/><text:bookmark-start text:name="__RefHeading___fidelite_1"/><text:bookmark-start text:name="fidelite"/>Fidélité<text:bookmark-end text:name="__RefHeading___fidelite_1"/><text:bookmark-end text:name="fidelite"/></text:h>
      <text:p text:style-name="Text_20_body"><text:span text:style-name="Strong_20_Emphasis">Fidélité</text:span> est une plateforme de paiement électronique évolutive et universelle qui s’adresse à tout opérateur qui souhaite supprimer la manipulation du cash en digitalisant ses transactions financières. Elle offre une meilleure visibilité et un meilleur contrôle des flux financiers à travers une gestion efficace et sécurisée des transactions par le biais de divers canaux de vente (online, offline, mobile, TPE) et de supports de paiement innovants (cartes électroniques, tickets sécurisés, QRCode de paiement ou wallet ).</text:p>
      <text:h text:style-name="Heading_20_2" text:outline-level="2"><text:bookmark-start text:name="__RefHeading___le_manuel_de_l_utilisateur_2"/><text:bookmark-start text:name="le_manuel_de_l_utilisateur"/>Le manuel de l'utilisateur<text:bookmark-end text:name="__RefHeading___le_manuel_de_l_utilisateur_2"/><text:bookmark-end text:name="le_manuel_de_l_utilisateur"/></text:h>
      <text:h text:style-name="Heading_20_3" text:outline-level="3"><text:bookmark-start text:name="__RefHeading___bo_3"/><text:bookmark-start text:name="bo"/>BO<text:bookmark-end text:name="__RefHeading___bo_3"/><text:bookmark-end text:name="bo"/></text:h>
      <text:list text:style-name="Numbering_20_1" text:continue-numbering="false">
        <text:list-item>
          <text:p text:style-name="Numbering_20_1_Content_First"> <text:a xlink:type="simple" xlink:href="https://cynod.wiki.sensoft-next.com/doku.php?id=cynod:uguide:enrolementf" text:style-name="Internet_20_link" text:visited-style-name="Visited_20_Internet_20_Link"> Enrôlement</text:a></text:p>
          <text:list text:style-name="Numbering_20_1">
            <text:list-item>
              <text:p text:style-name="Numbering_20_1_Content"> <text:a xlink:type="simple" xlink:href="https://cynod.wiki.sensoft-next.com/doku.php?id=cynod:uguide:clientf" text:style-name="Internet_20_link" text:visited-style-name="Visited_20_Internet_20_Link"> Client</text:a></text:p>
            </text:list-item>
            <text:list-item>
              <text:p text:style-name="Numbering_20_1_Content"> <text:a xlink:type="simple" xlink:href="https://cynod.wiki.sensoft-next.com/doku.php?id=cynod:uguide:historiqueenrolement" text:style-name="Internet_20_link" text:visited-style-name="Visited_20_Internet_20_Link"> Historique Enrôlement</text:a></text:p>
            </text:list-item>
            <text:list-item>
              <text:p text:style-name="Numbering_20_1_Content"> <text:a xlink:type="simple" xlink:href="https://cynod.wiki.sensoft-next.com/doku.php?id=cynod:uguide:anomaliesenrolement" text:style-name="Internet_20_link" text:visited-style-name="Visited_20_Internet_20_Link"> Anomalies Enrolement</text:a></text:p>
            </text:list-item>
            <text:list-item>
              <text:p text:style-name="Numbering_20_1_Content"> <text:a xlink:type="simple" xlink:href="https://cynod.wiki.sensoft-next.com/doku.php?id=cynod:uguide:reinitialiser" text:style-name="Internet_20_link" text:visited-style-name="Visited_20_Internet_20_Link"> Reinitialiser le nombre de point</text:a></text:p>
            </text:list-item>
            <text:list-item>
              <text:p text:style-name="Numbering_20_1_Content"> <text:a xlink:type="simple" xlink:href="https://cynod.wiki.sensoft-next.com/doku.php?id=cynod:uguide:attribuerpoint" text:style-name="Internet_20_link" text:visited-style-name="Visited_20_Internet_20_Link"> Attribuer Point</text:a></text:p>
            </text:list-item>
            <text:list-item>
              <text:p text:style-name="Numbering_20_1_Content"> <text:a xlink:type="simple" xlink:href="https://cynod.wiki.sensoft-next.com/doku.php?id=cynod:uguide:nouvellecollectepoint" text:style-name="Internet_20_link" text:visited-style-name="Visited_20_Internet_20_Link"> Nouvelle collecte de point</text:a></text:p>
            </text:list-item>
            <text:list-item>
              <text:p text:style-name="Numbering_20_1_Content"> <text:a xlink:type="simple" xlink:href="https://cynod.wiki.sensoft-next.com/doku.php?id=cynod:uguide:generernumerobadge" text:style-name="Internet_20_link" text:visited-style-name="Visited_20_Internet_20_Link"> Générer numéro badge fidélité</text:a></text:p>
            </text:list-item>
          </text:list>
        </text:list-item>
        <text:list-item>
          <text:p text:style-name="Numbering_20_1_Content"> <text:a xlink:type="simple" xlink:href="https://cynod.wiki.sensoft-next.com/doku.php?id=cynod:uguide:campagnef" text:style-name="Internet_20_link" text:visited-style-name="Visited_20_Internet_20_Link"> Les campagnes</text:a></text:p>
        </text:list-item>
        <text:list-item>
          <text:p text:style-name="Numbering_20_1_Content"> <text:a xlink:type="simple" xlink:href="https://cynod.wiki.sensoft-next.com/doku.php?id=cynod:uguide:tombolaf" text:style-name="Internet_20_link" text:visited-style-name="Visited_20_Internet_20_Link"> Tombola</text:a></text:p>
        </text:list-item>
        <text:list-item>
          <text:p text:style-name="Numbering_20_1_Content"> <text:a xlink:type="simple" xlink:href="https://cynod.wiki.sensoft-next.com/doku.php?id=cynod:uguide:couponsf" text:style-name="Internet_20_link" text:visited-style-name="Visited_20_Internet_20_Link"> Coupons</text:a></text:p>
          <text:list text:style-name="Numbering_20_1">
            <text:list-item>
              <text:p text:style-name="Numbering_20_1_Content"> <text:a xlink:type="simple" xlink:href="https://cynod.wiki.sensoft-next.com/doku.php?id=cynod:uguide:couponcampagne" text:style-name="Internet_20_link" text:visited-style-name="Visited_20_Internet_20_Link"> Campagne</text:a></text:p>
            </text:list-item>
            <text:list-item>
              <text:p text:style-name="Numbering_20_1_Content"> <text:a xlink:type="simple" xlink:href="https://cynod.wiki.sensoft-next.com/doku.php?id=cynod:uguide:coupontombola" text:style-name="Internet_20_link" text:visited-style-name="Visited_20_Internet_20_Link"> Tombola</text:a></text:p>
            </text:list-item>
          </text:list>
        </text:list-item>
        <text:list-item>
          <text:p text:style-name="Numbering_20_1_Content"> <text:a xlink:type="simple" xlink:href="https://cynod.wiki.sensoft-next.com/doku.php?id=cynod:uguide:reportingf" text:style-name="Internet_20_link" text:visited-style-name="Visited_20_Internet_20_Link"> Reporting</text:a></text:p>
          <text:list text:style-name="Numbering_20_1">
            <text:list-item>
              <text:p text:style-name="Numbering_20_1_Content"> <text:a xlink:type="simple" xlink:href="https://cynod.wiki.sensoft-next.com/doku.php?id=cynod:uguide:rtransaction" text:style-name="Internet_20_link" text:visited-style-name="Visited_20_Internet_20_Link"> Relevé transaction</text:a></text:p>
            </text:list-item>
            <text:list-item>
              <text:p text:style-name="Numbering_20_1_Content"> <text:a xlink:type="simple" xlink:href="https://cynod.wiki.sensoft-next.com/doku.php?id=cynod:uguide:rtombolagagnant" text:style-name="Internet_20_link" text:visited-style-name="Visited_20_Internet_20_Link"> Tombola Gagnant(s)</text:a></text:p>
            </text:list-item>
            <text:list-item>
              <text:p text:style-name="Numbering_20_1_Content"> <text:a xlink:type="simple" xlink:href="https://cynod.wiki.sensoft-next.com/doku.php?id=cynod:uguide:renrolement" text:style-name="Internet_20_link" text:visited-style-name="Visited_20_Internet_20_Link"> Enrôlement</text:a></text:p>
            </text:list-item>
            <text:list-item>
              <text:p text:style-name="Numbering_20_1_Content"> <text:a xlink:type="simple" xlink:href="https://cynod.wiki.sensoft-next.com/doku.php?id=cynod:uguide:rclientinactifs" text:style-name="Internet_20_link" text:visited-style-name="Visited_20_Internet_20_Link"> Clients Inactifs</text:a></text:p>
            </text:list-item>
            <text:list-item>
              <text:p text:style-name="Numbering_20_1_Content"> <text:a xlink:type="simple" xlink:href="https://cynod.wiki.sensoft-next.com/doku.php?id=cynod:uguide:rcouponsfidelite" text:style-name="Internet_20_link" text:visited-style-name="Visited_20_Internet_20_Link"> Les coupons de fidélité</text:a></text:p>
            </text:list-item>
          </text:list>
        </text:list-item>
        <text:list-item>
          <text:p text:style-name="Numbering_20_1_Content"> <text:a xlink:type="simple" xlink:href="https://cynod.wiki.sensoft-next.com/doku.php?id=cynod:uguide:communicationf" text:style-name="Internet_20_link" text:visited-style-name="Visited_20_Internet_20_Link"> Communication</text:a></text:p>
          <text:list text:style-name="Numbering_20_1">
            <text:list-item>
              <text:p text:style-name="Numbering_20_1_Content"> <text:a xlink:type="simple" xlink:href="https://cynod.wiki.sensoft-next.com/doku.php?id=cynod:uguide:groupediffusion" text:style-name="Internet_20_link" text:visited-style-name="Visited_20_Internet_20_Link"> Groupes de diffusion</text:a></text:p>
            </text:list-item>
            <text:list-item>
              <text:p text:style-name="Numbering_20_1_Content"> <text:a xlink:type="simple" xlink:href="https://cynod.wiki.sensoft-next.com/doku.php?id=cynod:uguide:rnotifcamp" text:style-name="Internet_20_link" text:visited-style-name="Visited_20_Internet_20_Link"> Régles de notification Tombola</text:a></text:p>
            </text:list-item>
            <text:list-item>
              <text:p text:style-name="Numbering_20_1_Content"> <text:a xlink:type="simple" xlink:href="https://cynod.wiki.sensoft-next.com/doku.php?id=cynod:uguide:rnotiftomb" text:style-name="Internet_20_link" text:visited-style-name="Visited_20_Internet_20_Link"> Régles de notification Campagne</text:a></text:p>
            </text:list-item>
            <text:list-item>
              <text:p text:style-name="Numbering_20_1_Content"> <text:a xlink:type="simple" xlink:href="https://cynod.wiki.sensoft-next.com/doku.php?id=cynod:uguide:apicom" text:style-name="Internet_20_link" text:visited-style-name="Visited_20_Internet_20_Link"> APICOM</text:a></text:p>
            </text:list-item>
            <text:list-item>
              <text:p text:style-name="Numbering_20_1_Content"> <text:a xlink:type="simple" xlink:href="https://cynod.wiki.sensoft-next.com/doku.php?id=cynod:uguide:etatsms" text:style-name="Internet_20_link" text:visited-style-name="Visited_20_Internet_20_Link"> Etat SMS</text:a></text:p>
            </text:list-item>
          </text:list>
        </text:list-item>
        <text:list-item>
          <text:p text:style-name="Numbering_20_1_Content"> <text:a xlink:type="simple" xlink:href="https://cynod.wiki.sensoft-next.com/doku.php?id=cynod:uguide:configurationf" text:style-name="Internet_20_link" text:visited-style-name="Visited_20_Internet_20_Link"> Configuration</text:a></text:p>
          <text:list text:style-name="Numbering_20_1">
            <text:list-item>
              <text:p text:style-name="Numbering_20_1_Content"> <text:a xlink:type="simple" xlink:href="https://cynod.wiki.sensoft-next.com/doku.php?id=cynod:uguide:categorie" text:style-name="Internet_20_link" text:visited-style-name="Visited_20_Internet_20_Link"> Catégories</text:a></text:p>
            </text:list-item>
            <text:list-item>
              <text:p text:style-name="Numbering_20_1_Content"> <text:a xlink:type="simple" xlink:href="https://cynod.wiki.sensoft-next.com/doku.php?id=cynod:uguide:regions" text:style-name="Internet_20_link" text:visited-style-name="Visited_20_Internet_20_Link"> Régions</text:a></text:p>
            </text:list-item>
            <text:list-item>
              <text:p text:style-name="Numbering_20_1_Content"> <text:a xlink:type="simple" xlink:href="https://cynod.wiki.sensoft-next.com/doku.php?id=cynod:uguide:etablissement" text:style-name="Internet_20_link" text:visited-style-name="Visited_20_Internet_20_Link"> Etablissement</text:a></text:p>
            </text:list-item>
            <text:list-item>
              <text:p text:style-name="Numbering_20_1_Content"> <text:a xlink:type="simple" xlink:href="https://cynod.wiki.sensoft-next.com/doku.php?id=cynod:uguide:maquetteapplication" text:style-name="Internet_20_link" text:visited-style-name="Visited_20_Internet_20_Link"> Maquette Application</text:a></text:p>
            </text:list-item>
            <text:list-item>
              <text:p text:style-name="Numbering_20_1_Content"> <text:a xlink:type="simple" xlink:href="https://cynod.wiki.sensoft-next.com/doku.php?id=cynod:uguide:rabbitmq" text:style-name="Internet_20_link" text:visited-style-name="Visited_20_Internet_20_Link"> RabbitMQ</text:a></text:p>
            </text:list-item>
            <text:list-item>
              <text:p text:style-name="Numbering_20_1_Content"> <text:a xlink:type="simple" xlink:href="https://cynod.wiki.sensoft-next.com/doku.php?id=cynod:uguide:importparticipant" text:style-name="Internet_20_link" text:visited-style-name="Visited_20_Internet_20_Link"> Import Participant</text:a></text:p>
            </text:list-item>
            <text:list-item>
              <text:p text:style-name="Numbering_20_1_Content"> <text:a xlink:type="simple" xlink:href="https://cynod.wiki.sensoft-next.com/doku.php?id=cynod:uguide:importpointcollecte" text:style-name="Internet_20_link" text:visited-style-name="Visited_20_Internet_20_Link"> Import Point de collecte</text:a></text:p>
            </text:list-item>
            <text:list-item>
              <text:p text:style-name="Numbering_20_1_Content"> <text:a xlink:type="simple" xlink:href="https://cynod.wiki.sensoft-next.com/doku.php?id=cynod:uguide:moyenfidelite" text:style-name="Internet_20_link" text:visited-style-name="Visited_20_Internet_20_Link"> Moyens Fidélité</text:a></text:p>
            </text:list-item>
            <text:list-item>
              <text:p text:style-name="Numbering_20_1_Content"> <text:a xlink:type="simple" xlink:href="https://cynod.wiki.sensoft-next.com/doku.php?id=cynod:uguide:supportenrolement" text:style-name="Internet_20_link" text:visited-style-name="Visited_20_Internet_20_Link"> Support Enrôlement</text:a></text:p>
            </text:list-item>
          </text:list>
        </text:list-item>
        <text:list-item>
          <text:p text:style-name="Numbering_20_1_Content"> <text:a xlink:type="simple" xlink:href="https://cynod.wiki.sensoft-next.com/doku.php?id=cynod:uguide:securitef" text:style-name="Internet_20_link" text:visited-style-name="Visited_20_Internet_20_Link"> Sécurité</text:a></text:p>
          <text:list text:style-name="Numbering_20_1">
            <text:list-item>
              <text:p text:style-name="Numbering_20_1_Content"> <text:a xlink:type="simple" xlink:href="https://cynod.wiki.sensoft-next.com/doku.php?id=cynod:uguide:utilisateurs" text:style-name="Internet_20_link" text:visited-style-name="Visited_20_Internet_20_Link"> Les utilisateurs</text:a></text:p>
            </text:list-item>
            <text:list-item>
              <text:p text:style-name="Numbering_20_1_Content"> <text:a xlink:type="simple" xlink:href="https://cynod.wiki.sensoft-next.com/doku.php?id=cynod:uguide:roles" text:style-name="Internet_20_link" text:visited-style-name="Visited_20_Internet_20_Link"> Les rôles</text:a></text:p>
            </text:list-item>
            <text:list-item>
              <text:p text:style-name="Numbering_20_1_Content"> <text:a xlink:type="simple" xlink:href="https://cynod.wiki.sensoft-next.com/doku.php?id=cynod:uguide:droitdacces" text:style-name="Internet_20_link" text:visited-style-name="Visited_20_Internet_20_Link"> Les droits d'accés</text:a></text:p>
            </text:list-item>
            <text:list-item>
              <text:p text:style-name="Numbering_20_1_Content"> <text:a xlink:type="simple" xlink:href="https://cynod.wiki.sensoft-next.com/doku.php?id=cynod:uguide:utilisateurs" text:style-name="Internet_20_link" text:visited-style-name="Visited_20_Internet_20_Link"> Génération PIN</text:a></text:p>
            </text:list-item>
            <text:list-item>
              <text:p text:style-name="Numbering_20_1_Content"> <text:a xlink:type="simple" xlink:href="https://cynod.wiki.sensoft-next.com/doku.php?id=cynod:uguide:messagent" text:style-name="Internet_20_link" text:visited-style-name="Visited_20_Internet_20_Link"> Les messages JMS non traités</text:a></text:p>
            </text:list-item>
          </text:list>
        </text:list-item>
        <text:list-item>
          <text:p text:style-name="Numbering_20_1_Content"> <text:a xlink:type="simple" xlink:href="https://cynod.wiki.sensoft-next.com/doku.php?id=cynod:uguide:parametragef" text:style-name="Internet_20_link" text:visited-style-name="Visited_20_Internet_20_Link"> Paramétrage</text:a></text:p>
          <text:list text:style-name="Numbering_20_1">
            <text:list-item>
              <text:p text:style-name="Numbering_20_1_Content"> <text:a xlink:type="simple" xlink:href="https://cynod.wiki.sensoft-next.com/doku.php?id=cynod:uguide:etablissement" text:style-name="Internet_20_link" text:visited-style-name="Visited_20_Internet_20_Link"> Etablissement</text:a></text:p>
            </text:list-item>
            <text:list-item>
              <text:p text:style-name="Numbering_20_1_Content"> <text:a xlink:type="simple" xlink:href="https://cynod.wiki.sensoft-next.com/doku.php?id=cynod:uguide:microurl" text:style-name="Internet_20_link" text:visited-style-name="Visited_20_Internet_20_Link"> Micro URL</text:a></text:p>
            </text:list-item>
            <text:list-item>
              <text:p text:style-name="Numbering_20_1_Content_Last"> <text:a xlink:type="simple" xlink:href="https://cynod.wiki.sensoft-next.com/doku.php?id=cynod:uguide:apicom2" text:style-name="Internet_20_link" text:visited-style-name="Visited_20_Internet_20_Link"> APICOM</text:a></text:p>
            </text:list-item>
          </text:list>
        </text:list-item>
      </text:list>
      <text:h text:style-name="Heading_20_2" text:outline-level="2"><text:bookmark-start text:name="__RefHeading___documentation_du_support_4"/><text:bookmark-start text:name="documentation_du_support"/>Documentation du Support<text:bookmark-end text:name="__RefHeading___documentation_du_support_4"/><text:bookmark-end text:name="documentation_du_suppor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fidelia</dc:title>
  </office:meta>
</office:document-meta>
</file>