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13a951e3fff0c9ab319f646d736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39.6875cm" style:rel-width="100%" svg:height="14.464936555076cm" style:rel-height="scale"><draw:image xlink:href="Pictures/f013a951e3fff0c9ab319f646d7365b9.png" xlink:type="simple" xlink:show="embed" xlink:actuate="onLoad"/></draw:frame></text:p>
      <text:p text:style-name="Text_20_body"><text:span text:style-name="Strong_20_Emphasis"><text:bookmark text:name="cynodv4"/>Cynod</text:span> est une plateforme de paiement électronique évolutive et universelle qui s’adresse à tout opérateur qui souhaite supprimer la manipulation du cash en digitalisant ses transactions financières. Elle offre une meilleure visibilité et un meilleur contrôle des flux financiers à travers une gestion efficace et sécurisée des transactions par le biais de divers canaux de vente (online, offline, mobile, TPE) et de supports de paiement innovants (cartes électroniques, tickets sécurisés, QRCode de paiement ou wallet ).</text:p>
      <text:p text:style-name="Horizontal_20_Line"/>
      <text:h text:style-name="Heading_20_3" text:outline-level="3"><text:bookmark-start text:name="__RefHeading___application_web_backoffice_1"/><text:bookmark-start text:name="application_web_backoffice"/>Application web backoffice<text:bookmark-end text:name="__RefHeading___application_web_backoffice_1"/><text:bookmark-end text:name="application_web_backoffice"/></text:h>
      <text:list text:style-name="Numbering_20_1" text:continue-numbering="false">
        <text:list-item>
          <text:p text:style-name="Numbering_20_1_Content_First"> <text:a xlink:type="simple" xlink:href="https://cynod.wiki.sensoft-next.com/doku.php?id=cynodv4:uguide:client" text:style-name="Internet_20_link" text:visited-style-name="Visited_20_Internet_20_Link"> Clientèle</text:a></text:p>
          <text:list text:style-name="Numbering_20_1">
            <text:list-item>
              <text:p text:style-name="Numbering_20_1_Content"> <text:a xlink:type="simple" xlink:href="https://cynod.wiki.sensoft-next.com/doku.php?id=cynodv4:uguide:moduleclient" text:style-name="Internet_20_link" text:visited-style-name="Visited_20_Internet_20_Link"> Gestionnaire clients</text:a></text:p>
            </text:list-item>
            <text:list-item>
              <text:p text:style-name="Numbering_20_1_Content"> <text:a xlink:type="simple" xlink:href="https://cynod.wiki.sensoft-next.com/doku.php?id=cynodv4:uguide:modulevente" text:style-name="Internet_20_link" text:visited-style-name="Visited_20_Internet_20_Link"> Gestion des clients</text:a></text:p>
            </text:list-item>
            <text:list-item>
              <text:p text:style-name="Numbering_20_1_Content"> <text:a xlink:type="simple" xlink:href="https://cynod.wiki.sensoft-next.com/doku.php?id=cynodv4:uguide:moduleachat" text:style-name="Internet_20_link" text:visited-style-name="Visited_20_Internet_20_Link"> Dotation carburant</text:a></text:p>
            </text:list-item>
            <text:list-item>
              <text:p text:style-name="Numbering_20_1_Content"> <text:a xlink:type="simple" xlink:href="https://cynod.wiki.sensoft-next.com/doku.php?id=cynodv4:uguide:modulestock" text:style-name="Internet_20_link" text:visited-style-name="Visited_20_Internet_20_Link"> Clients fidélités</text:a> - Pour ceux ayant activé le module <text:span text:style-name="Source_20_Text">Fidélité</text:span></text:p>
            </text:list-item>
            <text:list-item>
              <text:p text:style-name="Numbering_20_1_Content"> <text:a xlink:type="simple" xlink:href="https://cynod.wiki.sensoft-next.com/doku.php?id=cynodv4:uguide:moduleparametrage" text:style-name="Internet_20_link" text:visited-style-name="Visited_20_Internet_20_Link"> Clients wallet</text:a> - Pour ceux ayant activé le wallet</text:p>
            </text:list-item>
            <text:list-item>
              <text:p text:style-name="Numbering_20_1_Content"> <text:a xlink:type="simple" xlink:href="https://cynod.wiki.sensoft-next.com/doku.php?id=cynodv4:uguide:moduleparametrage" text:style-name="Internet_20_link" text:visited-style-name="Visited_20_Internet_20_Link"> Clients wallet</text:a></text:p>
            </text:list-item>
            <text:list-item>
              <text:p text:style-name="Numbering_20_1_Content"> <text:a xlink:type="simple" xlink:href="https://cynod.wiki.sensoft-next.com/doku.php?id=cynodv4:uguide:moduleparametrage" text:style-name="Internet_20_link" text:visited-style-name="Visited_20_Internet_20_Link"> Clients wallet</text:a></text:p>
            </text:list-item>
            <text:list-item>
              <text:p text:style-name="Numbering_20_1_Content"> <text:a xlink:type="simple" xlink:href="https://cynod.wiki.sensoft-next.com/doku.php?id=cynodv4:uguide:moduleparametrage" text:style-name="Internet_20_link" text:visited-style-name="Visited_20_Internet_20_Link"> Clients wallet</text:a></text:p>
            </text:list-item>
            <text:list-item>
              <text:p text:style-name="Numbering_20_1_Content"> <text:a xlink:type="simple" xlink:href="https://cynod.wiki.sensoft-next.com/doku.php?id=cynodv4:uguide:moduleparametrage" text:style-name="Internet_20_link" text:visited-style-name="Visited_20_Internet_20_Link"> Clients wallet</text:a></text:p>
            </text:list-item>
          </text:list>
        </text:list-item>
        <text:list-item>
          <text:p text:style-name="Numbering_20_1_Content"> <text:a xlink:type="simple" xlink:href="https://cynod.wiki.sensoft-next.com/doku.php?id=cynodv4:uguide:exploitation" text:style-name="Internet_20_link" text:visited-style-name="Visited_20_Internet_20_Link"> Exploitation</text:a></text:p>
          <text:list text:style-name="Numbering_20_1">
            <text:list-item>
              <text:p text:style-name="Numbering_20_1_Content"> <text:a xlink:type="simple" xlink:href="https://cynod.wiki.sensoft-next.com/doku.php?id=cynodv4:uguide:pointdeservice" text:style-name="Internet_20_link" text:visited-style-name="Visited_20_Internet_20_Link"> Points de service</text:a></text:p>
            </text:list-item>
            <text:list-item>
              <text:p text:style-name="Numbering_20_1_Content"> <text:a xlink:type="simple" xlink:href="https://cynod.wiki.sensoft-next.com/doku.php?id=cynodv4:uguide:soldecarte" text:style-name="Internet_20_link" text:visited-style-name="Visited_20_Internet_20_Link"> Soldes carte</text:a></text:p>
            </text:list-item>
            <text:list-item>
              <text:p text:style-name="Numbering_20_1_Content"> <text:a xlink:type="simple" xlink:href="https://cynod.wiki.sensoft-next.com/doku.php?id=cynodv4:uguide:cartecarburant" text:style-name="Internet_20_link" text:visited-style-name="Visited_20_Internet_20_Link"> Cartes carburant</text:a></text:p>
            </text:list-item>
            <text:list-item>
              <text:p text:style-name="Numbering_20_1_Content"> <text:a xlink:type="simple" xlink:href="https://cynod.wiki.sensoft-next.com/doku.php?id=cynodv4:uguide:ticketcarburant" text:style-name="Internet_20_link" text:visited-style-name="Visited_20_Internet_20_Link"> Carburant</text:a> - Pour les tickets carburant</text:p>
            </text:list-item>
            <text:list-item>
              <text:p text:style-name="Numbering_20_1_Content"> <text:a xlink:type="simple" xlink:href="https://cynod.wiki.sensoft-next.com/doku.php?id=cynodv4:uguide:oppositioncarte" text:style-name="Internet_20_link" text:visited-style-name="Visited_20_Internet_20_Link"> Les oppositions</text:a></text:p>
            </text:list-item>
            <text:list-item>
              <text:p text:style-name="Numbering_20_1_Content_Last"> <text:a xlink:type="simple" xlink:href="https://cynod.wiki.sensoft-next.com/doku.php?id=cynodv4:uguide:cartepointdeservice" text:style-name="Internet_20_link" text:visited-style-name="Visited_20_Internet_20_Link"> Affectation carte point de service</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v4</dc:title>
  </office:meta>
</office:document-meta>
</file>