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41f2b0e71ac6486c67175d8ebbf76f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26.458333333333cm" style:rel-width="100%" svg:height="14.431818181818cm" style:rel-height="scale"><draw:image xlink:href="Pictures/041f2b0e71ac6486c67175d8ebbf76f3.png" xlink:type="simple" xlink:show="embed" xlink:actuate="onLoad"/></draw:frame></text:p>
      <text:p text:style-name="Text_20_body"><text:bookmark text:name="cynodv4:uguide:jaugeindex"/>Bienvenue dans le <text:span text:style-name="Strong_20_Emphasis">guide utilisateur</text:span> du module <text:span text:style-name="Strong_20_Emphasis">Jauge &amp; Index</text:span>. Ce module est conçu pour permettre le suivi détaillé de l'activité carburant en station, en assurant la cohérence entre les volumes vendus, les stocks théoriques et les mesures physiques (réelles).</text:p>
      <text:p text:style-name="Horizontal_20_Line"/>
      <text:p text:style-name="Text_20_body">- <text:a xlink:type="simple" xlink:href="#cynodv4:uguide:jaugeindex" text:style-name="Local_20_link" text:visited-style-name="Visited_20_Local_20_Link"> Module jauges &amp; Indexes</text:a></text:p>
      <text:list text:style-name="Numbering_20_1" text:continue-numbering="false">
        <text:list-item>
          <text:p text:style-name="Numbering_20_1_Content_First"> <text:a xlink:type="simple" xlink:href="https://cynod.wiki.sensoft-next.com/doku.php?id=cynodv4:uguide:creationstation" text:style-name="Internet_20_link" text:visited-style-name="Visited_20_Internet_20_Link"> Création des stations</text:a></text:p>
        </text:list-item>
        <text:list-item>
          <text:p text:style-name="Numbering_20_1_Content"> <text:a xlink:type="simple" xlink:href="https://cynod.wiki.sensoft-next.com/doku.php?id=cynodv4:uguide:creationcuve" text:style-name="Internet_20_link" text:visited-style-name="Visited_20_Internet_20_Link"> Création des cuves</text:a></text:p>
        </text:list-item>
        <text:list-item>
          <text:p text:style-name="Numbering_20_1_Content"> <text:a xlink:type="simple" xlink:href="https://cynod.wiki.sensoft-next.com/doku.php?id=cynodv4:uguide:creationpistolet" text:style-name="Internet_20_link" text:visited-style-name="Visited_20_Internet_20_Link"> Création des pistolets</text:a></text:p>
        </text:list-item>
        <text:list-item>
          <text:p text:style-name="Numbering_20_1_Content"> <text:a xlink:type="simple" xlink:href="https://cynod.wiki.sensoft-next.com/doku.php?id=cynodv4:uguide:ouverturejournee" text:style-name="Internet_20_link" text:visited-style-name="Visited_20_Internet_20_Link"> Ouverture de la journée</text:a> </text:p>
        </text:list-item>
        <text:list-item>
          <text:p text:style-name="Numbering_20_1_Content"> <text:a xlink:type="simple" xlink:href="https://cynod.wiki.sensoft-next.com/doku.php?id=cynodv4:uguide:suiviventesstock" text:style-name="Internet_20_link" text:visited-style-name="Visited_20_Internet_20_Link"> Suivi des ventes &amp; stocks</text:a></text:p>
        </text:list-item>
        <text:list-item>
          <text:p text:style-name="Numbering_20_1_Content"> <text:a xlink:type="simple" xlink:href="https://cynod.wiki.sensoft-next.com/doku.php?id=cynodv4:uguide:cloturejournee" text:style-name="Internet_20_link" text:visited-style-name="Visited_20_Internet_20_Link"> Clôture de la journée</text:a></text:p>
        </text:list-item>
        <text:list-item>
          <text:p text:style-name="Numbering_20_1_Content"> <text:a xlink:type="simple" xlink:href="https://cynod.wiki.sensoft-next.com/doku.php?id=cynodv4:uguide:depotage" text:style-name="Internet_20_link" text:visited-style-name="Visited_20_Internet_20_Link"> Dépotage (Approvisionnement)</text:a></text:p>
        </text:list-item>
        <text:list-item>
          <text:p text:style-name="Numbering_20_1_Content"> <text:a xlink:type="simple" xlink:href="https://cynod.wiki.sensoft-next.com/doku.php?id=cynodv4:uguide:transfert" text:style-name="Internet_20_link" text:visited-style-name="Visited_20_Internet_20_Link"> Transferts</text:a></text:p>
        </text:list-item>
        <text:list-item>
          <text:p text:style-name="Numbering_20_1_Content"> <text:a xlink:type="simple" xlink:href="https://cynod.wiki.sensoft-next.com/doku.php?id=cynodv4:uguide:notesfrais" text:style-name="Internet_20_link" text:visited-style-name="Visited_20_Internet_20_Link"> Notes de frais</text:a></text:p>
        </text:list-item>
        <text:list-item>
          <text:p text:style-name="Numbering_20_1_Content_Last"> <text:a xlink:type="simple" xlink:href="https://cynod.wiki.sensoft-next.com/doku.php?id=cynodv4:uguide:versementsdeplaces" text:style-name="Internet_20_link" text:visited-style-name="Visited_20_Internet_20_Link"> Versements déplac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v4:uguide:jaugeindex</dc:title>
  </office:meta>
</office:document-meta>
</file>