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6caa862bc64aab63192b90747f47aa.png"/>
  <manifest:file-entry manifest:media-type="image/png" manifest:full-path="Pictures/f1c49a53a5eb7dac05abb659809fbeea.png"/>
  <manifest:file-entry manifest:media-type="image/png" manifest:full-path="Pictures/6ae5418d7a980e9d391efb07198dcc14.png"/>
  <manifest:file-entry manifest:media-type="image/png" manifest:full-path="Pictures/081184cc2dec47a8b74084c760839b38.png"/>
  <manifest:file-entry manifest:media-type="image/png" manifest:full-path="Pictures/6e160a9c0470c7fda10519719e5bcaee.png"/>
  <manifest:file-entry manifest:media-type="image/png" manifest:full-path="Pictures/8e789c26a2885e7887efc6424106f250.png"/>
  <manifest:file-entry manifest:media-type="image/png" manifest:full-path="Pictures/abd9f43672019402dd10fbf555e2f0a5.png"/>
  <manifest:file-entry manifest:media-type="image/png" manifest:full-path="Pictures/465cae34674051e96896db4f1ab87560.png"/>
  <manifest:file-entry manifest:media-type="image/png" manifest:full-path="Pictures/4a310b03442aae2059efdc13e04887c2.png"/>
  <manifest:file-entry manifest:media-type="image/png" manifest:full-path="Pictures/4fd36d8c9476efefea6e56a6317c8b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ynodv4:uguide:creationstation"/>Ce module s'adresse principalement aux gérants de station et aux administrateurs. Il permet de digitaliser le suivi des stocks de carburant et de gérer les opérations quotidiennes (dépotage, transferts, relevés).</text:p>
      <text:p text:style-name="Text_20_body"><text:span text:style-name="Strong_20_Emphasis"><text:span text:style-name="underline">Fonctionnalités clés :</text:span></text:span></text:p>
      <text:list text:style-name="List_20_1" text:continue-numbering="false">
        <text:list-item>
          <text:p text:style-name="List_20_1_Content_First"> Configuration des stations</text:p>
        </text:list-item>
        <text:list-item>
          <text:p text:style-name="List_20_1_Content"> Recherche des stations</text:p>
        </text:list-item>
        <text:list-item>
          <text:p text:style-name="List_20_1_Content"> Exportation de la liste des stations</text:p>
        </text:list-item>
        <text:list-item>
          <text:p text:style-name="List_20_1_Content_Last"> Consultation détaillée des stations</text:p>
        </text:list-item>
      </text:list>
      <text:p text:style-name="Text_20_body"><text:span text:style-name="underline"><text:span text:style-name="Strong_20_Emphasis">Pré-requis</text:span></text:span></text:p>
      <text:list text:style-name="List_20_1" text:continue-numbering="false">
        <text:list-item>
          <text:p text:style-name="LastListParagraph_List_20_1_Content_First"> Disposer d'un compte d'accès à <text:span text:style-name="Strong_20_Emphasis">l'Application Mobile</text:span> ou au <text:span text:style-name="Strong_20_Emphasis">Backoffice Web</text:span></text:p>
        </text:list-item>
      </text:list>
      <text:list text:style-name="List_20_1" text:continue-numbering="false">
        <text:list-item>
          <text:p text:style-name="LastListParagraph_List_20_1_Content_First"> Avoir accès au menu <text:span text:style-name="Strong_20_Emphasis">Jauges &amp; indexes</text:span></text:p>
        </text:list-item>
      </text:list>
      <text:p text:style-name="Horizontal_20_Line"/>
      <text:p text:style-name="Text_20_body">La station est l'entité de base. Elle hérite des paramètres de service (modes de transactions, terminaux autorisés) définis dans la configuration globale.</text:p>
      <text:p text:style-name="Text_20_body">Pour commencer,  sélectionnez le menu <text:span text:style-name="Strong_20_Emphasis">Jauge &amp; Index</text:span> (barre latérale gauche) afin de consulter les fonctionnalités disponibles.  </text:p>
      <text:p text:style-name="Text_20_body"><draw:frame draw:style-name="mediacenter" draw:name="0" text:anchor-type="paragraph" draw:z-index="0" svg:width="21.166666666667cm" style:rel-width="100%" svg:height="11.403403141361cm" style:rel-height="scale"><draw:image xlink:href="Pictures/ca6caa862bc64aab63192b90747f47aa.png" xlink:type="simple" xlink:show="embed" xlink:actuate="onLoad"/></draw:frame></text:p>
      <text:p text:style-name="Text_20_body">La première étape consiste en la création d'une <text:span text:style-name="Strong_20_Emphasis">nouvelle station</text:span> en sélectionnant le sous-menu <text:span text:style-name="Source_20_Text">Stations</text:span>.
Sur la page de création d'une <text:span text:style-name="Strong_20_Emphasis">nouvelle station</text:span> , vous aurez les options ci-dessous :</text:p>
      <text:list text:style-name="List_20_1" text:continue-numbering="false">
        <text:list-item>
          <text:p text:style-name="LastListParagraph_List_20_1_Content_First"> Navigation sur une <text:span text:style-name="Strong_20_Emphasis">map</text:span> qui vous permet de rechercher vos stations à travers le monde et de consulter avec précision la localisation d'une station</text:p>
        </text:list-item>
      </text:list>
      <text:p text:style-name="Text_20_body"><draw:frame draw:style-name="mediacenter" draw:name="1" text:anchor-type="paragraph" draw:z-index="1" svg:width="21.166666666667cm" style:rel-width="100%" svg:height="11.697949252694cm" style:rel-height="scale"><draw:image xlink:href="Pictures/f1c49a53a5eb7dac05abb659809fbeea.png" xlink:type="simple" xlink:show="embed" xlink:actuate="onLoad"/></draw:frame></text:p>
      <text:list text:style-name="List_20_1" text:continue-numbering="false">
        <text:list-item>
          <text:p text:style-name="LastListParagraph_List_20_1_Content_First"> Exportation de la liste des stations sous format csv </text:p>
        </text:list-item>
      </text:list>
      <text:p text:style-name="Text_20_body"><draw:frame draw:style-name="mediacenter" draw:name="2" text:anchor-type="paragraph" draw:z-index="2" svg:width="21.166666666667cm" style:rel-width="100%" svg:height="9.8364697682523cm" style:rel-height="scale"><draw:image xlink:href="Pictures/6ae5418d7a980e9d391efb07198dcc14.png" xlink:type="simple" xlink:show="embed" xlink:actuate="onLoad"/></draw:frame></text:p>
      <text:list text:style-name="List_20_1" text:continue-numbering="false">
        <text:list-item>
          <text:p text:style-name="LastListParagraph_List_20_1_Content_First"> Recherche des stations en utilisant des <text:span text:style-name="Strong_20_Emphasis">mots clés</text:span></text:p>
        </text:list-item>
      </text:list>
      <text:p text:style-name="Text_20_body"><draw:frame draw:style-name="mediacenter" draw:name="3" text:anchor-type="paragraph" draw:z-index="3" svg:width="21.166666666667cm" style:rel-width="100%" svg:height="11.67092679534cm" style:rel-height="scale"><draw:image xlink:href="Pictures/081184cc2dec47a8b74084c760839b38.png" xlink:type="simple" xlink:show="embed" xlink:actuate="onLoad"/></draw:frame></text:p>
      <text:list text:style-name="List_20_1" text:continue-numbering="false">
        <text:list-item>
          <text:p text:style-name="LastListParagraph_List_20_1_Content_First"> Création d'une <text:span text:style-name="Strong_20_Emphasis">nouvelle station</text:span></text:p>
        </text:list-item>
      </text:list>
      <text:p text:style-name="Text_20_body">Pour créer une nouvelle station , sélectionnez le bouton <text:span text:style-name="Strong_20_Emphasis">Nouvelle Station</text:span> puis renseignez le formulaire avec les informations signalétiques ci-après :  <text:span text:style-name="Strong_20_Emphasis">Code unique , Nom de la station , Adresse de la station</text:span></text:p>
      <text:p text:style-name="Text_20_body"><draw:frame draw:style-name="mediacenter" draw:name="4" text:anchor-type="paragraph" draw:z-index="4" svg:width="21.166666666667cm" style:rel-width="100%" svg:height="11.7150930273cm" style:rel-height="scale"><draw:image xlink:href="Pictures/6e160a9c0470c7fda10519719e5bcaee.png" xlink:type="simple" xlink:show="embed" xlink:actuate="onLoad"/></draw:frame></text:p>
      <text:p text:style-name="Text_20_body">La nouvelle station créée sera affichée sur la liste et vous pouvez la rechercher en saisissant un <text:span text:style-name="Strong_20_Emphasis">mot clé</text:span></text:p>
      <text:p text:style-name="Text_20_body"><draw:frame draw:style-name="mediacenter" draw:name="5" text:anchor-type="paragraph" draw:z-index="5" svg:width="21.166666666667cm" style:rel-width="100%" svg:height="10.787602156147cm" style:rel-height="scale"><draw:image xlink:href="Pictures/8e789c26a2885e7887efc6424106f250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6" text:anchor-type="as-char" draw:z-index="6" svg:width="1.27cm" svg:height="1.27cm"><draw:image xlink:href="Pictures/abd9f43672019402dd10fbf555e2f0a5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es nouvelles stations créées s'affichent avec le statut <text:span text:style-name="Source_20_Text">Fermée</text:span></text:p>
          </table:table-cell>
        </table:table-row>
      </table:table>
      <text:list text:style-name="List_20_1" text:continue-numbering="false">
        <text:list-item>
          <text:p text:style-name="LastListParagraph_List_20_1_Content_First"> Consultation détaillée des stations</text:p>
        </text:list-item>
      </text:list>
      <text:p text:style-name="Text_20_body">Pour consulter le détail d'une station et configurer les éléments nécessaires à son fonctionnement , sélectionnez le bouton <text:span text:style-name="Strong_20_Emphasis">Actions</text:span></text:p>
      <text:p text:style-name="Plugin_Wrap_Paragraph_Centered"><draw:frame draw:style-name="media" draw:name="7" text:anchor-type="as-char" draw:z-index="7" svg:width="15.875cm" svg:height="7.7469337160752cm"><draw:image xlink:href="Pictures/465cae34674051e96896db4f1ab87560.png" xlink:type="simple" xlink:show="embed" xlink:actuate="onLoad"/></draw:frame>  <draw:frame draw:style-name="media" draw:name="8" text:anchor-type="as-char" draw:z-index="8" svg:width="15.875cm" svg:height="8.7835031347962cm"><draw:image xlink:href="Pictures/4a310b03442aae2059efdc13e04887c2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9" text:anchor-type="as-char" draw:z-index="9" svg:width="1.27cm" svg:height="1.27cm"><draw:image xlink:href="Pictures/4fd36d8c9476efefea6e56a6317c8bca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'étape suivante consiste à créer les cuves de stockage</text:p>
          </table:table-cell>
        </table:table-row>
      </table:table>
      <text:p text:style-name="Text_20_body">- <text:a xlink:type="simple" xlink:href="https://cynod.wiki.sensoft-next.com/doku.php?id=cynodv4:uguide:creationcuve" text:style-name="Internet_20_link" text:visited-style-name="Visited_20_Internet_20_Link"> Création des cuv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class="Plugin Wrap Paragraphs" style:name="Plugin_Wrap_Paragraphs" style:display-name="Plugin Wrap" style:family="paragraph">
</style:style>
    <style:style style:parent-style-name="Plugin_Wrap_Paragraphs" style:name="Plugin_Wrap_Paragraph_Centered" style:display-name="Centered" style:family="paragraph">
      <style:paragraph-properties fo:text-align="center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v4:uguide:creationstation</dc:title>
  </office:meta>
</office:document-meta>
</file>