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enteticket"/><text:bookmark-start text:name="__RefHeading___ticket_carburant_1"/><text:bookmark-start text:name="ticket_carburant"/>Ticket carburant<text:bookmark-end text:name="__RefHeading___ticket_carburant_1"/><text:bookmark-end text:name="ticket_carburant"/></text:h>
      <text:h text:style-name="Heading_20_2" text:outline-level="2"><text:bookmark-start text:name="__RefHeading___processus_de_creation_des_tickets_carburants_2"/><text:bookmark-start text:name="processus_de_creation_des_tickets_carburants"/>Processus de création des tickets carburants<text:bookmark-end text:name="__RefHeading___processus_de_creation_des_tickets_carburants_2"/><text:bookmark-end text:name="processus_de_creation_des_tickets_carburants"/></text:h>
      <text:p text:style-name="Text_20_body">Dans le processus de création d'un ticket carburant (bon valeur), le point de départ est la création d'un bon de commande (BC).</text:p>
      <text:h text:style-name="Heading_20_3" text:outline-level="3"><text:bookmark-start text:name="__RefHeading___etape_1creer_le_bon_de_commande_3"/><text:bookmark-start text:name="etape_1creer_le_bon_de_commande"/>Etape 1 : Créer le bon de commande<text:bookmark-end text:name="__RefHeading___etape_1creer_le_bon_de_commande_3"/><text:bookmark-end text:name="etape_1creer_le_bon_de_commande"/></text:h>
      <text:p text:style-name="Text_20_body">Pour créer une nouvelle commande de ticket:</text:p>
      <text:list text:style-name="List_20_1" text:continue-numbering="false">
        <text:list-item>
          <text:p text:style-name="LastListParagraph_List_20_1_Content_First"> Cliquer sur <text:span text:style-name="Strong_20_Emphasis">Vente-&gt;Nouvelle commande de ticket</text:span></text:p>
        </text:list-item>
      </text:list>
      <text:list text:style-name="Numbering_20_1" text:continue-numbering="false">
        <text:list-item>
          <text:p text:style-name="Numbering_20_1_Content_First"> Renseigner les informations du formulaire</text:p>
          <text:list text:style-name="Numbering_20_1">
            <text:list-item>
              <text:p text:style-name="Numbering_20_1_Content"> Depuis la section <text:span text:style-name="Source_20_Text">Bon de commande</text:span></text:p>
              <text:list text:style-name="Numbering_20_1">
                <text:list-item>
                  <text:p text:style-name="Numbering_20_1_Content"> s'il y a plusieurs maquettes d'impression, choisir depuis la liste la bonne maquette</text:p>
                </text:list-item>
                <text:list-item>
                  <text:p text:style-name="Numbering_20_1_Content"> renseigner le client</text:p>
                </text:list-item>
                <text:list-item>
                  <text:p text:style-name="Numbering_20_1_Content"> vérifier la durée de validé du bon de commande -- par défaut elle est de 12 mois</text:p>
                </text:list-item>
              </text:list>
            </text:list-item>
            <text:list-item>
              <text:p text:style-name="Numbering_20_1_Content"> Depuis la section <text:span text:style-name="Source_20_Text">Ticket en ?</text:span></text:p>
              <text:list text:style-name="Numbering_20_1">
                <text:list-item>
                  <text:p text:style-name="Numbering_20_1_Content"> Définir si les tickets seront en montant (bon valeur) ou en volume</text:p>
                </text:list-item>
                <text:list-item>
                  <text:p text:style-name="Numbering_20_1_Content"> Choisir les valeurs des tickets selon le type</text:p>
                </text:list-item>
                <text:list-item>
                  <text:p text:style-name="Numbering_20_1_Content"> Cliquer sur le bouton <text:span text:style-name="Strong_20_Emphasis">Ajouter</text:span> pour avoir la section <text:span text:style-name="Source_20_Text">détails</text:span> du bon commande mis à jour</text:p>
                </text:list-item>
              </text:list>
            </text:list-item>
          </text:list>
        </text:list-item>
        <text:list-item>
          <text:p text:style-name="Numbering_20_1_Content_Last"> Cliquer sur <text:span text:style-name="Strong_20_Emphasis">Enregistrer</text:span> pour sauvegarder le bon de commande</text:p>
        </text:list-item>
      </text:list>
      <text:p text:style-name="Text_20_body">Une fois que le bon de commande est enregistré, l'utilisateur est envoyé vers la  page de consultation d'un bon de commande  <text:span text:style-name="Strong_20_Emphasis">à condition qu'il dispose des habilitations pour valider le BC</text:span></text:p>
      <text:h text:style-name="Heading_20_3" text:outline-level="3"><text:bookmark-start text:name="__RefHeading___etape_2valider_le_bon_de_commande_4"/><text:bookmark-start text:name="etape_2valider_le_bon_de_commande"/>Etape 2 : Valider le bon de commande<text:bookmark-end text:name="__RefHeading___etape_2valider_le_bon_de_commande_4"/><text:bookmark-end text:name="etape_2valider_le_bon_de_commande"/></text:h>
      <text:p text:style-name="Text_20_body">Pour valider le bon de commande:</text:p>
      <text:list text:style-name="Numbering_20_1" text:continue-numbering="false">
        <text:list-item>
          <text:p text:style-name="Numbering_20_1_Content_First"> Cliquer sur <text:span text:style-name="Strong_20_Emphasis">Vente-&gt;Commande de ticket carburant</text:span></text:p>
        </text:list-item>
        <text:list-item>
          <text:p text:style-name="Numbering_20_1_Content"> Rechercher la commande avec le statut <text:span text:style-name="Strong_20_Emphasis">En attente de soumission</text:span></text:p>
        </text:list-item>
        <text:list-item>
          <text:p text:style-name="Numbering_20_1_Content"> Cliquer sur le bouton <text:span text:style-name="Strong_20_Emphasis">Consulter</text:span> de la commande correspondante </text:p>
        </text:list-item>
        <text:list-item>
          <text:p text:style-name="Numbering_20_1_Content_Last"> Vérifier les informations du bon de commande puis cliquer sur le bouton <text:span text:style-name="Strong_20_Emphasis">Valider</text:span>: un popup notifiant la réussite de la  validation du bon de commande s'affiche.</text:p>
        </text:list-item>
      </text:list>
      <text:p text:style-name="Text_20_body"> La génération des tickets carburant est en cours de traitement, le demandeur sera notifié par mail lorsque les tickets seront disponibles.</text:p>
      <text:h text:style-name="Heading_20_3" text:outline-level="3"><text:bookmark-start text:name="__RefHeading___etape_3imprimer_le_bon_de_commande_5"/><text:bookmark-start text:name="etape_3imprimer_le_bon_de_commande"/>Etape 3 : Imprimer le bon de commande<text:bookmark-end text:name="__RefHeading___etape_3imprimer_le_bon_de_commande_5"/><text:bookmark-end text:name="etape_3imprimer_le_bon_de_commande"/></text:h>
      <text:p text:style-name="Text_20_body">Pour imprimer le bon de commande:</text:p>
      <text:list text:style-name="Numbering_20_1" text:continue-numbering="false">
        <text:list-item>
          <text:p text:style-name="Numbering_20_1_Content_First"> Cliquer sur <text:span text:style-name="Strong_20_Emphasis">Vente-&gt;Commande de ticket carburant</text:span></text:p>
        </text:list-item>
        <text:list-item>
          <text:p text:style-name="Numbering_20_1_Content"> Rechercher la commande avec le statut <text:span text:style-name="Strong_20_Emphasis">Généré</text:span></text:p>
        </text:list-item>
        <text:list-item>
          <text:p text:style-name="Numbering_20_1_Content"> Cliquer sur le bouton <text:span text:style-name="Strong_20_Emphasis">Consulter</text:span> de la commande correspondante </text:p>
        </text:list-item>
        <text:list-item>
          <text:p text:style-name="Numbering_20_1_Content"> Vérifier les informations du bon de commande puis cliquer sur le bouton Imprimer les tickets: le système génère le ticket sous forme pdf</text:p>
        </text:list-item>
        <text:list-item>
          <text:p text:style-name="Numbering_20_1_Content_Last"> Cliquer sur le bouton <text:span text:style-name="Strong_20_Emphasis">Confirmer impression </text:span>: choisir le canal de communication (sms/mail) afin que le client soit notifié de la disponibilité des tickets puis cliquer sur <text:span text:style-name="Strong_20_Emphasis">Valider</text:span>. </text:p>
        </text:list-item>
      </text:list>
      <text:h text:style-name="Heading_20_3" text:outline-level="3"><text:bookmark-start text:name="__RefHeading___etape_4livrer_le_bon_de_commande_6"/><text:bookmark-start text:name="etape_4livrer_le_bon_de_commande"/>Etape 4 : Livrer le bon de commande<text:bookmark-end text:name="__RefHeading___etape_4livrer_le_bon_de_commande_6"/><text:bookmark-end text:name="etape_4livrer_le_bon_de_comman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enteticket</dc:title>
  </office:meta>
</office:document-meta>
</file>