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typeopposition"/><text:bookmark-start text:name="__RefHeading___type_d_opposition_1"/><text:bookmark-start text:name="type_d_opposition"/>Type d'opposition<text:bookmark-end text:name="__RefHeading___type_d_opposition_1"/><text:bookmark-end text:name="type_d_opposition"/></text:h>
      <text:p text:style-name="Text_20_body">Cette fonctionnalité se trouve au niveau du module <text:span text:style-name="Strong_20_Emphasis">Paramétrage-&gt;Type d'opposition</text:span>. Elle permet de Paramétrez les différents motifs de mise en opposition des cartes.</text:p>
      <text:p text:style-name="Text_20_body">Cette liste est affichée avec les informations suivantes:</text:p>
      <text:list text:style-name="List_20_1" text:continue-numbering="false">
        <text:list-item>
          <text:p text:style-name="List_20_1_Content_First"> Code</text:p>
        </text:list-item>
        <text:list-item>
          <text:p text:style-name="List_20_1_Content_Last"> Intitulé</text:p>
        </text:list-item>
      </text:list>
      <text:p text:style-name="Text_20_body">Et avec les actions suivantes:</text:p>
      <text:list text:style-name="List_20_1" text:continue-numbering="false">
        <text:list-item>
          <text:p text:style-name="List_20_1_Content_First"> Ajout d'un nouveau type d'opposition</text:p>
        </text:list-item>
        <text:list-item>
          <text:p text:style-name="List_20_1_Content"> Modification d'un type d'opposition</text:p>
        </text:list-item>
        <text:list-item>
          <text:p text:style-name="List_20_1_Content"> Suppression d'un type d'opposition</text:p>
        </text:list-item>
        <text:list-item>
          <text:p text:style-name="List_20_1_Content_Last"> Détails d'un type d'opposition</text:p>
        </text:list-item>
      </text:list>
      <text:h text:style-name="Heading_20_3" text:outline-level="3"><text:bookmark-start text:name="__RefHeading___ajout_d_un_nouveau_type_d_opposition_2"/><text:bookmark-start text:name="ajout_d_un_nouveau_type_d_opposition"/>Ajout d'un nouveau Type d'opposition<text:bookmark-end text:name="__RefHeading___ajout_d_un_nouveau_type_d_opposition_2"/><text:bookmark-end text:name="ajout_d_un_nouveau_type_d_opposition"/></text:h>
      <text:list text:style-name="Numbering_20_1" text:continue-numbering="false">
        <text:list-item>
          <text:p text:style-name="Numbering_20_1_Content_First"> Cliquer sur le bouton <text:span text:style-name="Strong_20_Emphasis">Nouveau Type d'opposition</text:span></text:p>
        </text:list-item>
        <text:list-item>
          <text:p text:style-name="Numbering_20_1_Content"> Renseigner le formulaire (tous les champs avec l'astérisque sont obligatoires)</text:p>
        </text:list-item>
        <text:list-item>
          <text:p text:style-name="Numbering_20_1_Content_Last"> Cliquer sur le bouton <text:span text:style-name="Strong_20_Emphasis">Enregistrer</text:span> pour valider le formulaire</text:p>
        </text:list-item>
      </text:list>
      <text:h text:style-name="Heading_20_3" text:outline-level="3"><text:bookmark-start text:name="__RefHeading___modification_d_un_type_d_opposition_3"/><text:bookmark-start text:name="modification_d_un_type_d_opposition"/>Modification d'un Type d'opposition<text:bookmark-end text:name="__RefHeading___modification_d_un_type_d_opposition_3"/><text:bookmark-end text:name="modification_d_un_type_d_opposition"/></text:h>
      <text:list text:style-name="Numbering_20_1" text:continue-numbering="false">
        <text:list-item>
          <text:p text:style-name="Numbering_20_1_Content_First"> Cliquer sur le bouton <text:span text:style-name="Strong_20_Emphasis">Editer</text:span> de l'élément correspondant au niveau de la liste des types d'opposition</text:p>
        </text:list-item>
        <text:list-item>
          <text:p text:style-name="Numbering_20_1_Content"> Renseigner les champs à modifier</text:p>
        </text:list-item>
        <text:list-item>
          <text:p text:style-name="Numbering_20_1_Content_Last"> Cliquer sur bouton <text:span text:style-name="Strong_20_Emphasis">Enregistrer</text:span></text:p>
        </text:list-item>
      </text:list>
      <text:h text:style-name="Heading_20_3" text:outline-level="3"><text:bookmark-start text:name="__RefHeading___suppression_d_un_type_d_opposition_4"/><text:bookmark-start text:name="suppression_d_un_type_d_opposition"/>Suppression d'un Type d'opposition<text:bookmark-end text:name="__RefHeading___suppression_d_un_type_d_opposition_4"/><text:bookmark-end text:name="suppression_d_un_type_d_opposition"/></text:h>
      <text:list text:style-name="Numbering_20_1" text:continue-numbering="false">
        <text:list-item>
          <text:p text:style-name="Numbering_20_1_Content_First"> Cliquer sur le bouton <text:span text:style-name="Strong_20_Emphasis">Consultation</text:span> de l'élément correspondant au niveau de liste des types d'opposition</text:p>
        </text:list-item>
        <text:list-item>
          <text:p text:style-name="Numbering_20_1_Content"> Cliquer sur le bouton <text:span text:style-name="Strong_20_Emphasis">Supprimer</text:span></text:p>
        </text:list-item>
        <text:list-item>
          <text:p text:style-name="Numbering_20_1_Content_Last"> Confirmer la Suppression</text:p>
        </text:list-item>
      </text:list>
      <text:h text:style-name="Heading_20_3" text:outline-level="3"><text:bookmark-start text:name="__RefHeading___details_d_un_type_d_opposition_5"/><text:bookmark-start text:name="details_d_un_type_d_opposition"/>Détails d'un Type d'opposition<text:bookmark-end text:name="__RefHeading___details_d_un_type_d_opposition_5"/><text:bookmark-end text:name="details_d_un_type_d_opposition"/></text:h>
      <text:p text:style-name="Text_20_body">- Cliquer sur le bouton <text:span text:style-name="Strong_20_Emphasis">Consultation</text:span> de l'élément correspondant au niveau de liste des types d'opposi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typeopposition</dc:title>
  </office:meta>
</office:document-meta>
</file>