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transaction"/><text:bookmark-start text:name="__RefHeading___transaction_1"/><text:bookmark-start text:name="transaction"/>Transaction<text:bookmark-end text:name="__RefHeading___transaction_1"/><text:bookmark-end text:name="transaction"/></text:h>
      <text:p text:style-name="Text_20_body">Ce module regroupe les différentes transactions effectuées sur le système  telles que :</text:p>
      <text:list text:style-name="Numbering_20_1" text:continue-numbering="false">
        <text:list-item>
          <text:p text:style-name="Numbering_20_1_Content_First"> <text:a xlink:type="simple" xlink:href="https://cynod.wiki.sensoft-next.com/doku.php?id=cynod:uguide:operationcarte" text:style-name="Internet_20_link" text:visited-style-name="Visited_20_Internet_20_Link">Opération carte</text:a></text:p>
        </text:list-item>
        <text:list-item>
          <text:p text:style-name="Numbering_20_1_Content"> <text:a xlink:type="simple" xlink:href="https://cynod.wiki.sensoft-next.com/doku.php?id=cynod:uguide:operationticket" text:style-name="Internet_20_link" text:visited-style-name="Visited_20_Internet_20_Link">Opération ticket</text:a></text:p>
        </text:list-item>
        <text:list-item>
          <text:p text:style-name="Numbering_20_1_Content"> <text:a xlink:type="simple" xlink:href="https://cynod.wiki.sensoft-next.com/doku.php?id=cynod:uguide:operationcash" text:style-name="Internet_20_link" text:visited-style-name="Visited_20_Internet_20_Link">Opération cash</text:a></text:p>
        </text:list-item>
        <text:list-item>
          <text:p text:style-name="Numbering_20_1_Content"> Opération frais sms</text:p>
        </text:list-item>
        <text:list-item>
          <text:p text:style-name="Numbering_20_1_Content"> Opération carte e-service</text:p>
        </text:list-item>
        <text:list-item>
          <text:p text:style-name="Numbering_20_1_Content"> Provision</text:p>
        </text:list-item>
        <text:list-item>
          <text:p text:style-name="Numbering_20_1_Content"> Recharge carte virtuelle grossiste</text:p>
        </text:list-item>
        <text:list-item>
          <text:p text:style-name="Numbering_20_1_Content"> Transfert de solde</text:p>
        </text:list-item>
        <text:list-item>
          <text:p text:style-name="Numbering_20_1_Content_Last"> Forçage transact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transaction</dc:title>
  </office:meta>
</office:document-meta>
</file>