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ticketcarburant"/><text:bookmark-start text:name="__RefHeading___carburant_1"/><text:bookmark-start text:name="carburant"/>Carburant<text:bookmark-end text:name="__RefHeading___carburant_1"/><text:bookmark-end text:name="carburant"/></text:h>
      <text:p text:style-name="Text_20_body">Cette fonctionnalité disponible depuis le module <text:span text:style-name="Source_20_Text">Exploitation</text:span> permet de gérer les tickets de carburant.</text:p>
      <text:h text:style-name="Heading_20_2" text:outline-level="2"><text:bookmark-start text:name="__RefHeading___suivi_consommation_tickets_2"/><text:bookmark-start text:name="suivi_consommation_tickets"/>Suivi consommation tickets<text:bookmark-end text:name="__RefHeading___suivi_consommation_tickets_2"/><text:bookmark-end text:name="suivi_consommation_tickets"/></text:h>
      <text:p text:style-name="Text_20_body">Pour faire le suivi de consommation des tickets encaissés:</text:p>
      <text:list text:style-name="Numbering_20_1" text:continue-numbering="false">
        <text:list-item>
          <text:p text:style-name="Numbering_20_1_Content_First"> Cliquer sur <text:span text:style-name="Strong_20_Emphasis">Exploitation-&gt;Carburant-&gt;Suivi consommation ticket</text:span></text:p>
        </text:list-item>
        <text:list-item>
          <text:p text:style-name="Numbering_20_1_Content"> Cliquer sur <text:span text:style-name="Strong_20_Emphasis">Nouveau lot de consommation</text:span></text:p>
        </text:list-item>
        <text:list-item>
          <text:p text:style-name="Numbering_20_1_Content"> Renseigner le numéro de ticket puis cliquer sur <text:span text:style-name="Strong_20_Emphasis">Valider</text:span></text:p>
        </text:list-item>
        <text:list-item>
          <text:p text:style-name="Numbering_20_1_Content_Last"> Cocher le(s) tickets puis cliquer sur <text:span text:style-name="Strong_20_Emphasis">Enregistrer</text:span></text:p>
        </text:list-item>
      </text:list>
      <text:h text:style-name="Heading_20_2" text:outline-level="2"><text:bookmark-start text:name="__RefHeading___verification_tickets_3"/><text:bookmark-start text:name="verification_tickets"/>Vérification tickets<text:bookmark-end text:name="__RefHeading___verification_tickets_3"/><text:bookmark-end text:name="verification_tickets"/></text:h>
      <text:p text:style-name="Text_20_body">Pour vérifier la validité  d'un ticket carburant:</text:p>
      <text:list text:style-name="Numbering_20_1" text:continue-numbering="false">
        <text:list-item>
          <text:p text:style-name="Numbering_20_1_Content_First"> Cliquer sur <text:span text:style-name="Strong_20_Emphasis">Exploitation-&gt;Carburant-&gt;Vérification ticket</text:span></text:p>
        </text:list-item>
        <text:list-item>
          <text:p text:style-name="Numbering_20_1_Content_Last"> Renseigner le numéro de ticket à vérifier </text:p>
        </text:list-item>
      </text:list>
      <text:p text:style-name="Text_20_body">Un message spécifiant que le ticket est valable ou déjà consommé s'affiche à l'écran.</text:p>
      <text:h text:style-name="Heading_20_2" text:outline-level="2"><text:bookmark-start text:name="__RefHeading___livraison_commande_4"/><text:bookmark-start text:name="livraison_commande"/>Livraison commande<text:bookmark-end text:name="__RefHeading___livraison_commande_4"/><text:bookmark-end text:name="livraison_commande"/></text:h>
      <text:p text:style-name="Text_20_body">Pour livrer un bon de commande:</text:p>
      <text:list text:style-name="Numbering_20_1" text:continue-numbering="false">
        <text:list-item>
          <text:p text:style-name="Numbering_20_1_Content_First"> Cliquer sur <text:span text:style-name="Strong_20_Emphasis">Exploitation-&gt;Carburant-&gt;Les commandes livrées</text:span> : les bons de commande avec le statut <text:span text:style-name="Emphasis">imprimé</text:span> s'affichent</text:p>
        </text:list-item>
        <text:list-item>
          <text:p text:style-name="Numbering_20_1_Content_Last"> Cliquer sur <text:span text:style-name="Strong_20_Emphasis">Livrer</text:span> de la commande correspondante : un popup notifiant la réussite de la livraison du bon de commande s'affiche, le demandeur sera notifié. </text:p>
        </text:list-item>
      </text:list>
      <text:p text:style-name="Text_20_body">Il est possible de télécharger sous format pdf le bon de livraison en cliquant sur le bouton <text:span text:style-name="Strong_20_Emphasis">Imprimer le bon de livraison</text:span>.</text:p>
      <text:p text:style-name="Text_20_body">Seule la livraison permet aux tickets d'être exploitables dans le réseau des points de services autorisés à consommer les tickets carburants.</text:p>
      <text:h text:style-name="Heading_20_2" text:outline-level="2"><text:bookmark-start text:name="__RefHeading___les_commandes_livres_5"/><text:bookmark-start text:name="les_commandes_livres"/>Les commandes livrés<text:bookmark-end text:name="__RefHeading___les_commandes_livres_5"/><text:bookmark-end text:name="les_commandes_livres"/></text:h>
      <text:p text:style-name="Text_20_body">Pour consulter la liste des bons de commande livrés, cliquer sur <text:span text:style-name="Strong_20_Emphasis">Exploitation-&gt;Carburant-&gt;Les commandes livrées</text:span></text:p>
      <text:p text:style-name="Text_20_body">A partir de cette vue il est possible d'imprimer le bon de commande en cliquant sur l'icône <text:span text:style-name="Strong_20_Emphasis">imprimante</text:span>.</text:p>
      <text:p text:style-name="Text_20_body">Pour avoir les détails du bon de commande, cliquer sur le numéro de référence du bon de comman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ticketcarburant</dc:title>
  </office:meta>
</office:document-meta>
</file>