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ervice"/><text:bookmark-start text:name="__RefHeading___service_1"/><text:bookmark-start text:name="service"/>Service<text:bookmark-end text:name="__RefHeading___service_1"/><text:bookmark-end text:name="service"/></text:h>
      <text:p text:style-name="Text_20_body">Cette fonctionnalité se trouve au niveau de <text:span text:style-name="Strong_20_Emphasis">Paramétrage-&gt;Service </text:span>. Elle permet gérer l'ensemble des services utilisables avec les cartes des clients.</text:p>
      <text:p text:style-name="Text_20_body">Cette liste est affichée avec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_Last"> Intitulé</text:p>
        </text:list-item>
      </text:list>
      <text:p text:style-name="Text_20_body">Et avec les actions suivantes:</text:p>
      <text:list text:style-name="List_20_1" text:continue-numbering="false">
        <text:list-item>
          <text:p text:style-name="List_20_1_Content_First"> Ajouter un nouveau service</text:p>
        </text:list-item>
        <text:list-item>
          <text:p text:style-name="List_20_1_Content"> Modification d'un service</text:p>
        </text:list-item>
        <text:list-item>
          <text:p text:style-name="List_20_1_Content"> Suppression d'un service</text:p>
        </text:list-item>
        <text:list-item>
          <text:p text:style-name="List_20_1_Content_Last"> Détail d'un service</text:p>
        </text:list-item>
      </text:list>
      <text:h text:style-name="Heading_20_3" text:outline-level="3"><text:bookmark-start text:name="__RefHeading___ajouter_un_nouveau_service_2"/><text:bookmark-start text:name="ajouter_un_nouveau_service"/>Ajouter un nouveau service<text:bookmark-end text:name="__RefHeading___ajouter_un_nouveau_service_2"/><text:bookmark-end text:name="ajouter_un_nouveau_service"/></text:h>
      <text:list text:style-name="Numbering_20_1" text:continue-numbering="false">
        <text:list-item>
          <text:p text:style-name="Numbering_20_1_Content_First"> Cliquer sur le bouton <text:span text:style-name="Strong_20_Emphasis">Nouveau service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  <text:h text:style-name="Heading_20_3" text:outline-level="3"><text:bookmark-start text:name="__RefHeading___modification_d_un_service_3"/><text:bookmark-start text:name="modification_d_un_service"/>Modification d'un service<text:bookmark-end text:name="__RefHeading___modification_d_un_service_3"/><text:bookmark-end text:name="modification_d_un_service"/></text:h>
      <text:list text:style-name="Numbering_20_1" text:continue-numbering="false">
        <text:list-item>
          <text:p text:style-name="Numbering_20_1_Content_First"> Cliquer sur le bouton Editer de l'élément correspondant au niveau de la liste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h text:style-name="Heading_20_3" text:outline-level="3"><text:bookmark-start text:name="__RefHeading___suppression_d_un_service_4"/><text:bookmark-start text:name="suppression_d_un_service"/>Suppression d'un service<text:bookmark-end text:name="__RefHeading___suppression_d_un_service_4"/><text:bookmark-end text:name="suppression_d_un_service"/></text:h>
      <text:list text:style-name="Numbering_20_1" text:continue-numbering="false">
        <text:list-item>
          <text:p text:style-name="Numbering_20_1_Content_First"> Cliquer sur le bouton <text:span text:style-name="Strong_20_Emphasis">Consultation</text:span> de l'élément correspondant au niveau de liste</text:p>
        </text:list-item>
        <text:list-item>
          <text:p text:style-name="Numbering_20_1_Content"> Cliquer sur le bouton <text:span text:style-name="Strong_20_Emphasis">Supprimer</text:span></text:p>
        </text:list-item>
        <text:list-item>
          <text:p text:style-name="Numbering_20_1_Content_Last"> Confirmer la Suppression</text:p>
        </text:list-item>
      </text:list>
      <text:h text:style-name="Heading_20_3" text:outline-level="3"><text:bookmark-start text:name="__RefHeading___detail_d_un_service_5"/><text:bookmark-start text:name="detail_d_un_service"/>Détail d'un service<text:bookmark-end text:name="__RefHeading___detail_d_un_service_5"/><text:bookmark-end text:name="detail_d_un_service"/></text:h>
      <text:list text:style-name="Numbering_20_1" text:continue-numbering="false">
        <text:list-item>
          <text:p text:style-name="LastListParagraph_Numbering_20_1_Content_First"> Cliquer sur le bouton <text:span text:style-name="Strong_20_Emphasis">Consultation</text:span> de l'élément correspondant au niveau de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ervice</dc:title>
  </office:meta>
</office:document-meta>
</file>