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oles"/><text:bookmark-start text:name="__RefHeading___les_roles_1"/><text:bookmark-start text:name="les_roles"/>Les rôles<text:bookmark-end text:name="__RefHeading___les_roles_1"/><text:bookmark-end text:name="les_roles"/></text:h>
      <text:p text:style-name="Text_20_body">Cette fonctionnalité à pour objectif d'effectuer la gestion des différents rôles disponibles pour les utilisateurs. 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oles</dc:title>
  </office:meta>
</office:document-meta>
</file>