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egion"/><text:bookmark-start text:name="__RefHeading___region_1"/><text:bookmark-start text:name="region"/>Région<text:bookmark-end text:name="__RefHeading___region_1"/><text:bookmark-end text:name="region"/></text:h>
      <text:p text:style-name="Text_20_body">Cette fonctionnalité se trouve au niveau du module <text:span text:style-name="Strong_20_Emphasis">Paramétrage-&gt;</text:span> <text:span text:style-name="Strong_20_Emphasis">Région</text:span>. 
Elle permet de définir les régions où se situent vos stations-service.</text:p>
      <text:p text:style-name="Text_20_body">Cette liste est affichée avec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_Last"> Intitulé région</text:p>
        </text:list-item>
      </text:list>
      <text:p text:style-name="Text_20_body">Et avec les actions suivantes :</text:p>
      <text:list text:style-name="List_20_1" text:continue-numbering="false">
        <text:list-item>
          <text:p text:style-name="List_20_1_Content_First"> Détail région</text:p>
        </text:list-item>
        <text:list-item>
          <text:p text:style-name="List_20_1_Content"> Modifications région</text:p>
        </text:list-item>
        <text:list-item>
          <text:p text:style-name="List_20_1_Content_Last"> Ajout d'une nouvelle région</text:p>
        </text:list-item>
      </text:list>
      <text:h text:style-name="Heading_20_3" text:outline-level="3"><text:bookmark-start text:name="__RefHeading___ajouter_une_region_2"/><text:bookmark-start text:name="ajouter_une_region"/>Ajouter une région<text:bookmark-end text:name="__RefHeading___ajouter_une_region_2"/><text:bookmark-end text:name="ajouter_une_region"/></text:h>
      <text:list text:style-name="Numbering_20_1" text:continue-numbering="false">
        <text:list-item>
          <text:p text:style-name="Numbering_20_1_Content_First"> Cliquez sur le bouton <text:span text:style-name="Strong_20_Emphasis">Nouvelle région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  <text:h text:style-name="Heading_20_3" text:outline-level="3"><text:bookmark-start text:name="__RefHeading___modifier_une_region_3"/><text:bookmark-start text:name="modifier_une_region"/>Modifier une région<text:bookmark-end text:name="__RefHeading___modifier_une_region_3"/><text:bookmark-end text:name="modifier_une_region"/></text:h>
      <text:list text:style-name="Numbering_20_1" text:continue-numbering="false">
        <text:list-item>
          <text:p text:style-name="Numbering_20_1_Content_First"> Cliquer sur le bouton <text:span text:style-name="Strong_20_Emphasis">Editer</text:span> de l'élément correspondant au niveau de la liste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bouton <text:span text:style-name="Strong_20_Emphasis">Enregistrer</text:span></text:p>
        </text:list-item>
      </text:list>
      <text:h text:style-name="Heading_20_3" text:outline-level="3"><text:bookmark-start text:name="__RefHeading___supprimer_une_region_4"/><text:bookmark-start text:name="supprimer_une_region"/>Supprimer une région<text:bookmark-end text:name="__RefHeading___supprimer_une_region_4"/><text:bookmark-end text:name="supprimer_une_region"/></text:h>
      <text:list text:style-name="Numbering_20_1" text:continue-numbering="false">
        <text:list-item>
          <text:p text:style-name="Numbering_20_1_Content_First"> Cliquer sur le bouton Consultation de l'élément correspondant au niveau de liste</text:p>
        </text:list-item>
        <text:list-item>
          <text:p text:style-name="Numbering_20_1_Content"> Cliquer sur le bouton Supprimer</text:p>
        </text:list-item>
        <text:list-item>
          <text:p text:style-name="Numbering_20_1_Content_Last"> Confirmer la Suppression</text:p>
        </text:list-item>
      </text:list>
      <text:h text:style-name="Heading_20_3" text:outline-level="3"><text:bookmark-start text:name="__RefHeading___detail_d_une_region_5"/><text:bookmark-start text:name="detail_d_une_region"/>Détail d'une région<text:bookmark-end text:name="__RefHeading___detail_d_une_region_5"/><text:bookmark-end text:name="detail_d_une_region"/></text:h>
      <text:list text:style-name="Numbering_20_1" text:continue-numbering="false">
        <text:list-item>
          <text:p text:style-name="LastListParagraph_Numbering_20_1_Content_First"> Cliquer sur le bouton Consultation de l'élément correspondant au niveau de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egion</dc:title>
  </office:meta>
</office:document-meta>
</file>