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rovision"/><text:bookmark-start text:name="__RefHeading___provision_1"/><text:bookmark-start text:name="provision"/>Provision<text:bookmark-end text:name="__RefHeading___provision_1"/><text:bookmark-end text:name="provision"/></text:h>
      <text:p text:style-name="Text_20_body">Cette fonctionnalité permet de recharger les différentes cartes d'approvisionnement:</text:p>
      <text:h text:style-name="Heading_20_2" text:outline-level="2"><text:bookmark-start text:name="__RefHeading___provision_carte_virtuelle_recharge_particulier_2"/><text:bookmark-start text:name="provision_carte_virtuelle_recharge_particulier"/>Provision carte virtuelle recharge particulier<text:bookmark-end text:name="__RefHeading___provision_carte_virtuelle_recharge_particulier_2"/><text:bookmark-end text:name="provision_carte_virtuelle_recharge_particulier"/></text:h>
      <text:h text:style-name="Heading_20_3" text:outline-level="3"><text:bookmark-start text:name="__RefHeading___soumission_bon_de_commande_3"/><text:bookmark-start text:name="soumission_bon_de_commande"/>Soumission bon de commande<text:bookmark-end text:name="__RefHeading___soumission_bon_de_commande_3"/><text:bookmark-end text:name="soumission_bon_de_commande"/></text:h>
      <text:p text:style-name="Text_20_body">Pour soumettre le bon de commande:</text:p>
      <text:list text:style-name="Numbering_20_1" text:continue-numbering="false">
        <text:list-item>
          <text:p text:style-name="Numbering_20_1_Content_First"> Cliquer sur <text:span text:style-name="Strong_20_Emphasis">Transaction--&gt;Provision-&gt;Provision carte virtuelle recharge particulier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utilisée pour recharger toutes les particuliers </text:p>
        </text:list-item>
        <text:list-item>
          <text:p text:style-name="Numbering_20_1_Content"> Choisir l'unité</text:p>
        </text:list-item>
        <text:list-item>
          <text:p text:style-name="Numbering_20_1_Content"> Saisir le montant de la recharge</text:p>
        </text:list-item>
        <text:list-item>
          <text:p text:style-name="Numbering_20_1_Content"> Renseigner le motif (facultatif)</text:p>
        </text:list-item>
        <text:list-item>
          <text:p text:style-name="Numbering_20_1_Content_Last"> Cliquer sur le bouton <text:span text:style-name="Strong_20_Emphasis">Enregistrer</text:span> pour soumettre le bon de commande </text:p>
        </text:list-item>
      </text:list>
      <text:h text:style-name="Heading_20_4" text:outline-level="4"><text:bookmark-start text:name="__RefHeading___validation_bon_de_commande_4"/><text:bookmark-start text:name="validation_bon_de_commande"/>Validation bon de commande<text:bookmark-end text:name="__RefHeading___validation_bon_de_commande_4"/><text:bookmark-end text:name="validation_bon_de_commande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Transaction</text:span> -&gt; <text:span text:style-name="Strong_20_Emphasis">Opération carte</text:span> : </text:p>
        </text:list-item>
        <text:list-item>
          <text:p text:style-name="Numbering_20_1_Content"> Rechercher <text:span text:style-name="Strong_20_Emphasis">Recharge entreprise</text:span> au niveau du filtre <text:span text:style-name="Strong_20_Emphasis">Type de transaction</text:span></text:p>
        </text:list-item>
        <text:list-item>
          <text:p text:style-name="Numbering_20_1_Content"> Consulter le bon de commande à valider (opération avec le statut <text:span text:style-name="Strong_20_Emphasis">saisie</text:span>)</text:p>
        </text:list-item>
        <text:list-item>
          <text:p text:style-name="Numbering_20_1_Content"> Cliquer sur le bouton <text:span text:style-name="Strong_20_Emphasis">Valider</text:span></text:p>
        </text:list-item>
        <text:list-item>
          <text:p text:style-name="Numbering_20_1_Content_Last"> Confirmer la validation en cliquant sur <text:span text:style-name="Strong_20_Emphasis">OK</text:span></text:p>
        </text:list-item>
      </text:list>
      <text:p text:style-name="Text_20_body">Un popup notifiant la réussite de la recharge s'affiche à l'écran.</text:p>
      <text:p text:style-name="Text_20_body"><text:span text:style-name="Strong_20_Emphasis">Remarque</text:span> Il est possible pour un utilisateur admin de réaliser ces actions de façon successive lorsque les habilitations lui sont accordées.</text:p>
      <text:h text:style-name="Heading_20_2" text:outline-level="2"><text:bookmark-start text:name="__RefHeading___provision_carte_virtuelle_recharge_dotation_5"/><text:bookmark-start text:name="provision_carte_virtuelle_recharge_dotation"/>Provision carte virtuelle recharge dotation<text:bookmark-end text:name="__RefHeading___provision_carte_virtuelle_recharge_dotation_5"/><text:bookmark-end text:name="provision_carte_virtuelle_recharge_dotation"/></text:h>
      <text:h text:style-name="Heading_20_3" text:outline-level="3"><text:bookmark-start text:name="__RefHeading___soumission_bon_de_commande_6"/><text:bookmark-start text:name="soumission_bon_de_commande1"/>Soumission bon de commande<text:bookmark-end text:name="__RefHeading___soumission_bon_de_commande_6"/><text:bookmark-end text:name="soumission_bon_de_commande1"/></text:h>
      <text:p text:style-name="Text_20_body">Pour soumettre le bon de commande:</text:p>
      <text:list text:style-name="Numbering_20_1" text:continue-numbering="false">
        <text:list-item>
          <text:p text:style-name="Numbering_20_1_Content_First"> Cliquer sur <text:span text:style-name="Strong_20_Emphasis">Transaction--&gt;Provision-&gt;Provision carte virtuelle recharge dotation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utilisée pour effectuer les recharges automatiques</text:p>
        </text:list-item>
        <text:list-item>
          <text:p text:style-name="Numbering_20_1_Content"> Choisir l'unité</text:p>
        </text:list-item>
        <text:list-item>
          <text:p text:style-name="Numbering_20_1_Content"> Saisir le montant de la recharge</text:p>
        </text:list-item>
        <text:list-item>
          <text:p text:style-name="Numbering_20_1_Content"> Renseigner le motif (facultatif)</text:p>
        </text:list-item>
        <text:list-item>
          <text:p text:style-name="Numbering_20_1_Content_Last"> Cliquer sur le bouton <text:span text:style-name="Strong_20_Emphasis">Enregistrer</text:span> pour soumettre le bon de commande </text:p>
        </text:list-item>
      </text:list>
      <text:h text:style-name="Heading_20_4" text:outline-level="4"><text:bookmark-start text:name="__RefHeading___validation_bon_de_commande_7"/><text:bookmark-start text:name="validation_bon_de_commande1"/>Validation bon de commande<text:bookmark-end text:name="__RefHeading___validation_bon_de_commande_7"/><text:bookmark-end text:name="validation_bon_de_commande1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Transaction</text:span> -&gt; <text:span text:style-name="Strong_20_Emphasis">Opération carte</text:span> : </text:p>
        </text:list-item>
        <text:list-item>
          <text:p text:style-name="Numbering_20_1_Content"> Rechercher <text:span text:style-name="Strong_20_Emphasis">Recharge entreprise</text:span> au niveau du filtre <text:span text:style-name="Strong_20_Emphasis">Type de transaction</text:span></text:p>
        </text:list-item>
        <text:list-item>
          <text:p text:style-name="Numbering_20_1_Content"> Consulter le bon de commande à valider (opération avec le statut <text:span text:style-name="Strong_20_Emphasis">saisie</text:span>)</text:p>
        </text:list-item>
        <text:list-item>
          <text:p text:style-name="Numbering_20_1_Content"> Cliquer sur le bouton <text:span text:style-name="Strong_20_Emphasis">Valider</text:span></text:p>
        </text:list-item>
        <text:list-item>
          <text:p text:style-name="Numbering_20_1_Content_Last"> Confirmer la validation en cliquant sur <text:span text:style-name="Strong_20_Emphasis">OK</text:span></text:p>
        </text:list-item>
      </text:list>
      <text:p text:style-name="Text_20_body">Un popup notifiant la réussite de la recharge s'affiche à l'écran.</text:p>
      <text:p text:style-name="Text_20_body"><text:span text:style-name="Strong_20_Emphasis">Remarque</text:span> Il est possible pour un utilisateur admin de réaliser ces actions de façon successive lorsque les habilitations lui sont accordées.</text:p>
      <text:h text:style-name="Heading_20_2" text:outline-level="2"><text:bookmark-start text:name="__RefHeading___provision_carte_virtuelle_recharge_corporate_8"/><text:bookmark-start text:name="provision_carte_virtuelle_recharge_corporate"/>Provision carte virtuelle recharge corporate<text:bookmark-end text:name="__RefHeading___provision_carte_virtuelle_recharge_corporate_8"/><text:bookmark-end text:name="provision_carte_virtuelle_recharge_corporate"/></text:h>
      <text:h text:style-name="Heading_20_2" text:outline-level="2"><text:bookmark-start text:name="__RefHeading___provision_carte_virtuelle_recharge_e-service_9"/><text:bookmark-start text:name="provision_carte_virtuelle_recharge_e-service"/>Provision carte virtuelle recharge E-service<text:bookmark-end text:name="__RefHeading___provision_carte_virtuelle_recharge_e-service_9"/><text:bookmark-end text:name="provision_carte_virtuelle_recharge_e-serv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rovision</dc:title>
  </office:meta>
</office:document-meta>
</file>