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parametragenotification"/><text:bookmark-start text:name="__RefHeading___parametrage_de_notifications_1"/><text:bookmark-start text:name="parametrage_de_notifications"/>Paramétrage de notifications<text:bookmark-end text:name="__RefHeading___parametrage_de_notifications_1"/><text:bookmark-end text:name="parametrage_de_notifications"/></text:h>
      <text:p text:style-name="Text_20_body">Cette fonctionnalité se trouve au niveau du module <text:span text:style-name="Strong_20_Emphasis">Paramétrage-&gt;Paramétrage de notifications</text:span>. Elle permet de paramétrez les services SMS déclenchés l'ors des transactions.</text:p>
      <text:p text:style-name="Text_20_body">Cette liste est affichée avec les fonctionnalités suivantes :</text:p>
      <text:list text:style-name="List_20_1" text:continue-numbering="false">
        <text:list-item>
          <text:p text:style-name="List_20_1_Content_First"> Priorité message</text:p>
        </text:list-item>
        <text:list-item>
          <text:p text:style-name="List_20_1_Content"> Modèle message</text:p>
        </text:list-item>
        <text:list-item>
          <text:p text:style-name="List_20_1_Content"> Fonction SMS</text:p>
        </text:list-item>
        <text:list-item>
          <text:p text:style-name="List_20_1_Content"> Service SMS</text:p>
        </text:list-item>
        <text:list-item>
          <text:p text:style-name="List_20_1_Content_Last"> Messages envoyés</text:p>
        </text:list-item>
      </text:list>
      <text:h text:style-name="Heading_20_2" text:outline-level="2"><text:bookmark-start text:name="__RefHeading___priorite_message_2"/><text:bookmark-start text:name="priorite_message"/>1)- Priorité message<text:bookmark-end text:name="__RefHeading___priorite_message_2"/><text:bookmark-end text:name="priorite_mess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parametragenotification</dc:title>
  </office:meta>
</office:document-meta>
</file>