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operationcodeelectroniquetpe"/><text:bookmark-start text:name="__RefHeading___divers_tpe_1"/><text:bookmark-start text:name="divers_tpe"/>Divers TPE<text:bookmark-end text:name="__RefHeading___divers_tpe_1"/><text:bookmark-end text:name="divers_tpe"/></text:h>
      <text:p text:style-name="Text_20_body">Pour consulter le solde d'une carte :</text:p>
      <text:list text:style-name="Numbering_20_1" text:continue-numbering="false">
        <text:list-item>
          <text:p text:style-name="Numbering_20_1_Content_First"> Cliquer sur le module Solde carte</text:p>
        </text:list-item>
        <text:list-item>
          <text:p text:style-name="Numbering_20_1_Content"> lire la carte</text:p>
        </text:list-item>
        <text:list-item>
          <text:p text:style-name="Numbering_20_1_Content_Last"> Renseigner le code secret de la carte puis cliquer sur le bouton Authentifier</text:p>
        </text:list-item>
      </text:list>
      <text:p text:style-name="Text_20_body">Pour consulter le journal des opérations :</text:p>
      <text:list text:style-name="Numbering_20_1" text:continue-numbering="false">
        <text:list-item>
          <text:p text:style-name="Numbering_20_1_Content_First"> Cliquer sur le module Journal</text:p>
        </text:list-item>
        <text:list-item>
          <text:p text:style-name="Numbering_20_1_Content_Last"> Renseigner la période puis sélectionner le type d'opération</text:p>
        </text:list-item>
      </text:list>
      <text:p text:style-name="Text_20_body">Pour encoder une carte :</text:p>
      <text:list text:style-name="Numbering_20_1" text:continue-numbering="false">
        <text:list-item>
          <text:p text:style-name="Numbering_20_1_Content_First"> Cliquer sur le bouton hamburger (3 points à droite) puis sur le module Menu Divers</text:p>
        </text:list-item>
        <text:list-item>
          <text:p text:style-name="Numbering_20_1_Content"> Saisir le numéro de lot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operationcodeelectroniquetpe</dc:title>
  </office:meta>
</office:document-meta>
</file>