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operationcartetpe"/><text:bookmark-start text:name="__RefHeading___operations_carte_tpe_1"/><text:bookmark-start text:name="operations_carte_tpe"/>Opérations carte TPE<text:bookmark-end text:name="__RefHeading___operations_carte_tpe_1"/><text:bookmark-end text:name="operations_carte_tpe"/></text:h>
      <text:p text:style-name="Text_20_body">Pour effectuer une opération carte via le TPE :</text:p>
      <text:list text:style-name="Numbering_20_1" text:continue-numbering="false">
        <text:list-item>
          <text:p text:style-name="Numbering_20_1_Content_First"> Cliquer sur le module Vente</text:p>
        </text:list-item>
        <text:list-item>
          <text:p text:style-name="Numbering_20_1_Content"> Choisir le produit concerné (selon le profil de l'utilisateur les produits peuvent varier)</text:p>
        </text:list-item>
        <text:list-item>
          <text:p text:style-name="Numbering_20_1_Content"> Saisir le montant de l'opération</text:p>
        </text:list-item>
        <text:list-item>
          <text:p text:style-name="Numbering_20_1_Content"> Choisir le moyen de paiement Carte</text:p>
        </text:list-item>
        <text:list-item>
          <text:p text:style-name="Numbering_20_1_Content"> Lire la carte</text:p>
        </text:list-item>
        <text:list-item>
          <text:p text:style-name="Numbering_20_1_Content"> Renseigner le code secret</text:p>
        </text:list-item>
        <text:list-item>
          <text:p text:style-name="Numbering_20_1_Content"> Cliquer sur le bouton Authentifier</text:p>
        </text:list-item>
        <text:list-item>
          <text:p text:style-name="Numbering_20_1_Content_Last"> Vérifier le récapitulatif puis valider la transaction en lisant la carte à nouveau </text:p>
        </text:list-item>
      </text:list>
      <text:p text:style-name="Text_20_body">Remarques : par défaut, cynod permet de servir les clients lorsque la plateforme web (backoffice) n'est pas disponible que cela soit lié à internet ou à une autre raison. Dans ce cas de figure, la transaction est effectuée en mode déconnecté ou encore appelé <text:span text:style-name="Strong_20_Emphasis">OFFLINE</text:span>. Il faudra par la suite que cette transaction soit synchronisée afin que la comptabilisation soit faite au niveau de la plateforme web (backoffice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operationcartetpe</dc:title>
  </office:meta>
</office:document-meta>
</file>