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modepaiement"/><text:bookmark-start text:name="__RefHeading___modes_de_paiement_1"/><text:bookmark-start text:name="modes_de_paiement"/>Modes de paiement<text:bookmark-end text:name="__RefHeading___modes_de_paiement_1"/><text:bookmark-end text:name="modes_de_paiement"/></text:h>
      <text:p text:style-name="Text_20_body">Cette fonctionnalité se trouve au niveau du module <text:span text:style-name="Strong_20_Emphasis">Paramétrage-&gt;Modes de paiement</text:span>. Elle permet de lister les modes de paiements utilisés l'ors des règlement de facture.</text:p>
      <text:p text:style-name="Text_20_body">Cette liste est affichée avec les informations suivantes:</text:p>
      <text:list text:style-name="List_20_1" text:continue-numbering="false">
        <text:list-item>
          <text:p text:style-name="List_20_1_Content_First"> Code mode de paiement</text:p>
        </text:list-item>
        <text:list-item>
          <text:p text:style-name="List_20_1_Content"> Libelle mode de paiement</text:p>
        </text:list-item>
        <text:list-item>
          <text:p text:style-name="List_20_1_Content_Last"> Numéro ordre</text:p>
        </text:list-item>
      </text:list>
      <text:p text:style-name="Text_20_body">Et avec les fonctionnalités suivantes :</text:p>
      <text:list text:style-name="List_20_1" text:continue-numbering="false">
        <text:list-item>
          <text:p text:style-name="List_20_1_Content_First"> Ajout mode de paiement</text:p>
        </text:list-item>
        <text:list-item>
          <text:p text:style-name="List_20_1_Content"> Modification mode de paiement</text:p>
        </text:list-item>
        <text:list-item>
          <text:p text:style-name="List_20_1_Content"> Suppression mode de paiement</text:p>
        </text:list-item>
        <text:list-item>
          <text:p text:style-name="List_20_1_Content_Last"> Détails mode de paiement</text:p>
        </text:list-item>
      </text:list>
      <text:h text:style-name="Heading_20_3" text:outline-level="3"><text:bookmark-start text:name="__RefHeading___ajout_mode_de_paiement_2"/><text:bookmark-start text:name="ajout_mode_de_paiement"/>Ajout mode de paiement<text:bookmark-end text:name="__RefHeading___ajout_mode_de_paiement_2"/><text:bookmark-end text:name="ajout_mode_de_paiement"/></text:h>
      <text:list text:style-name="Numbering_20_1" text:continue-numbering="false">
        <text:list-item>
          <text:p text:style-name="Numbering_20_1_Content_First"> Cliquer sur le <text:span text:style-name="Strong_20_Emphasis">Ajout mode de paiement</text:span></text:p>
        </text:list-item>
        <text:list-item>
          <text:p text:style-name="Numbering_20_1_Content"> Renseigner le formulaire (tous les champs avec l'astérisque sont obligatoires)</text:p>
        </text:list-item>
        <text:list-item>
          <text:p text:style-name="Numbering_20_1_Content_Last"> Cliquer sur le bouton <text:span text:style-name="Strong_20_Emphasis">Enregistrer</text:span> pour valider le formulaire</text:p>
        </text:list-item>
      </text:list>
      <text:h text:style-name="Heading_20_3" text:outline-level="3"><text:bookmark-start text:name="__RefHeading___modification_mode_de_paiement_3"/><text:bookmark-start text:name="modification_mode_de_paiement"/>Modification mode de paiement<text:bookmark-end text:name="__RefHeading___modification_mode_de_paiement_3"/><text:bookmark-end text:name="modification_mode_de_paiement"/></text:h>
      <text:list text:style-name="Numbering_20_1" text:continue-numbering="false">
        <text:list-item>
          <text:p text:style-name="Numbering_20_1_Content_First"> Cliquer sur le bouton <text:span text:style-name="Strong_20_Emphasis">Editer</text:span> de l'élément correspondant au niveau de la liste</text:p>
        </text:list-item>
        <text:list-item>
          <text:p text:style-name="Numbering_20_1_Content"> Renseigner les champs à modifier</text:p>
        </text:list-item>
        <text:list-item>
          <text:p text:style-name="Numbering_20_1_Content_Last"> Cliquer sur le bouton <text:span text:style-name="Strong_20_Emphasis">Enregistrer</text:span></text:p>
        </text:list-item>
      </text:list>
      <text:h text:style-name="Heading_20_3" text:outline-level="3"><text:bookmark-start text:name="__RefHeading___suppression_mode_de_paiement_4"/><text:bookmark-start text:name="suppression_mode_de_paiement"/>Suppression mode de paiement<text:bookmark-end text:name="__RefHeading___suppression_mode_de_paiement_4"/><text:bookmark-end text:name="suppression_mode_de_paiement"/></text:h>
      <text:list text:style-name="Numbering_20_1" text:continue-numbering="false">
        <text:list-item>
          <text:p text:style-name="Numbering_20_1_Content_First"> Cliquer sur le bouton <text:span text:style-name="Strong_20_Emphasis">Consultation</text:span> de l'élément correspondant au niveau de liste</text:p>
        </text:list-item>
        <text:list-item>
          <text:p text:style-name="Numbering_20_1_Content"> Cliquer sur le bouton <text:span text:style-name="Strong_20_Emphasis">Supprimer</text:span></text:p>
        </text:list-item>
        <text:list-item>
          <text:p text:style-name="Numbering_20_1_Content_Last"> Confirmer la Suppression</text:p>
        </text:list-item>
      </text:list>
      <text:h text:style-name="Heading_20_3" text:outline-level="3"><text:bookmark-start text:name="__RefHeading___details_mode_de_paiement_5"/><text:bookmark-start text:name="details_mode_de_paiement"/>Détails mode de paiement<text:bookmark-end text:name="__RefHeading___details_mode_de_paiement_5"/><text:bookmark-end text:name="details_mode_de_paiement"/></text:h>
      <text:list text:style-name="Numbering_20_1" text:continue-numbering="false">
        <text:list-item>
          <text:p text:style-name="LastListParagraph_Numbering_20_1_Content_First"> Cliquer sur le bouton <text:span text:style-name="Strong_20_Emphasis">Consultation</text:span> de l'élément correspondant au niveau de list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modepaiement</dc:title>
  </office:meta>
</office:document-meta>
</file>