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46ff4a6c5235fa2a5913d735f3ab80.png"/>
  <manifest:file-entry manifest:media-type="image/png" manifest:full-path="Pictures/372118bc224536d836f89e6085f00d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listedescartes"/><text:bookmark-start text:name="__RefHeading___liste_des_cartes_1"/><text:bookmark-start text:name="liste_des_cartes"/>Liste des cartes<text:bookmark-end text:name="__RefHeading___liste_des_cartes_1"/><text:bookmark-end text:name="liste_des_cartes"/></text:h>
      <text:p text:style-name="Text_20_body">Mise à part l'affichage des informations carte, cette liste permet aussi de mettre en opposition ou bloqué une carte au choix comme suite :</text:p>
      <text:list text:style-name="Numbering_20_1" text:continue-numbering="false">
        <text:list-item>
          <text:p text:style-name="Numbering_20_1_Content_First"> Cliquer sur le bouton Validé (Voir capture 1)</text:p>
        </text:list-item>
        <text:list-item>
          <text:p text:style-name="Numbering_20_1_Content"> Choisir le type d'opposition et saisir le motif </text:p>
        </text:list-item>
        <text:list-item>
          <text:p text:style-name="Numbering_20_1_Content_Last"> Cliquer sur le bouton <text:span text:style-name="Strong_20_Emphasis">Enregistrer</text:span> </text:p>
        </text:list-item>
      </text:list>
      <text:p text:style-name="Text_20_body"><draw:frame draw:style-name="media" draw:name="0" text:anchor-type="as-char" draw:z-index="0" svg:width="10.583333333333cm" svg:height="4.5288497919031cm"><draw:image xlink:href="Pictures/fd46ff4a6c5235fa2a5913d735f3ab80.png" xlink:type="simple" xlink:show="embed" xlink:actuate="onLoad"/></draw:frame></text:p>
      <text:p text:style-name="Text_20_body">La carte mise en opposition est maintenant tagué <text:span text:style-name="Strong_20_Emphasis">En opposition</text:span> (Voir capture 2)</text:p>
      <text:p text:style-name="Text_20_body"><draw:frame draw:style-name="media" draw:name="1" text:anchor-type="as-char" draw:z-index="1" svg:width="10.583333333333cm" svg:height="4.5288497919031cm"><draw:image xlink:href="Pictures/372118bc224536d836f89e6085f00df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listedescartes</dc:title>
  </office:meta>
</office:document-meta>
</file>