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22b14c" fo:font-style="normal" fo:font-size="10.5pt" fo:font-family="Garamond" fo:border="0pt none"/>
    </style:style>
    <style:style style:name="PluginODTAutoStyle_Text_3"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historiquetransactioncynod"/><text:bookmark-start text:name="__RefHeading___historique_des_transactions_cynod_1"/><text:bookmark-start text:name="historique_des_transactions_cynod"/>Historique des transactions cynod<text:bookmark-end text:name="__RefHeading___historique_des_transactions_cynod_1"/><text:bookmark-end text:name="historique_des_transactions_cynod"/></text:h>
      <text:p text:style-name="Text_20_body">Quand vous réalisez avec succès une transaction depuis votre application wallet, l'information est synchronisée et disponible depuis la page d'accueil. Seules, vos dernières activés y sont présentes. Le reste peut être consulté au niveau de l'historique des opérations.</text:p>
      <text:p text:style-name="Text_20_body">Cette page est accessible en cliquant sur la flèche de navigation <text:span text:style-name="Source_20_Text"><text:span text:style-name="PluginODTAutoStyle_Text_1"><text:span text:style-name="Strong_20_Emphasis">›</text:span></text:span></text:span> de <text:span text:style-name="Strong_20_Emphasis">Votre activité</text:span>.</text:p>
      <text:p text:style-name="Text_20_body">Il sera possible de <text:a xlink:type="simple" xlink:href="#__RefHeading___parcourir_2" text:style-name="Local_20_link" text:visited-style-name="Visited_20_Local_20_Link"> parcourir</text:a> la liste , d'utiliser la barre de <text:a xlink:type="simple" xlink:href="#__RefHeading___rechercher_3" text:style-name="Local_20_link" text:visited-style-name="Visited_20_Local_20_Link"> recherche</text:a>, de <text:a xlink:type="simple" xlink:href="#__RefHeading___filtrer_4" text:style-name="Local_20_link" text:visited-style-name="Visited_20_Local_20_Link"> filtrer</text:a> sur une période ou de <text:a xlink:type="simple" xlink:href="#__RefHeading___details_5" text:style-name="Local_20_link" text:visited-style-name="Visited_20_Local_20_Link"> consulter</text:a> en détails une transaction.</text:p>
      <text:p text:style-name="Text_20_body"><text:span text:style-name="Strong_20_Emphasis">Note:</text:span><text:span text:style-name="Emphasis">
Le système affiche par défaut les informations d'une seule carte. La carte par défaut sera toujours celle qui sera consultée sauf si vous passez par le menu de <text:a xlink:type="simple" xlink:href="https://cynod.wiki.sensoft-next.com/doku.php?id=cynod:uguide:gestioncartewallet#historique" text:style-name="Internet_20_link" text:visited-style-name="Visited_20_Internet_20_Link"> gestion des cartes</text:a></text:span></text:p>
      <text:h text:style-name="Heading_20_2" text:outline-level="2"><text:bookmark-start text:name="__RefHeading___parcourir_2"/><text:bookmark-start text:name="parcourir"/>Parcourir<text:bookmark-end text:name="__RefHeading___parcourir_2"/><text:bookmark-end text:name="parcourir"/></text:h>
      <text:p text:style-name="Text_20_body">La liste des transactions de la carte est affichée avec</text:p>
      <text:list text:style-name="List_20_1" text:continue-numbering="false">
        <text:list-item>
          <text:p text:style-name="List_20_1_Content_First"> une zone de recherche multicritère</text:p>
        </text:list-item>
        <text:list-item>
          <text:p text:style-name="List_20_1_Content"> un bouton pour filtrer la liste sur une période</text:p>
        </text:list-item>
        <text:list-item>
          <text:p text:style-name="List_20_1_Content"> les informations pour chaque ligne qui sont <text:a xlink:type="simple" xlink:href="#__RefHeading___details_5" text:style-name="Local_20_link" text:visited-style-name="Visited_20_Local_20_Link"> consultables au clic</text:a></text:p>
          <text:list text:style-name="List_20_1">
            <text:list-item>
              <text:p text:style-name="List_20_1_Content"> L'<text:span text:style-name="Strong_20_Emphasis">visuel</text:span> de transaction</text:p>
            </text:list-item>
            <text:list-item>
              <text:p text:style-name="List_20_1_Content"> Le <text:span text:style-name="Strong_20_Emphasis">service</text:span> ou business unit associé</text:p>
            </text:list-item>
            <text:list-item>
              <text:p text:style-name="List_20_1_Content"> Le <text:span text:style-name="Strong_20_Emphasis">type</text:span> de la transaction</text:p>
            </text:list-item>
            <text:list-item>
              <text:p text:style-name="List_20_1_Content"> Le <text:span text:style-name="Strong_20_Emphasis">sens</text:span> de la transaction -- <text:span text:style-name="Source_20_Text"><text:span text:style-name="PluginODTAutoStyle_Text_2">+</text:span></text:span> crédit, <text:span text:style-name="Source_20_Text"><text:span text:style-name="PluginODTAutoStyle_Text_3">-</text:span></text:span> débit</text:p>
            </text:list-item>
            <text:list-item>
              <text:p text:style-name="List_20_1_Content_Last"> Le <text:span text:style-name="Strong_20_Emphasis">montant</text:span></text:p>
            </text:list-item>
          </text:list>
        </text:list-item>
      </text:list>
      <text:p text:style-name="Text_20_body"><draw:frame draw:style-name="media" draw:name="0" text:anchor-type="as-char" draw:z-index="0" svg:width="0.396875cm" svg:height="0.396875cm"><draw:image xlink:href="Pictures/3aee9946469df9d932206e4eb1fe7a18.gif" xlink:type="simple" xlink:show="embed" xlink:actuate="onLoad"/></draw:frame> La liste est triée par date la plus récente à la plus ancienne</text:p>
      <text:p text:style-name="Text_20_body">Avec l'action de tirer vers le bas, l'application mobile va tenter de synchroniser avec le serveur afin de récupérer des transactions qui auraient pu être réaliser pendant la consultation de la liste.</text:p>
      <text:p text:style-name="Text_20_body"><text:span text:style-name="Strong_20_Emphasis">Note:</text:span><text:span text:style-name="Emphasis">
Chaque fois qu'on accède à cette page, l'application mobile synchronise d'abord les informations avant de les afficher.</text:span></text:p>
      <text:h text:style-name="Heading_20_2" text:outline-level="2"><text:bookmark-start text:name="__RefHeading___rechercher_3"/><text:bookmark-start text:name="rechercher"/>Rechercher<text:bookmark-end text:name="__RefHeading___rechercher_3"/><text:bookmark-end text:name="rechercher"/></text:h>
      <text:p text:style-name="Text_20_body">La zone de recherche vous permet de saisir toute information présente au niveau de liste.</text:p>
      <text:list text:style-name="List_20_1" text:continue-numbering="false">
        <text:list-item>
          <text:p text:style-name="List_20_1_Content_First"> <text:span text:style-name="Strong_20_Emphasis">service</text:span> ou business unit associé</text:p>
          <text:list text:style-name="List_20_1">
            <text:list-item>
              <text:p text:style-name="List_20_1_Content"> carburant</text:p>
            </text:list-item>
            <text:list-item>
              <text:p text:style-name="List_20_1_Content"> boutique</text:p>
            </text:list-item>
            <text:list-item>
              <text:p text:style-name="List_20_1_Content"> espace auto</text:p>
            </text:list-item>
          </text:list>
        </text:list-item>
        <text:list-item>
          <text:p text:style-name="List_20_1_Content"> <text:span text:style-name="Strong_20_Emphasis">type</text:span> de la transaction</text:p>
          <text:list text:style-name="List_20_1">
            <text:list-item>
              <text:p text:style-name="List_20_1_Content"> paiement carte</text:p>
            </text:list-item>
            <text:list-item>
              <text:p text:style-name="List_20_1_Content"> paiement wallet</text:p>
            </text:list-item>
            <text:list-item>
              <text:p text:style-name="List_20_1_Content"> transfert carte à carte</text:p>
            </text:list-item>
            <text:list-item>
              <text:p text:style-name="List_20_1_Content"> génération code électronique</text:p>
            </text:list-item>
            <text:list-item>
              <text:p text:style-name="List_20_1_Content"> recharge carte</text:p>
            </text:list-item>
            <text:list-item>
              <text:p text:style-name="List_20_1_Content"> annulation</text:p>
            </text:list-item>
          </text:list>
        </text:list-item>
        <text:list-item>
          <text:p text:style-name="List_20_1_Content_Last"> <text:span text:style-name="Strong_20_Emphasis">montant</text:span></text:p>
        </text:list-item>
      </text:list>
      <text:h text:style-name="Heading_20_2" text:outline-level="2"><text:bookmark-start text:name="__RefHeading___filtrer_4"/><text:bookmark-start text:name="filtrer"/>Filtrer<text:bookmark-end text:name="__RefHeading___filtrer_4"/><text:bookmark-end text:name="filtrer"/></text:h>
      <text:p text:style-name="Text_20_body">périodes prédéfinies
personnalisables</text:p>
      <text:h text:style-name="Heading_20_2" text:outline-level="2"><text:bookmark-start text:name="__RefHeading___details_5"/><text:bookmark-start text:name="details"/>Détails<text:bookmark-end text:name="__RefHeading___details_5"/><text:bookmark-end text:name="detai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22b14c" fo:font-style="normal" fo:font-size="10.5pt" fo:font-family="Garamond" fo:border="0pt none"/>
    </style:style>
    <style:style style:name="PluginODTAutoStyle_Text_3"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historiquetransactioncynod</dc:title>
  </office:meta>
</office:document-meta>
</file>